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Object 3/content.xml"/>
  <manifest:file-entry manifest:media-type="text/xml" manifest:full-path="Object 3/styles.xml"/>
  <manifest:file-entry manifest:media-type="text/xml" manifest:full-path="Object 3/meta.xml"/>
  <manifest:file-entry manifest:media-type="application/vnd.oasis.opendocument.chart" manifest:full-path="Object 3/"/>
  <manifest:file-entry manifest:media-type="image/png" manifest:full-path="Thumbnails/thumbnail.png"/>
  <manifest:file-entry manifest:media-type="text/xml" manifest:full-path="Object 2/content.xml"/>
  <manifest:file-entry manifest:media-type="text/xml" manifest:full-path="Object 2/styles.xml"/>
  <manifest:file-entry manifest:media-type="text/xml" manifest:full-path="Object 2/meta.xml"/>
  <manifest:file-entry manifest:media-type="application/vnd.oasis.opendocument.chart" manifest:full-path="Object 2/"/>
  <manifest:file-entry manifest:media-type="text/xml" manifest:full-path="Object 1/content.xml"/>
  <manifest:file-entry manifest:media-type="text/xml" manifest:full-path="Object 1/styles.xml"/>
  <manifest:file-entry manifest:media-type="text/xml" manifest:full-path="Object 1/meta.xml"/>
  <manifest:file-entry manifest:media-type="application/vnd.oasis.opendocument.chart" manifest:full-path="Object 1/"/>
  <manifest:file-entry manifest:media-type="text/xml" manifest:full-path="settings.xml"/>
  <manifest:file-entry manifest:media-type="application/x-openoffice-gdimetafile;windows_formatname=&quot;GDIMetaFile&quot;" manifest:full-path="ObjectReplacements/Object 1"/>
  <manifest:file-entry manifest:media-type="application/x-openoffice-gdimetafile;windows_formatname=&quot;GDIMetaFile&quot;" manifest:full-path="ObjectReplacements/Object 3"/>
  <manifest:file-entry manifest:media-type="application/x-openoffice-gdimetafile;windows_formatname=&quot;GDIMetaFile&quot;" manifest:full-path="ObjectReplacements/Object 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925in"/>
    </style:style>
    <style:style style:name="co2" style:family="table-column">
      <style:table-column-properties fo:break-before="auto" style:column-width="0.6118in"/>
    </style:style>
    <style:style style:name="co3" style:family="table-column">
      <style:table-column-properties fo:break-before="auto" style:column-width="0.6429in"/>
    </style:style>
    <style:style style:name="co4" style:family="table-column">
      <style:table-column-properties fo:break-before="auto" style:column-width="0.6661in"/>
    </style:style>
    <style:style style:name="co5" style:family="table-column">
      <style:table-column-properties fo:break-before="auto" style:column-width="0.6354in"/>
    </style:style>
    <style:style style:name="co6" style:family="table-column">
      <style:table-column-properties fo:break-before="auto" style:column-width="0.3327in"/>
    </style:style>
    <style:style style:name="co7" style:family="table-column">
      <style:table-column-properties fo:break-before="auto" style:column-width="0.7591in"/>
    </style:style>
    <style:style style:name="co8" style:family="table-column">
      <style:table-column-properties fo:break-before="auto" style:column-width="0.6736in"/>
    </style:style>
    <style:style style:name="co9" style:family="table-column">
      <style:table-column-properties fo:break-before="auto" style:column-width="0.6972in"/>
    </style:style>
    <style:style style:name="co10" style:family="table-column">
      <style:table-column-properties fo:break-before="auto" style:column-width="0.648in"/>
    </style:style>
    <style:style style:name="co11" style:family="table-column">
      <style:table-column-properties fo:break-before="auto" style:column-width="0.55in"/>
    </style:style>
    <style:style style:name="co12" style:family="table-column">
      <style:table-column-properties fo:break-before="auto" style:column-width="0.5965in"/>
    </style:style>
    <style:style style:name="co13" style:family="table-column">
      <style:table-column-properties fo:break-before="auto" style:column-width="0.4882in"/>
    </style:style>
    <style:style style:name="co14" style:family="table-column">
      <style:table-column-properties fo:break-before="auto" style:column-width="0.4102in"/>
    </style:style>
    <style:style style:name="co15" style:family="table-column">
      <style:table-column-properties fo:break-before="auto" style:column-width="0.8209in"/>
    </style:style>
    <style:style style:name="co16" style:family="table-column">
      <style:table-column-properties fo:break-before="auto" style:column-width="0.8673in"/>
    </style:style>
    <style:style style:name="co17" style:family="table-column">
      <style:table-column-properties fo:break-before="auto" style:column-width="0.7362in"/>
    </style:style>
    <style:style style:name="co18" style:family="table-column">
      <style:table-column-properties fo:break-before="auto" style:column-width="0.7516in"/>
    </style:style>
    <style:style style:name="co19" style:family="table-column">
      <style:table-column-properties fo:break-before="auto" style:column-width="0.7744in"/>
    </style:style>
    <style:style style:name="co20" style:family="table-column">
      <style:table-column-properties fo:break-before="auto" style:column-width="0.7902in"/>
    </style:style>
    <style:style style:name="co21" style:family="table-column">
      <style:table-column-properties fo:break-before="auto" style:column-width="0.7665in"/>
    </style:style>
    <style:style style:name="co22" style:family="table-column">
      <style:table-column-properties fo:break-before="auto" style:column-width="0.9681in"/>
    </style:style>
    <style:style style:name="co23" style:family="table-column">
      <style:table-column-properties fo:break-before="auto" style:column-width="0.7827in"/>
    </style:style>
    <style:style style:name="ro1" style:family="table-row">
      <style:table-row-properties style:row-height="0.1681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style:style style:name="ce1" style:family="table-cell" style:parent-style-name="Default" style:data-style-name="N2"/>
    <style:style style:name="ce2" style:family="table-cell" style:parent-style-name="Default" style:data-style-name="N117"/>
    <style:style style:name="ce3" style:family="table-cell" style:parent-style-name="Default">
      <style:text-properties fo:font-weight="bold" style:font-weight-asian="bold" style:font-weight-complex="bold"/>
    </style:style>
    <style:style style:name="ce4" style:family="table-cell" style:parent-style-name="Default">
      <style:table-cell-properties fo:border-bottom="none" fo:border-left="0.0008in solid #000000" fo:border-right="0.0008in solid #000000" fo:border-top="0.0008in solid #000000"/>
    </style:style>
    <style:style style:name="ce5" style:family="table-cell" style:parent-style-name="Default">
      <style:table-cell-properties fo:border-bottom="0.0008in solid #000000" fo:border-left="0.0008in solid #000000" fo:border-right="0.0008in solid #000000" fo:border-top="none"/>
    </style:style>
    <style:style style:name="ce6" style:family="table-cell" style:parent-style-name="Default" style:data-style-name="N117">
      <style:table-cell-properties fo:border-bottom="none" fo:border-left="0.0008in solid #000000" fo:border-right="0.0008in solid #000000" fo:border-top="0.0008in solid #000000"/>
    </style:style>
    <style:style style:name="ce7" style:family="table-cell" style:parent-style-name="Default" style:data-style-name="N117">
      <style:table-cell-properties fo:border-bottom="none" fo:border-left="0.0008in solid #000000" fo:border-right="0.0008in solid #000000" fo:border-top="none"/>
    </style:style>
    <style:style style:name="ce8" style:family="table-cell" style:parent-style-name="Default" style:data-style-name="N117">
      <style:table-cell-properties fo:border-bottom="0.0008in solid #000000" fo:border-left="0.0008in solid #000000" fo:border-right="0.0008in solid #000000" fo:border-top="none"/>
    </style:style>
    <style:style style:name="ce9" style:family="table-cell" style:parent-style-name="Default">
      <style:table-cell-properties fo:border-bottom="none" fo:border-left="0.0008in solid #000000" fo:border-right="0.0008in solid #000000" fo:border-top="none"/>
    </style:style>
    <style:style style:name="ce10" style:family="table-cell" style:parent-style-name="Default">
      <style:table-cell-properties fo:border-bottom="none" fo:border-left="0.0008in solid #000000" fo:border-right="0.0008in solid #000000" fo:border-top="0.0008in solid #000000"/>
      <style:text-properties style:font-name="Arial" style:font-name-asian="SimSun" style:font-name-complex="Lucida Sans"/>
    </style:style>
    <style:style style:name="ce11" style:family="table-cell" style:parent-style-name="Default" style:data-style-name="N2">
      <style:table-cell-properties fo:border-bottom="none" fo:border-left="0.0008in solid #000000" fo:border-right="0.0008in solid #000000" fo:border-top="0.0008in solid #000000"/>
    </style:style>
    <style:style style:name="ce12" style:family="table-cell" style:parent-style-name="Default" style:data-style-name="N2">
      <style:table-cell-properties fo:border-bottom="none" fo:border-left="0.0008in solid #000000" fo:border-right="0.0008in solid #000000" fo:border-top="none"/>
    </style:style>
    <style:style style:name="ce13" style:family="table-cell" style:parent-style-name="Default" style:data-style-name="N2">
      <style:table-cell-properties fo:border-bottom="0.0008in solid #000000" fo:border-left="0.0008in solid #000000" fo:border-right="0.0008in solid #000000" fo:border-top="none"/>
    </style:style>
    <style:style style:name="ce14" style:family="table-cell" style:parent-style-name="Default">
      <style:table-cell-properties fo:border-bottom="0.0008in solid #000000" fo:border-left="0.0008in solid #000000" fo:border-right="none" fo:border-top="0.0008in solid #000000"/>
    </style:style>
    <style:style style:name="ce15" style:family="table-cell" style:parent-style-name="Default">
      <style:table-cell-properties fo:border="0.0008in solid #000000"/>
    </style:style>
    <style:style style:name="ce16" style:family="table-cell" style:parent-style-name="Default">
      <style:table-cell-properties fo:border-bottom="0.0008in solid #000000" fo:border-left="none" fo:border-right="0.0008in solid #000000" fo:border-top="0.0008in solid #000000"/>
    </style:style>
    <style:style style:name="ce17" style:family="table-cell" style:parent-style-name="Default">
      <style:table-cell-properties fo:border-bottom="none" style:text-align-source="fix" style:repeat-content="false" fo:border-left="0.0008in solid #000000" fo:border-right="0.0008in solid #000000" fo:border-top="none"/>
      <style:paragraph-properties fo:text-align="end" fo:margin-left="0in"/>
    </style:style>
    <style:style style:name="ce18" style:family="table-cell" style:parent-style-name="Default">
      <style:table-cell-properties fo:border-bottom="0.0008in solid #000000" style:text-align-source="fix" style:repeat-content="false" fo:border-left="0.0008in solid #000000" fo:border-right="0.0008in solid #000000" fo:border-top="none"/>
      <style:paragraph-properties fo:text-align="end" fo:margin-left="0in"/>
    </style:style>
    <style:style style:name="ce19" style:family="table-cell" style:parent-style-name="Default">
      <style:table-cell-properties fo:border="0.0008in solid #000000"/>
      <style:text-properties fo:font-weight="bold" style:font-weight-asian="bold" style:font-weight-complex="bold"/>
    </style:style>
    <style:style style:name="ce20" style:family="table-cell" style:parent-style-name="Default">
      <style:table-cell-properties fo:border-bottom="none" fo:border-left="0.0008in solid #000000" fo:border-right="0.0008in solid #000000" fo:border-top="0.0008in solid #000000"/>
      <style:text-properties fo:font-weight="bold" style:font-weight-asian="bold" style:font-weight-complex="bold"/>
    </style:style>
    <style:style style:name="ce21" style:family="table-cell" style:parent-style-name="Default">
      <style:table-cell-properties fo:border-bottom="0.0008in solid #000000" fo:border-left="0.0008in solid #000000" fo:border-right="0.0008in solid #000000" fo:border-top="none"/>
      <style:text-properties fo:font-weight="bold" style:font-weight-asian="bold" style:font-weight-complex="bold"/>
    </style:style>
    <style:style style:name="ce22" style:family="table-cell" style:parent-style-name="Default">
      <style:table-cell-properties fo:border="none"/>
    </style:style>
    <style:style style:name="ce23" style:family="table-cell" style:parent-style-name="Default" style:data-style-name="N2">
      <style:table-cell-properties fo:border="0.0008in solid #000000"/>
    </style:style>
    <style:style style:name="ce24" style:family="table-cell" style:parent-style-name="Default" style:data-style-name="N117">
      <style:table-cell-properties fo:border="0.0008in solid #000000"/>
    </style:style>
    <style:style style:name="ce25" style:family="table-cell" style:parent-style-name="Default" style:data-style-name="N0">
      <style:table-cell-properties fo:border="0.0008in solid #000000"/>
    </style:style>
    <style:style style:name="ce26" style:family="table-cell" style:parent-style-name="Default">
      <style:table-cell-properties fo:border-bottom="0.0008in solid #000000" fo:border-left="0.0008in solid #000000" fo:border-right="none" fo:border-top="0.0008in solid #000000"/>
      <style:text-properties fo:font-weight="bold" style:font-weight-asian="bold" style:font-weight-complex="bold"/>
    </style:style>
    <style:style style:name="ce27" style:family="table-cell" style:parent-style-name="Default" style:data-style-name="N1">
      <style:table-cell-properties fo:border-bottom="none" fo:border-left="0.0008in solid #000000" fo:border-right="0.0008in solid #000000" fo:border-top="0.0008in solid #000000"/>
    </style:style>
    <style:style style:name="ce28" style:family="table-cell" style:parent-style-name="Default" style:data-style-name="N1">
      <style:table-cell-properties fo:border-bottom="none" fo:border-left="0.0008in solid #000000" fo:border-right="0.0008in solid #000000" fo:border-top="none"/>
    </style:style>
    <style:style style:name="ce29" style:family="table-cell" style:parent-style-name="Default" style:data-style-name="N1">
      <style:table-cell-properties fo:border-bottom="0.0008in solid #000000" fo:border-left="0.0008in solid #000000" fo:border-right="0.0008in solid #000000" fo:border-top="none"/>
    </style:style>
    <style:style style:name="ce30" style:family="table-cell" style:parent-style-name="Default" style:data-style-name="N1">
      <style:table-cell-properties fo:border="0.0008in solid #000000"/>
    </style:style>
    <style:style style:name="ce31" style:family="table-cell" style:parent-style-name="Default" style:data-style-name="N1">
      <style:table-cell-properties fo:border="none"/>
    </style:style>
    <style:style style:name="ce32" style:family="table-cell" style:parent-style-name="Default">
      <style:table-cell-properties fo:border-bottom="0.0008in solid #000000" fo:border-left="none" fo:border-right="0.0008in solid #000000" fo:border-top="0.0008in solid #000000"/>
      <style:text-properties fo:font-weight="bold" style:font-weight-asian="bold" style:font-weight-complex="bold"/>
    </style:style>
    <style:style style:name="ce33" style:family="table-cell" style:parent-style-name="Default" style:data-style-name="N117">
      <style:table-cell-properties fo:border="none"/>
    </style:style>
    <style:style style:name="ce34" style:family="table-cell" style:parent-style-name="Default" style:data-style-name="N2">
      <style:table-cell-properties fo:border="none"/>
    </style:style>
    <style:style style:name="ce35" style:family="table-cell" style:parent-style-name="Default">
      <style:table-cell-properties fo:border-bottom="0.0008in solid #000000" fo:border-left="none" fo:border-right="none" fo:border-top="0.0008in solid #000000"/>
    </style:style>
    <style:style style:name="ce36" style:family="table-cell" style:parent-style-name="Default">
      <style:table-cell-properties fo:border-bottom="0.0008in solid #000000" fo:border-left="none" fo:border-right="none" fo:border-top="0.0008in solid #000000"/>
      <style:text-properties fo:font-weight="bold" style:font-weight-asian="bold" style:font-weight-complex="bold"/>
    </style:style>
    <style:style style:name="ce37" style:family="table-cell" style:parent-style-name="Default" style:data-style-name="N124">
      <style:table-cell-properties fo:border-bottom="none" fo:border-left="0.0008in solid #000000" fo:border-right="0.0008in solid #000000" fo:border-top="0.0008in solid #000000"/>
    </style:style>
    <style:style style:name="ce38" style:family="table-cell" style:parent-style-name="Default" style:data-style-name="N124">
      <style:table-cell-properties fo:border-bottom="0.0008in solid #000000" fo:border-left="0.0008in solid #000000" fo:border-right="0.0008in solid #000000" fo:border-top="none"/>
    </style:style>
    <style:style style:name="ce39" style:family="table-cell" style:parent-style-name="Default" style:data-style-name="N123">
      <style:table-cell-properties fo:border="0.0008in solid #000000"/>
    </style:style>
    <style:style style:name="ce40" style:family="table-cell" style:parent-style-name="Default" style:data-style-name="N123">
      <style:table-cell-properties fo:border="none"/>
    </style:style>
    <style:style style:name="ce41" style:family="table-cell" style:parent-style-name="Default" style:data-style-name="N124">
      <style:table-cell-properties fo:border-bottom="none" fo:border-left="0.0008in solid #000000" fo:border-right="0.0008in solid #000000" fo:border-top="none"/>
    </style:style>
    <style:style style:name="ce42" style:family="table-cell" style:parent-style-name="Default" style:data-style-name="N124">
      <style:table-cell-properties fo:border="none"/>
    </style:style>
    <style:style style:name="ce43" style:family="table-cell" style:parent-style-name="Default" style:data-style-name="N124">
      <style:table-cell-properties fo:border="none"/>
      <style:text-properties style:font-name="Arial" style:font-name-asian="SimSun" style:font-name-complex="Lucida Sans"/>
    </style:style>
    <style:style style:name="ce44" style:family="table-cell" style:parent-style-name="Default" style:data-style-name="N124"/>
    <style:style style:name="ce45" style:family="table-cell" style:parent-style-name="Default">
      <style:table-cell-properties fo:border-bottom="none" fo:border-left="0.0008in solid #000000" fo:border-right="none" fo:border-top="0.0008in solid #000000"/>
    </style:style>
    <style:style style:name="ce46" style:family="table-cell" style:parent-style-name="Default">
      <style:table-cell-properties fo:border-bottom="none" style:text-align-source="fix" style:repeat-content="false" fo:border-left="0.0008in solid #000000" fo:border-right="0.0008in solid #000000" fo:border-top="0.0008in solid #000000"/>
      <style:paragraph-properties fo:text-align="end" fo:margin-left="0in"/>
    </style:style>
    <style:style style:name="ce47" style:family="table-cell" style:parent-style-name="Default">
      <style:table-cell-properties style:text-align-source="fix" style:repeat-content="false" fo:border="none"/>
      <style:paragraph-properties fo:text-align="end" fo:margin-left="0in"/>
    </style:style>
    <style:style style:name="ce48" style:family="table-cell" style:parent-style-name="Default">
      <style:table-cell-properties fo:border-bottom="none" fo:border-left="none" fo:border-right="0.0008in solid #000000" fo:border-top="0.0008in solid #000000"/>
    </style:style>
    <style:style style:name="ce49" style:family="table-cell" style:parent-style-name="Default" style:data-style-name="N1">
      <style:table-cell-properties fo:border-bottom="none" style:text-align-source="fix" style:repeat-content="false" fo:border-left="0.0008in solid #000000" fo:border-right="0.0008in solid #000000" fo:border-top="none"/>
      <style:paragraph-properties fo:text-align="end" fo:margin-left="0in"/>
    </style:style>
    <style:style style:name="ce50" style:family="table-cell" style:parent-style-name="Default" style:data-style-name="N117">
      <style:table-cell-properties fo:border-bottom="none" style:text-align-source="fix" style:repeat-content="false" fo:border-left="0.0008in solid #000000" fo:border-right="0.0008in solid #000000" fo:border-top="none"/>
      <style:paragraph-properties fo:text-align="end" fo:margin-left="0in"/>
    </style:style>
    <style:style style:name="ce51" style:family="table-cell" style:parent-style-name="Default" style:data-style-name="N117">
      <style:table-cell-properties fo:border-bottom="0.0008in solid #000000" style:text-align-source="fix" style:repeat-content="false" fo:border-left="0.0008in solid #000000" fo:border-right="0.0008in solid #000000" fo:border-top="none"/>
      <style:paragraph-properties fo:text-align="end" fo:margin-left="0in"/>
    </style:style>
    <style:style style:name="gr1" style:family="graphic">
      <style:graphic-properties draw:stroke="none" draw:fill="none" draw:textarea-horizontal-align="center" draw:textarea-vertical-align="middle" draw:ole-draw-aspect="1"/>
    </style:style>
    <style:style style:name="P1" style:family="paragraph">
      <style:paragraph-properties fo:text-align="center"/>
    </style:style>
  </office:automatic-styles>
  <office:body>
    <office:spreadsheet>
      <table:calculation-settings table:null-year="1951"/>
      <table:table table:name="IC_vs_ON" table:style-name="ta1" table:print="false">
        <table:table-column table:style-name="co1" table:default-cell-style-name="Default"/>
        <table:table-column table:style-name="co1" table:default-cell-style-name="ce1"/>
        <table:table-column table:style-name="co1" table:number-columns-repeated="2" table:default-cell-style-name="Default"/>
        <table:table-row table:style-name="ro1" table:number-rows-repeated="2">
          <table:table-cell/>
          <table:table-cell table:style-name="Default"/>
          <table:table-cell table:number-columns-repeated="2"/>
        </table:table-row>
        <table:table-row table:style-name="ro1">
          <table:table-cell/>
          <table:table-cell table:style-name="Default" office:value-type="string">
            <text:p>ON (V)</text:p>
          </table:table-cell>
          <table:table-cell office:value-type="string">
            <text:p>I_C (mA)</text:p>
          </table:table-cell>
          <table:table-cell/>
        </table:table-row>
        <table:table-row table:style-name="ro1">
          <table:table-cell/>
          <table:table-cell office:value-type="float" office:value="0">
            <text:p>0.00</text:p>
          </table:table-cell>
          <table:table-cell table:style-name="ce1" office:value-type="float" office:value="0">
            <text:p>0.00</text:p>
          </table:table-cell>
          <table:table-cell/>
        </table:table-row>
        <table:table-row table:style-name="ro1">
          <table:table-cell/>
          <table:table-cell office:value-type="float" office:value="0.1">
            <text:p>0.10</text:p>
          </table:table-cell>
          <table:table-cell table:style-name="ce1" office:value-type="float" office:value="0">
            <text:p>0.00</text:p>
          </table:table-cell>
          <table:table-cell>
            <draw:frame table:end-cell-address="IC_vs_ON.J27" table:end-x="0.2705in" table:end-y="0.0878in" draw:z-index="0" draw:style-name="gr1" draw:text-style-name="P1" svg:width="4.7457in" svg:height="3.6197in" svg:x="0.8591in" svg:y="0.1512in">
              <draw:object draw:notify-on-update-of-ranges="IC_vs_ON.B4:IC_vs_ON.B29 IC_vs_ON.C4:IC_vs_ON.C29" xlink:href="./Object 1" xlink:type="simple" xlink:show="embed" xlink:actuate="onLoad">
                <text:p/>
              </draw:object>
              <draw:image xlink:href="./ObjectReplacements/Object 1" xlink:type="simple" xlink:show="embed" xlink:actuate="onLoad"/>
            </draw:frame>
          </table:table-cell>
        </table:table-row>
        <table:table-row table:style-name="ro1">
          <table:table-cell/>
          <table:table-cell office:value-type="float" office:value="0.2">
            <text:p>0.20</text:p>
          </table:table-cell>
          <table:table-cell table:style-name="ce1" office:value-type="float" office:value="0">
            <text:p>0.00</text:p>
          </table:table-cell>
          <table:table-cell/>
        </table:table-row>
        <table:table-row table:style-name="ro1">
          <table:table-cell/>
          <table:table-cell office:value-type="float" office:value="0.3">
            <text:p>0.30</text:p>
          </table:table-cell>
          <table:table-cell table:style-name="ce1" office:value-type="float" office:value="0">
            <text:p>0.00</text:p>
          </table:table-cell>
          <table:table-cell/>
        </table:table-row>
        <table:table-row table:style-name="ro1">
          <table:table-cell/>
          <table:table-cell office:value-type="float" office:value="0.4">
            <text:p>0.40</text:p>
          </table:table-cell>
          <table:table-cell table:style-name="ce1" office:value-type="float" office:value="0">
            <text:p>0.00</text:p>
          </table:table-cell>
          <table:table-cell/>
        </table:table-row>
        <table:table-row table:style-name="ro1">
          <table:table-cell/>
          <table:table-cell office:value-type="float" office:value="0.5">
            <text:p>0.50</text:p>
          </table:table-cell>
          <table:table-cell table:style-name="ce1" office:value-type="float" office:value="0">
            <text:p>0.00</text:p>
          </table:table-cell>
          <table:table-cell/>
        </table:table-row>
        <table:table-row table:style-name="ro1">
          <table:table-cell/>
          <table:table-cell office:value-type="float" office:value="0.6">
            <text:p>0.60</text:p>
          </table:table-cell>
          <table:table-cell table:style-name="ce1" office:value-type="float" office:value="0">
            <text:p>0.00</text:p>
          </table:table-cell>
          <table:table-cell/>
        </table:table-row>
        <table:table-row table:style-name="ro1">
          <table:table-cell/>
          <table:table-cell office:value-type="float" office:value="0.7">
            <text:p>0.70</text:p>
          </table:table-cell>
          <table:table-cell table:style-name="ce1" office:value-type="float" office:value="0">
            <text:p>0.00</text:p>
          </table:table-cell>
          <table:table-cell/>
        </table:table-row>
        <table:table-row table:style-name="ro1">
          <table:table-cell/>
          <table:table-cell office:value-type="float" office:value="0.8">
            <text:p>0.80</text:p>
          </table:table-cell>
          <table:table-cell table:style-name="ce1" office:value-type="float" office:value="0.1">
            <text:p>0.10</text:p>
          </table:table-cell>
          <table:table-cell/>
        </table:table-row>
        <table:table-row table:style-name="ro1">
          <table:table-cell/>
          <table:table-cell office:value-type="float" office:value="0.9">
            <text:p>0.90</text:p>
          </table:table-cell>
          <table:table-cell office:value-type="float" office:value="0.2">
            <text:p>0.2</text:p>
          </table:table-cell>
          <table:table-cell/>
        </table:table-row>
        <table:table-row table:style-name="ro1">
          <table:table-cell/>
          <table:table-cell office:value-type="float" office:value="1">
            <text:p>1.00</text:p>
          </table:table-cell>
          <table:table-cell office:value-type="float" office:value="0.32">
            <text:p>0.32</text:p>
          </table:table-cell>
          <table:table-cell/>
        </table:table-row>
        <table:table-row table:style-name="ro1">
          <table:table-cell/>
          <table:table-cell office:value-type="float" office:value="1.2">
            <text:p>1.20</text:p>
          </table:table-cell>
          <table:table-cell office:value-type="float" office:value="0.56">
            <text:p>0.56</text:p>
          </table:table-cell>
          <table:table-cell/>
        </table:table-row>
        <table:table-row table:style-name="ro1">
          <table:table-cell/>
          <table:table-cell office:value-type="float" office:value="1.4">
            <text:p>1.40</text:p>
          </table:table-cell>
          <table:table-cell office:value-type="float" office:value="0.81">
            <text:p>0.81</text:p>
          </table:table-cell>
          <table:table-cell/>
        </table:table-row>
        <table:table-row table:style-name="ro1">
          <table:table-cell/>
          <table:table-cell office:value-type="float" office:value="1.6">
            <text:p>1.60</text:p>
          </table:table-cell>
          <table:table-cell office:value-type="float" office:value="1.04">
            <text:p>1.04</text:p>
          </table:table-cell>
          <table:table-cell/>
        </table:table-row>
        <table:table-row table:style-name="ro1">
          <table:table-cell/>
          <table:table-cell office:value-type="float" office:value="1.8">
            <text:p>1.80</text:p>
          </table:table-cell>
          <table:table-cell office:value-type="float" office:value="1.3">
            <text:p>1.3</text:p>
          </table:table-cell>
          <table:table-cell/>
        </table:table-row>
        <table:table-row table:style-name="ro1">
          <table:table-cell/>
          <table:table-cell office:value-type="float" office:value="2">
            <text:p>2.00</text:p>
          </table:table-cell>
          <table:table-cell office:value-type="float" office:value="1.55">
            <text:p>1.55</text:p>
          </table:table-cell>
          <table:table-cell/>
        </table:table-row>
        <table:table-row table:style-name="ro1">
          <table:table-cell/>
          <table:table-cell office:value-type="float" office:value="2.2">
            <text:p>2.20</text:p>
          </table:table-cell>
          <table:table-cell office:value-type="float" office:value="1.74">
            <text:p>1.74</text:p>
          </table:table-cell>
          <table:table-cell/>
        </table:table-row>
        <table:table-row table:style-name="ro1">
          <table:table-cell/>
          <table:table-cell office:value-type="float" office:value="2.4">
            <text:p>2.40</text:p>
          </table:table-cell>
          <table:table-cell office:value-type="float" office:value="1.99">
            <text:p>1.99</text:p>
          </table:table-cell>
          <table:table-cell/>
        </table:table-row>
        <table:table-row table:style-name="ro1">
          <table:table-cell/>
          <table:table-cell office:value-type="float" office:value="2.6">
            <text:p>2.60</text:p>
          </table:table-cell>
          <table:table-cell office:value-type="float" office:value="2.24">
            <text:p>2.24</text:p>
          </table:table-cell>
          <table:table-cell/>
        </table:table-row>
        <table:table-row table:style-name="ro1">
          <table:table-cell/>
          <table:table-cell office:value-type="float" office:value="2.8">
            <text:p>2.80</text:p>
          </table:table-cell>
          <table:table-cell office:value-type="float" office:value="2.48">
            <text:p>2.48</text:p>
          </table:table-cell>
          <table:table-cell/>
        </table:table-row>
        <table:table-row table:style-name="ro1">
          <table:table-cell/>
          <table:table-cell office:value-type="float" office:value="3">
            <text:p>3.00</text:p>
          </table:table-cell>
          <table:table-cell office:value-type="float" office:value="2.73">
            <text:p>2.73</text:p>
          </table:table-cell>
          <table:table-cell/>
        </table:table-row>
        <table:table-row table:style-name="ro1">
          <table:table-cell/>
          <table:table-cell office:value-type="float" office:value="3.2">
            <text:p>3.20</text:p>
          </table:table-cell>
          <table:table-cell office:value-type="float" office:value="2.98">
            <text:p>2.98</text:p>
          </table:table-cell>
          <table:table-cell/>
        </table:table-row>
        <table:table-row table:style-name="ro1">
          <table:table-cell/>
          <table:table-cell office:value-type="float" office:value="3.4">
            <text:p>3.40</text:p>
          </table:table-cell>
          <table:table-cell office:value-type="float" office:value="3.22">
            <text:p>3.22</text:p>
          </table:table-cell>
          <table:table-cell/>
        </table:table-row>
        <table:table-row table:style-name="ro1">
          <table:table-cell/>
          <table:table-cell office:value-type="float" office:value="3.6">
            <text:p>3.60</text:p>
          </table:table-cell>
          <table:table-cell office:value-type="float" office:value="3.47">
            <text:p>3.47</text:p>
          </table:table-cell>
          <table:table-cell/>
        </table:table-row>
        <table:table-row table:style-name="ro1">
          <table:table-cell/>
          <table:table-cell office:value-type="float" office:value="3.8">
            <text:p>3.80</text:p>
          </table:table-cell>
          <table:table-cell office:value-type="float" office:value="3.71">
            <text:p>3.71</text:p>
          </table:table-cell>
          <table:table-cell/>
        </table:table-row>
        <table:table-row table:style-name="ro1">
          <table:table-cell/>
          <table:table-cell office:value-type="float" office:value="4">
            <text:p>4.00</text:p>
          </table:table-cell>
          <table:table-cell office:value-type="float" office:value="3.96">
            <text:p>3.96</text:p>
          </table:table-cell>
          <table:table-cell/>
        </table:table-row>
        <table:table-row table:style-name="ro1">
          <table:table-cell/>
          <table:table-cell table:style-name="Default" office:value-type="string">
            <text:p>slope</text:p>
          </table:table-cell>
          <table:table-cell table:style-name="ce1" table:formula="of:=SLOPE([.C12:.C29];[.B12:.B29])" office:value-type="float" office:value="1.20751784584802">
            <text:p>1.21</text:p>
          </table:table-cell>
          <table:table-cell/>
        </table:table-row>
        <table:table-row table:style-name="ro1">
          <table:table-cell/>
          <table:table-cell table:style-name="Default" office:value-type="string">
            <text:p>hFE</text:p>
          </table:table-cell>
          <table:table-cell table:style-name="ce2" table:formula="of:=[.C30]*75" office:value-type="float" office:value="90.5638384386012">
            <text:p>90.6</text:p>
          </table:table-cell>
          <table:table-cell/>
        </table:table-row>
      </table:table>
      <table:table table:name="PMeas" table:style-name="ta1" table:print="false">
        <table:table-column table:style-name="co1" table:default-cell-style-name="Default"/>
        <table:table-column table:style-name="co2" table:default-cell-style-name="ce7"/>
        <table:table-column table:style-name="co2" table:default-cell-style-name="Default"/>
        <table:table-column table:style-name="co3" table:default-cell-style-name="ce9"/>
        <table:table-column table:style-name="co2" table:default-cell-style-name="Default"/>
        <table:table-column table:style-name="co4" table:default-cell-style-name="ce7"/>
        <table:table-column table:style-name="co4" table:default-cell-style-name="ce9"/>
        <table:table-column table:style-name="co4" table:default-cell-style-name="ce7"/>
        <table:table-column table:style-name="co5" table:default-cell-style-name="ce9"/>
        <table:table-row table:style-name="ro1">
          <table:table-cell/>
          <table:table-cell table:style-name="Default"/>
          <table:table-cell/>
          <table:table-cell table:style-name="Default"/>
          <table:table-cell/>
          <table:table-cell table:style-name="Default" table:number-columns-repeated="4"/>
        </table:table-row>
        <table:table-row table:style-name="ro1">
          <table:table-cell/>
          <table:table-cell table:style-name="ce3" office:value-type="string">
            <text:p>Faulty Spectrometer</text:p>
          </table:table-cell>
          <table:table-cell/>
          <table:table-cell table:style-name="Default"/>
          <table:table-cell/>
          <table:table-cell table:style-name="Default" table:number-columns-repeated="4"/>
        </table:table-row>
        <table:table-row table:style-name="ro1">
          <table:table-cell/>
          <table:table-cell table:style-name="ce3" office:value-type="string">
            <text:p>B2625, L3B=0R0, C6B=100p</text:p>
          </table:table-cell>
          <table:table-cell/>
          <table:table-cell table:style-name="Default"/>
          <table:table-cell/>
          <table:table-cell table:style-name="Default" table:number-columns-repeated="4"/>
        </table:table-row>
        <table:table-row table:style-name="ro1">
          <table:table-cell/>
          <table:table-cell table:style-name="ce4" table:number-columns-repeated="2"/>
          <table:table-cell table:style-name="ce4" office:value-type="string">
            <text:p>RB1</text:p>
          </table:table-cell>
          <table:table-cell table:style-name="ce10" office:value-type="string">
            <text:p>I_C</text:p>
          </table:table-cell>
          <table:table-cell table:style-name="ce14" office:value-type="string">
            <text:p>SEL=0V</text:p>
          </table:table-cell>
          <table:table-cell table:style-name="ce16"/>
          <table:table-cell table:style-name="ce14" office:value-type="string">
            <text:p>SEL=5V</text:p>
          </table:table-cell>
          <table:table-cell table:style-name="ce16"/>
        </table:table-row>
        <table:table-row table:style-name="ro1">
          <table:table-cell/>
          <table:table-cell table:style-name="ce5" office:value-type="string">
            <text:p>1V5 (V)</text:p>
          </table:table-cell>
          <table:table-cell table:style-name="ce5" office:value-type="string">
            <text:p>ON (V)</text:p>
          </table:table-cell>
          <table:table-cell table:style-name="ce5" office:value-type="string">
            <text:p>(kOhm)</text:p>
          </table:table-cell>
          <table:table-cell table:style-name="ce5" office:value-type="string">
            <text:p>(mA)</text:p>
          </table:table-cell>
          <table:table-cell table:style-name="ce15" office:value-type="string">
            <text:p>P1 (dBm)</text:p>
          </table:table-cell>
          <table:table-cell table:style-name="ce15" office:value-type="string">
            <text:p>P1 (MHz)</text:p>
          </table:table-cell>
          <table:table-cell table:style-name="ce15" office:value-type="string">
            <text:p>P1 (dBm)</text:p>
          </table:table-cell>
          <table:table-cell table:style-name="ce15" office:value-type="string">
            <text:p>P1 (MHz)</text:p>
          </table:table-cell>
        </table:table-row>
        <table:table-row table:style-name="ro1">
          <table:table-cell/>
          <table:table-cell table:style-name="ce6" office:value-type="float" office:value="1.5">
            <text:p>1.5</text:p>
          </table:table-cell>
          <table:table-cell table:style-name="ce4" office:value-type="float" office:value="3">
            <text:p>3</text:p>
          </table:table-cell>
          <table:table-cell table:style-name="ce4" office:value-type="float" office:value="75">
            <text:p>75</text:p>
          </table:table-cell>
          <table:table-cell table:style-name="ce4" office:value-type="float" office:value="2.77">
            <text:p>2.77</text:p>
          </table:table-cell>
          <table:table-cell table:style-name="ce6" office:value-type="float" office:value="-22">
            <text:p>-22.0</text:p>
          </table:table-cell>
          <table:table-cell table:style-name="ce4" office:value-type="float" office:value="919">
            <text:p>919</text:p>
          </table:table-cell>
          <table:table-cell table:style-name="ce6" office:value-type="float" office:value="-13">
            <text:p>-13.0</text:p>
          </table:table-cell>
          <table:table-cell table:style-name="ce4" office:value-type="float" office:value="926">
            <text:p>926</text:p>
          </table:table-cell>
        </table:table-row>
        <table:table-row table:style-name="ro1">
          <table:table-cell/>
          <table:table-cell office:value-type="float" office:value="3">
            <text:p>3.0</text:p>
          </table:table-cell>
          <table:table-cell table:style-name="ce9" office:value-type="float" office:value="3">
            <text:p>3</text:p>
          </table:table-cell>
          <table:table-cell office:value-type="float" office:value="75">
            <text:p>75</text:p>
          </table:table-cell>
          <table:table-cell table:style-name="ce9" office:value-type="float" office:value="2.98">
            <text:p>2.98</text:p>
          </table:table-cell>
          <table:table-cell office:value-type="float" office:value="-14">
            <text:p>-14.0</text:p>
          </table:table-cell>
          <table:table-cell office:value-type="float" office:value="919">
            <text:p>919</text:p>
          </table:table-cell>
          <table:table-cell office:value-type="float" office:value="-11">
            <text:p>-11.0</text:p>
          </table:table-cell>
          <table:table-cell office:value-type="float" office:value="926">
            <text:p>926</text:p>
          </table:table-cell>
        </table:table-row>
        <table:table-row table:style-name="ro1">
          <table:table-cell/>
          <table:table-cell office:value-type="float" office:value="3">
            <text:p>3.0</text:p>
          </table:table-cell>
          <table:table-cell table:style-name="ce9" office:value-type="float" office:value="5">
            <text:p>5</text:p>
          </table:table-cell>
          <table:table-cell office:value-type="float" office:value="75">
            <text:p>75</text:p>
          </table:table-cell>
          <table:table-cell table:style-name="ce9" office:value-type="float" office:value="5.37">
            <text:p>5.37</text:p>
          </table:table-cell>
          <table:table-cell office:value-type="float" office:value="-4.5">
            <text:p>-4.5</text:p>
          </table:table-cell>
          <table:table-cell office:value-type="float" office:value="919">
            <text:p>919</text:p>
          </table:table-cell>
          <table:table-cell office:value-type="float" office:value="-4.5">
            <text:p>-4.5</text:p>
          </table:table-cell>
          <table:table-cell office:value-type="float" office:value="926">
            <text:p>926</text:p>
          </table:table-cell>
        </table:table-row>
        <table:table-row table:style-name="ro1">
          <table:table-cell/>
          <table:table-cell office:value-type="float" office:value="1.5">
            <text:p>1.5</text:p>
          </table:table-cell>
          <table:table-cell table:style-name="ce9" office:value-type="float" office:value="5">
            <text:p>5</text:p>
          </table:table-cell>
          <table:table-cell office:value-type="float" office:value="75">
            <text:p>75</text:p>
          </table:table-cell>
          <table:table-cell table:style-name="ce9" office:value-type="float" office:value="4.97">
            <text:p>4.97</text:p>
          </table:table-cell>
          <table:table-cell office:value-type="float" office:value="-6">
            <text:p>-6.0</text:p>
          </table:table-cell>
          <table:table-cell office:value-type="float" office:value="919">
            <text:p>919</text:p>
          </table:table-cell>
          <table:table-cell office:value-type="float" office:value="-5.5">
            <text:p>-5.5</text:p>
          </table:table-cell>
          <table:table-cell office:value-type="float" office:value="926">
            <text:p>926</text:p>
          </table:table-cell>
        </table:table-row>
        <table:table-row table:style-name="ro1">
          <table:table-cell/>
          <table:table-cell office:value-type="float" office:value="1.5">
            <text:p>1.5</text:p>
          </table:table-cell>
          <table:table-cell table:style-name="ce9" office:value-type="float" office:value="5">
            <text:p>5</text:p>
          </table:table-cell>
          <table:table-cell office:value-type="float" office:value="36">
            <text:p>36</text:p>
          </table:table-cell>
          <table:table-cell table:style-name="ce9" office:value-type="float" office:value="9.56">
            <text:p>9.56</text:p>
          </table:table-cell>
          <table:table-cell office:value-type="float" office:value="-1.5">
            <text:p>-1.5</text:p>
          </table:table-cell>
          <table:table-cell office:value-type="float" office:value="917">
            <text:p>917</text:p>
          </table:table-cell>
          <table:table-cell office:value-type="float" office:value="-2.5">
            <text:p>-2.5</text:p>
          </table:table-cell>
          <table:table-cell office:value-type="float" office:value="926">
            <text:p>926</text:p>
          </table:table-cell>
        </table:table-row>
        <table:table-row table:style-name="ro1">
          <table:table-cell/>
          <table:table-cell office:value-type="float" office:value="3">
            <text:p>3.0</text:p>
          </table:table-cell>
          <table:table-cell table:style-name="ce9" office:value-type="float" office:value="5">
            <text:p>5</text:p>
          </table:table-cell>
          <table:table-cell office:value-type="float" office:value="36">
            <text:p>36</text:p>
          </table:table-cell>
          <table:table-cell table:style-name="ce9" office:value-type="float" office:value="10.02">
            <text:p>10.02</text:p>
          </table:table-cell>
          <table:table-cell office:value-type="float" office:value="-2">
            <text:p>-2.0</text:p>
          </table:table-cell>
          <table:table-cell office:value-type="float" office:value="917">
            <text:p>917</text:p>
          </table:table-cell>
          <table:table-cell office:value-type="float" office:value="-1">
            <text:p>-1.0</text:p>
          </table:table-cell>
          <table:table-cell office:value-type="float" office:value="926">
            <text:p>926</text:p>
          </table:table-cell>
        </table:table-row>
        <table:table-row table:style-name="ro1">
          <table:table-cell/>
          <table:table-cell table:style-name="ce8" office:value-type="float" office:value="3">
            <text:p>3.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5.76">
            <text:p>5.76</text:p>
          </table:table-cell>
          <table:table-cell table:style-name="ce5" office:value-type="float" office:value="-5">
            <text:p>-5</text:p>
          </table:table-cell>
          <table:table-cell table:style-name="ce5" office:value-type="float" office:value="919">
            <text:p>919</text:p>
          </table:table-cell>
          <table:table-cell table:style-name="ce8" office:value-type="float" office:value="-5.5">
            <text:p>-5.5</text:p>
          </table:table-cell>
          <table:table-cell table:style-name="ce5" office:value-type="float" office:value="926">
            <text:p>926</text:p>
          </table:table-cell>
        </table:table-row>
        <table:table-row table:style-name="ro1">
          <table:table-cell/>
          <table:table-cell table:style-name="Default"/>
          <table:table-cell/>
          <table:table-cell table:style-name="Default"/>
          <table:table-cell/>
          <table:table-cell table:style-name="Default" table:number-columns-repeated="4"/>
        </table:table-row>
        <table:table-row table:style-name="ro1">
          <table:table-cell/>
          <table:table-cell table:style-name="ce3" office:value-type="string">
            <text:p>New Spectrometer</text:p>
          </table:table-cell>
          <table:table-cell/>
          <table:table-cell table:style-name="Default"/>
          <table:table-cell/>
          <table:table-cell table:style-name="Default" table:number-columns-repeated="4"/>
        </table:table-row>
        <table:table-row table:style-name="ro1">
          <table:table-cell/>
          <table:table-cell table:style-name="ce3" office:value-type="string">
            <text:p>B2625, L3B=0R0, C6B=100p</text:p>
          </table:table-cell>
          <table:table-cell/>
          <table:table-cell table:style-name="Default"/>
          <table:table-cell/>
          <table:table-cell table:style-name="Default" table:number-columns-repeated="4"/>
        </table:table-row>
        <table:table-row table:style-name="ro1">
          <table:table-cell/>
          <table:table-cell table:style-name="ce4" table:number-columns-repeated="2"/>
          <table:table-cell table:style-name="ce4" office:value-type="string">
            <text:p>RB1</text:p>
          </table:table-cell>
          <table:table-cell table:style-name="ce10" office:value-type="string">
            <text:p>I_C</text:p>
          </table:table-cell>
          <table:table-cell table:style-name="ce14" office:value-type="string">
            <text:p>SEL=0V</text:p>
          </table:table-cell>
          <table:table-cell table:style-name="ce16"/>
          <table:table-cell table:style-name="ce14" office:value-type="string">
            <text:p>SEL=5V</text:p>
          </table:table-cell>
          <table:table-cell table:style-name="ce16"/>
        </table:table-row>
        <table:table-row table:style-name="ro1">
          <table:table-cell/>
          <table:table-cell table:style-name="ce5" office:value-type="string">
            <text:p>1V5 (V)</text:p>
          </table:table-cell>
          <table:table-cell table:style-name="ce5" office:value-type="string">
            <text:p>ON (V)</text:p>
          </table:table-cell>
          <table:table-cell table:style-name="ce5" office:value-type="string">
            <text:p>(kOhm)</text:p>
          </table:table-cell>
          <table:table-cell table:style-name="ce5" office:value-type="string">
            <text:p>(mA)</text:p>
          </table:table-cell>
          <table:table-cell table:style-name="ce15" office:value-type="string">
            <text:p>P1 (dBm)</text:p>
          </table:table-cell>
          <table:table-cell table:style-name="ce15" office:value-type="string">
            <text:p>P1 (MHz)</text:p>
          </table:table-cell>
          <table:table-cell table:style-name="ce15" office:value-type="string">
            <text:p>P1 (dBm)</text:p>
          </table:table-cell>
          <table:table-cell table:style-name="ce15" office:value-type="string">
            <text:p>P1 (MHz)</text:p>
          </table:table-cell>
        </table:table-row>
        <table:table-row table:style-name="ro1">
          <table:table-cell/>
          <table:table-cell table:style-name="ce6" office:value-type="float" office:value="1.5">
            <text:p>1.5</text:p>
          </table:table-cell>
          <table:table-cell table:style-name="ce4" office:value-type="float" office:value="3">
            <text:p>3</text:p>
          </table:table-cell>
          <table:table-cell table:style-name="ce4" office:value-type="float" office:value="36">
            <text:p>36</text:p>
          </table:table-cell>
          <table:table-cell table:style-name="ce11" office:value-type="float" office:value="5.23">
            <text:p>5.23</text:p>
          </table:table-cell>
          <table:table-cell table:style-name="ce6" office:value-type="float" office:value="-3.5">
            <text:p>-3.5</text:p>
          </table:table-cell>
          <table:table-cell table:style-name="ce4" office:value-type="float" office:value="919">
            <text:p>919</text:p>
          </table:table-cell>
          <table:table-cell table:style-name="ce6" office:value-type="float" office:value="-3.5">
            <text:p>-3.5</text:p>
          </table:table-cell>
          <table:table-cell table:style-name="ce4" office:value-type="float" office:value="926">
            <text:p>926</text:p>
          </table:table-cell>
        </table:table-row>
        <table:table-row table:style-name="ro1">
          <table:table-cell/>
          <table:table-cell office:value-type="float" office:value="1.5">
            <text:p>1.5</text:p>
          </table:table-cell>
          <table:table-cell table:style-name="ce9" office:value-type="float" office:value="5">
            <text:p>5</text:p>
          </table:table-cell>
          <table:table-cell office:value-type="float" office:value="36">
            <text:p>36</text:p>
          </table:table-cell>
          <table:table-cell table:style-name="ce12" office:value-type="float" office:value="9.35">
            <text:p>9.35</text:p>
          </table:table-cell>
          <table:table-cell office:value-type="float" office:value="-0.5">
            <text:p>-0.5</text:p>
          </table:table-cell>
          <table:table-cell office:value-type="float" office:value="919">
            <text:p>919</text:p>
          </table:table-cell>
          <table:table-cell office:value-type="float" office:value="-1">
            <text:p>-1.0</text:p>
          </table:table-cell>
          <table:table-cell office:value-type="float" office:value="926">
            <text:p>926</text:p>
          </table:table-cell>
        </table:table-row>
        <table:table-row table:style-name="ro1">
          <table:table-cell/>
          <table:table-cell office:value-type="float" office:value="1.5">
            <text:p>1.5</text:p>
          </table:table-cell>
          <table:table-cell table:style-name="ce9" office:value-type="float" office:value="5">
            <text:p>5</text:p>
          </table:table-cell>
          <table:table-cell office:value-type="float" office:value="75">
            <text:p>75</text:p>
          </table:table-cell>
          <table:table-cell table:style-name="ce12" office:value-type="float" office:value="5.03">
            <text:p>5.03</text:p>
          </table:table-cell>
          <table:table-cell office:value-type="float" office:value="-3">
            <text:p>-3.0</text:p>
          </table:table-cell>
          <table:table-cell office:value-type="float" office:value="919">
            <text:p>919</text:p>
          </table:table-cell>
          <table:table-cell office:value-type="float" office:value="-2.5">
            <text:p>-2.5</text:p>
          </table:table-cell>
          <table:table-cell office:value-type="float" office:value="926">
            <text:p>926</text:p>
          </table:table-cell>
        </table:table-row>
        <table:table-row table:style-name="ro1">
          <table:table-cell/>
          <table:table-cell office:value-type="float" office:value="1.5">
            <text:p>1.5</text:p>
          </table:table-cell>
          <table:table-cell table:style-name="ce9" office:value-type="float" office:value="3">
            <text:p>3</text:p>
          </table:table-cell>
          <table:table-cell office:value-type="float" office:value="75">
            <text:p>75</text:p>
          </table:table-cell>
          <table:table-cell table:style-name="ce12" office:value-type="float" office:value="2.74">
            <text:p>2.74</text:p>
          </table:table-cell>
          <table:table-cell office:value-type="float" office:value="-10">
            <text:p>-10.0</text:p>
          </table:table-cell>
          <table:table-cell office:value-type="float" office:value="919">
            <text:p>919</text:p>
          </table:table-cell>
          <table:table-cell office:value-type="float" office:value="-8.5">
            <text:p>-8.5</text:p>
          </table:table-cell>
          <table:table-cell office:value-type="float" office:value="926">
            <text:p>926</text:p>
          </table:table-cell>
        </table:table-row>
        <table:table-row table:style-name="ro1">
          <table:table-cell/>
          <table:table-cell office:value-type="float" office:value="1.5">
            <text:p>1.5</text:p>
          </table:table-cell>
          <table:table-cell table:style-name="ce9" office:value-type="float" office:value="4">
            <text:p>4</text:p>
          </table:table-cell>
          <table:table-cell office:value-type="float" office:value="75">
            <text:p>75</text:p>
          </table:table-cell>
          <table:table-cell table:style-name="ce12" office:value-type="float" office:value="3.95">
            <text:p>3.95</text:p>
          </table:table-cell>
          <table:table-cell office:value-type="float" office:value="-5.5">
            <text:p>-5.5</text:p>
          </table:table-cell>
          <table:table-cell office:value-type="float" office:value="919">
            <text:p>919</text:p>
          </table:table-cell>
          <table:table-cell office:value-type="float" office:value="-5">
            <text:p>-5.0</text:p>
          </table:table-cell>
          <table:table-cell office:value-type="float" office:value="926">
            <text:p>926</text:p>
          </table:table-cell>
        </table:table-row>
        <table:table-row table:style-name="ro1">
          <table:table-cell/>
          <table:table-cell office:value-type="float" office:value="3">
            <text:p>3.0</text:p>
          </table:table-cell>
          <table:table-cell table:style-name="ce9" office:value-type="float" office:value="3">
            <text:p>3</text:p>
          </table:table-cell>
          <table:table-cell office:value-type="float" office:value="75">
            <text:p>75</text:p>
          </table:table-cell>
          <table:table-cell table:style-name="ce12" office:value-type="float" office:value="3.02">
            <text:p>3.02</text:p>
          </table:table-cell>
          <table:table-cell office:value-type="float" office:value="-9.5">
            <text:p>-9.5</text:p>
          </table:table-cell>
          <table:table-cell office:value-type="float" office:value="920">
            <text:p>920</text:p>
          </table:table-cell>
          <table:table-cell office:value-type="float" office:value="-7">
            <text:p>-7.0</text:p>
          </table:table-cell>
          <table:table-cell office:value-type="float" office:value="926">
            <text:p>926</text:p>
          </table:table-cell>
        </table:table-row>
        <table:table-row table:style-name="ro1">
          <table:table-cell/>
          <table:table-cell office:value-type="float" office:value="3">
            <text:p>3.0</text:p>
          </table:table-cell>
          <table:table-cell table:style-name="ce9" office:value-type="float" office:value="5">
            <text:p>5</text:p>
          </table:table-cell>
          <table:table-cell office:value-type="float" office:value="75">
            <text:p>75</text:p>
          </table:table-cell>
          <table:table-cell table:style-name="ce12" office:value-type="float" office:value="5.46">
            <text:p>5.46</text:p>
          </table:table-cell>
          <table:table-cell office:value-type="float" office:value="-3">
            <text:p>-3.0</text:p>
          </table:table-cell>
          <table:table-cell office:value-type="float" office:value="919">
            <text:p>919</text:p>
          </table:table-cell>
          <table:table-cell office:value-type="float" office:value="-7.5">
            <text:p>-7.5</text:p>
          </table:table-cell>
          <table:table-cell table:style-name="ce17" office:value-type="string">
            <text:p>920-930</text:p>
          </table:table-cell>
        </table:table-row>
        <table:table-row table:style-name="ro1">
          <table:table-cell/>
          <table:table-cell table:style-name="ce8" office:value-type="float" office:value="2">
            <text:p>2.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5">
            <text:p>75</text:p>
          </table:table-cell>
          <table:table-cell table:style-name="ce13" office:value-type="float" office:value="5">
            <text:p>5.00</text:p>
          </table:table-cell>
          <table:table-cell table:style-name="ce8" office:value-type="float" office:value="-3.5">
            <text:p>-3.5</text:p>
          </table:table-cell>
          <table:table-cell table:style-name="ce5" office:value-type="float" office:value="919">
            <text:p>919</text:p>
          </table:table-cell>
          <table:table-cell table:style-name="ce8" office:value-type="float" office:value="-4">
            <text:p>-4.0</text:p>
          </table:table-cell>
          <table:table-cell table:style-name="ce18" office:value-type="string">
            <text:p>924-928</text:p>
          </table:table-cell>
        </table:table-row>
        <table:table-row table:style-name="ro1">
          <table:table-cell/>
          <table:table-cell table:style-name="ce3"/>
          <table:table-cell/>
          <table:table-cell table:style-name="Default"/>
          <table:table-cell/>
          <table:table-cell table:style-name="Default" table:number-columns-repeated="4"/>
        </table:table-row>
        <table:table-row table:style-name="ro1">
          <table:table-cell/>
          <table:table-cell table:style-name="ce3" office:value-type="string">
            <text:p>B2625, L3B=0R0, C6B=100p</text:p>
          </table:table-cell>
          <table:table-cell/>
          <table:table-cell table:style-name="Default"/>
          <table:table-cell/>
          <table:table-cell table:style-name="Default" table:number-columns-repeated="4"/>
        </table:table-row>
        <table:table-row table:style-name="ro1">
          <table:table-cell/>
          <table:table-cell table:style-name="ce4" table:number-columns-repeated="2"/>
          <table:table-cell table:style-name="ce4" office:value-type="string">
            <text:p>RB1</text:p>
          </table:table-cell>
          <table:table-cell table:style-name="ce10" office:value-type="string">
            <text:p>I_C</text:p>
          </table:table-cell>
          <table:table-cell table:style-name="ce14" office:value-type="string">
            <text:p>SEL=0V</text:p>
          </table:table-cell>
          <table:table-cell table:style-name="ce16"/>
          <table:table-cell table:style-name="ce14" office:value-type="string">
            <text:p>SEL=5V</text:p>
          </table:table-cell>
          <table:table-cell table:style-name="ce16"/>
        </table:table-row>
        <table:table-row table:style-name="ro1">
          <table:table-cell/>
          <table:table-cell table:style-name="ce5" office:value-type="string">
            <text:p>1V5 (V)</text:p>
          </table:table-cell>
          <table:table-cell table:style-name="ce5" office:value-type="string">
            <text:p>ON (V)</text:p>
          </table:table-cell>
          <table:table-cell table:style-name="ce5" office:value-type="string">
            <text:p>(kOhm)</text:p>
          </table:table-cell>
          <table:table-cell table:style-name="ce5" office:value-type="string">
            <text:p>(mA)</text:p>
          </table:table-cell>
          <table:table-cell table:style-name="ce15" office:value-type="string">
            <text:p>P1 (dBm)</text:p>
          </table:table-cell>
          <table:table-cell table:style-name="ce15" office:value-type="string">
            <text:p>P1 (MHz)</text:p>
          </table:table-cell>
          <table:table-cell table:style-name="ce15" office:value-type="string">
            <text:p>P1 (dBm)</text:p>
          </table:table-cell>
          <table:table-cell table:style-name="ce15" office:value-type="string">
            <text:p>P1 (MHz)</text:p>
          </table:table-cell>
        </table:table-row>
        <table:table-row table:style-name="ro1">
          <table:table-cell/>
          <table:table-cell table:style-name="ce6" office:value-type="float" office:value="3">
            <text:p>3.0</text:p>
          </table:table-cell>
          <table:table-cell table:style-name="ce6" office:value-type="float" office:value="5">
            <text:p>5.0</text:p>
          </table:table-cell>
          <table:table-cell table:style-name="ce4" office:value-type="float" office:value="180">
            <text:p>180</text:p>
          </table:table-cell>
          <table:table-cell table:style-name="ce4" office:value-type="float" office:value="2.61">
            <text:p>2.61</text:p>
          </table:table-cell>
          <table:table-cell table:style-name="ce6" office:value-type="float" office:value="-11">
            <text:p>-11.0</text:p>
          </table:table-cell>
          <table:table-cell table:style-name="ce4" office:value-type="float" office:value="920">
            <text:p>920</text:p>
          </table:table-cell>
          <table:table-cell table:style-name="ce6" office:value-type="float" office:value="-8.5">
            <text:p>-8.5</text:p>
          </table:table-cell>
          <table:table-cell table:style-name="ce4" office:value-type="float" office:value="927">
            <text:p>927</text:p>
          </table:table-cell>
        </table:table-row>
        <table:table-row table:style-name="ro1">
          <table:table-cell/>
          <table:table-cell office:value-type="float" office:value="1.5">
            <text:p>1.5</text:p>
          </table:table-cell>
          <table:table-cell table:style-name="ce7" office:value-type="float" office:value="5">
            <text:p>5.0</text:p>
          </table:table-cell>
          <table:table-cell office:value-type="float" office:value="180">
            <text:p>180</text:p>
          </table:table-cell>
          <table:table-cell table:style-name="ce9" office:value-type="float" office:value="2.24">
            <text:p>2.24</text:p>
          </table:table-cell>
          <table:table-cell office:value-type="float" office:value="-19.5">
            <text:p>-19.5</text:p>
          </table:table-cell>
          <table:table-cell office:value-type="float" office:value="920">
            <text:p>920</text:p>
          </table:table-cell>
          <table:table-cell office:value-type="float" office:value="-11">
            <text:p>-11.0</text:p>
          </table:table-cell>
          <table:table-cell office:value-type="float" office:value="927">
            <text:p>927</text:p>
          </table:table-cell>
        </table:table-row>
        <table:table-row table:style-name="ro1">
          <table:table-cell/>
          <table:table-cell office:value-type="float" office:value="1.5">
            <text:p>1.5</text:p>
          </table:table-cell>
          <table:table-cell table:style-name="ce7" office:value-type="float" office:value="3">
            <text:p>3.0</text:p>
          </table:table-cell>
          <table:table-cell office:value-type="float" office:value="180">
            <text:p>180</text:p>
          </table:table-cell>
          <table:table-cell table:style-name="ce9" office:value-type="float" office:value="1.26">
            <text:p>1.26</text:p>
          </table:table-cell>
          <table:table-cell office:value-type="float" office:value="0">
            <text:p>0.0</text:p>
          </table:table-cell>
          <table:table-cell office:value-type="float" office:value="0">
            <text:p>0</text:p>
          </table:table-cell>
          <table:table-cell office:value-type="float" office:value="0">
            <text:p>0.0</text:p>
          </table:table-cell>
          <table:table-cell office:value-type="float" office:value="0">
            <text:p>0</text:p>
          </table:table-cell>
        </table:table-row>
        <table:table-row table:style-name="ro1">
          <table:table-cell/>
          <table:table-cell office:value-type="float" office:value="1.5">
            <text:p>1.5</text:p>
          </table:table-cell>
          <table:table-cell table:style-name="ce7" office:value-type="float" office:value="4">
            <text:p>4.0</text:p>
          </table:table-cell>
          <table:table-cell office:value-type="float" office:value="180">
            <text:p>180</text:p>
          </table:table-cell>
          <table:table-cell table:style-name="ce12" office:value-type="float" office:value="1.82">
            <text:p>1.82</text:p>
          </table:table-cell>
          <table:table-cell office:value-type="float" office:value="0">
            <text:p>0.0</text:p>
          </table:table-cell>
          <table:table-cell office:value-type="float" office:value="0">
            <text:p>0</text:p>
          </table:table-cell>
          <table:table-cell office:value-type="float" office:value="0">
            <text:p>0.0</text:p>
          </table:table-cell>
          <table:table-cell office:value-type="float" office:value="0">
            <text:p>0</text:p>
          </table:table-cell>
        </table:table-row>
        <table:table-row table:style-name="ro1">
          <table:table-cell/>
          <table:table-cell table:style-name="ce8" office:value-type="float" office:value="1.5">
            <text:p>1.5</text:p>
          </table:table-cell>
          <table:table-cell table:style-name="ce8" office:value-type="float" office:value="4.5">
            <text:p>4.5</text:p>
          </table:table-cell>
          <table:table-cell table:style-name="ce5" office:value-type="float" office:value="180">
            <text:p>180</text:p>
          </table:table-cell>
          <table:table-cell table:style-name="ce13" office:value-type="float" office:value="1.97">
            <text:p>1.97</text:p>
          </table:table-cell>
          <table:table-cell table:style-name="ce8" office:value-type="float" office:value="0">
            <text:p>0.0</text:p>
          </table:table-cell>
          <table:table-cell table:style-name="ce5" office:value-type="float" office:value="0">
            <text:p>0</text:p>
          </table:table-cell>
          <table:table-cell table:style-name="ce8" office:value-type="float" office:value="-14">
            <text:p>-14.0</text:p>
          </table:table-cell>
          <table:table-cell table:style-name="ce5" office:value-type="float" office:value="927">
            <text:p>927</text:p>
          </table:table-cell>
        </table:table-row>
        <table:table-row table:style-name="ro1">
          <table:table-cell/>
          <table:table-cell table:style-name="Default"/>
          <table:table-cell/>
          <table:table-cell table:style-name="Default"/>
          <table:table-cell/>
          <table:table-cell table:style-name="Default" table:number-columns-repeated="4"/>
        </table:table-row>
        <table:table-row table:style-name="ro1">
          <table:table-cell/>
          <table:table-cell table:style-name="ce3" office:value-type="string">
            <text:p>B2625, L3B=0.0Ohm, C6B=100pF, R3B=4.7pF, R4B=15nH </text:p>
          </table:table-cell>
          <table:table-cell/>
          <table:table-cell table:style-name="Default"/>
          <table:table-cell/>
          <table:table-cell table:style-name="Default" table:number-columns-repeated="4"/>
        </table:table-row>
        <table:table-row table:style-name="ro1">
          <table:table-cell/>
          <table:table-cell table:style-name="ce4" table:number-columns-repeated="2"/>
          <table:table-cell table:style-name="ce4" office:value-type="string">
            <text:p>RB1</text:p>
          </table:table-cell>
          <table:table-cell table:style-name="ce10" office:value-type="string">
            <text:p>I_C</text:p>
          </table:table-cell>
          <table:table-cell table:style-name="ce14" office:value-type="string">
            <text:p>SEL=0V</text:p>
          </table:table-cell>
          <table:table-cell table:style-name="ce16"/>
          <table:table-cell table:style-name="ce14" office:value-type="string">
            <text:p>SEL=5V</text:p>
          </table:table-cell>
          <table:table-cell table:style-name="ce16"/>
        </table:table-row>
        <table:table-row table:style-name="ro1">
          <table:table-cell/>
          <table:table-cell table:style-name="ce5" office:value-type="string">
            <text:p>1V5 (V)</text:p>
          </table:table-cell>
          <table:table-cell table:style-name="ce5" office:value-type="string">
            <text:p>ON (V)</text:p>
          </table:table-cell>
          <table:table-cell table:style-name="ce5" office:value-type="string">
            <text:p>(kOhm)</text:p>
          </table:table-cell>
          <table:table-cell table:style-name="ce5" office:value-type="string">
            <text:p>(mA)</text:p>
          </table:table-cell>
          <table:table-cell table:style-name="ce15" office:value-type="string">
            <text:p>P1 (dBm)</text:p>
          </table:table-cell>
          <table:table-cell table:style-name="ce15" office:value-type="string">
            <text:p>P1 (MHz)</text:p>
          </table:table-cell>
          <table:table-cell table:style-name="ce15" office:value-type="string">
            <text:p>P1 (dBm)</text:p>
          </table:table-cell>
          <table:table-cell table:style-name="ce15" office:value-type="string">
            <text:p>P1 (MHz)</text:p>
          </table:table-cell>
        </table:table-row>
        <table:table-row table:style-name="ro1">
          <table:table-cell/>
          <table:table-cell table:style-name="ce6" office:value-type="float" office:value="1">
            <text:p>1.0</text:p>
          </table:table-cell>
          <table:table-cell table:style-name="ce6" office:value-type="float" office:value="2">
            <text:p>2.0</text:p>
          </table:table-cell>
          <table:table-cell table:style-name="ce4" office:value-type="float" office:value="180">
            <text:p>180</text:p>
          </table:table-cell>
          <table:table-cell table:style-name="ce4" office:value-type="float" office:value="0.65">
            <text:p>0.65</text:p>
          </table:table-cell>
          <table:table-cell table:style-name="ce6" office:value-type="float" office:value="-23">
            <text:p>-23.0</text:p>
          </table:table-cell>
          <table:table-cell table:style-name="ce4" office:value-type="float" office:value="909">
            <text:p>909</text:p>
          </table:table-cell>
          <table:table-cell table:style-name="ce6" office:value-type="float" office:value="-25">
            <text:p>-25.0</text:p>
          </table:table-cell>
          <table:table-cell table:style-name="ce4" office:value-type="float" office:value="915">
            <text:p>915</text:p>
          </table:table-cell>
        </table:table-row>
        <table:table-row table:style-name="ro1">
          <table:table-cell/>
          <table:table-cell office:value-type="float" office:value="1">
            <text:p>1.0</text:p>
          </table:table-cell>
          <table:table-cell table:style-name="ce7" office:value-type="float" office:value="3">
            <text:p>3.0</text:p>
          </table:table-cell>
          <table:table-cell office:value-type="float" office:value="180">
            <text:p>180</text:p>
          </table:table-cell>
          <table:table-cell table:style-name="ce9" office:value-type="float" office:value="1.13">
            <text:p>1.13</text:p>
          </table:table-cell>
          <table:table-cell office:value-type="float" office:value="-20">
            <text:p>-20.0</text:p>
          </table:table-cell>
          <table:table-cell table:style-name="ce17" office:value-type="string">
            <text:p>904-914</text:p>
          </table:table-cell>
          <table:table-cell office:value-type="float" office:value="-20">
            <text:p>-20.0</text:p>
          </table:table-cell>
          <table:table-cell table:style-name="ce17" office:value-type="string">
            <text:p>908-918</text:p>
          </table:table-cell>
        </table:table-row>
        <table:table-row table:style-name="ro1">
          <table:table-cell/>
          <table:table-cell office:value-type="float" office:value="1.5">
            <text:p>1.5</text:p>
          </table:table-cell>
          <table:table-cell table:style-name="ce7" office:value-type="float" office:value="3">
            <text:p>3.0</text:p>
          </table:table-cell>
          <table:table-cell office:value-type="float" office:value="180">
            <text:p>180</text:p>
          </table:table-cell>
          <table:table-cell table:style-name="ce9" office:value-type="float" office:value="1.16">
            <text:p>1.16</text:p>
          </table:table-cell>
          <table:table-cell office:value-type="float" office:value="-19">
            <text:p>-19.0</text:p>
          </table:table-cell>
          <table:table-cell table:style-name="ce17" office:value-type="string">
            <text:p>904-914</text:p>
          </table:table-cell>
          <table:table-cell office:value-type="float" office:value="-20">
            <text:p>-20.0</text:p>
          </table:table-cell>
          <table:table-cell table:style-name="ce17" office:value-type="string">
            <text:p>908-918</text:p>
          </table:table-cell>
        </table:table-row>
        <table:table-row table:style-name="ro1">
          <table:table-cell/>
          <table:table-cell office:value-type="float" office:value="1.5">
            <text:p>1.5</text:p>
          </table:table-cell>
          <table:table-cell table:style-name="ce7" office:value-type="float" office:value="1">
            <text:p>1.0</text:p>
          </table:table-cell>
          <table:table-cell office:value-type="float" office:value="180">
            <text:p>180</text:p>
          </table:table-cell>
          <table:table-cell table:style-name="ce12" office:value-type="float" office:value="0.67">
            <text:p>0.67</text:p>
          </table:table-cell>
          <table:table-cell office:value-type="float" office:value="-23.5">
            <text:p>-23.5</text:p>
          </table:table-cell>
          <table:table-cell office:value-type="float" office:value="909">
            <text:p>909</text:p>
          </table:table-cell>
          <table:table-cell office:value-type="float" office:value="-26.5">
            <text:p>-26.5</text:p>
          </table:table-cell>
          <table:table-cell office:value-type="float" office:value="915">
            <text:p>915</text:p>
          </table:table-cell>
        </table:table-row>
        <table:table-row table:style-name="ro1">
          <table:table-cell/>
          <table:table-cell table:style-name="ce8" office:value-type="float" office:value="0.7">
            <text:p>0.7</text:p>
          </table:table-cell>
          <table:table-cell table:style-name="ce8" office:value-type="float" office:value="3">
            <text:p>3.0</text:p>
          </table:table-cell>
          <table:table-cell table:style-name="ce5" office:value-type="float" office:value="180">
            <text:p>180</text:p>
          </table:table-cell>
          <table:table-cell table:style-name="ce13" office:value-type="float" office:value="0.63">
            <text:p>0.63</text:p>
          </table:table-cell>
          <table:table-cell table:style-name="ce8" office:value-type="float" office:value="-23.5">
            <text:p>-23.5</text:p>
          </table:table-cell>
          <table:table-cell table:style-name="ce5" office:value-type="float" office:value="908">
            <text:p>908</text:p>
          </table:table-cell>
          <table:table-cell table:style-name="ce8" office:value-type="float" office:value="-25">
            <text:p>-25.0</text:p>
          </table:table-cell>
          <table:table-cell table:style-name="ce5" office:value-type="float" office:value="914">
            <text:p>914</text:p>
          </table:table-cell>
        </table:table-row>
        <table:table-row table:style-name="ro1">
          <table:table-cell/>
          <table:table-cell table:style-name="Default"/>
          <table:table-cell/>
          <table:table-cell table:style-name="Default"/>
          <table:table-cell/>
          <table:table-cell table:style-name="Default" table:number-columns-repeated="4"/>
        </table:table-row>
        <table:table-row table:style-name="ro1">
          <table:table-cell/>
          <table:table-cell table:style-name="ce3" office:value-type="string">
            <text:p>B2625, L3B=0.0Ohm, C6B=0.8pF, R3B=4.7pF, R4B=15nH </text:p>
          </table:table-cell>
          <table:table-cell/>
          <table:table-cell table:style-name="Default"/>
          <table:table-cell/>
          <table:table-cell table:style-name="Default" table:number-columns-repeated="4"/>
        </table:table-row>
        <table:table-row table:style-name="ro1">
          <table:table-cell/>
          <table:table-cell table:style-name="ce4" table:number-columns-repeated="2"/>
          <table:table-cell table:style-name="ce4" office:value-type="string">
            <text:p>RB1</text:p>
          </table:table-cell>
          <table:table-cell table:style-name="ce10" office:value-type="string">
            <text:p>I_C</text:p>
          </table:table-cell>
          <table:table-cell table:style-name="ce14" office:value-type="string">
            <text:p>SEL=0V</text:p>
          </table:table-cell>
          <table:table-cell table:style-name="ce16"/>
          <table:table-cell table:style-name="ce14" office:value-type="string">
            <text:p>SEL=5V</text:p>
          </table:table-cell>
          <table:table-cell table:style-name="ce16"/>
        </table:table-row>
        <table:table-row table:style-name="ro1">
          <table:table-cell/>
          <table:table-cell table:style-name="ce5" office:value-type="string">
            <text:p>1V5 (V)</text:p>
          </table:table-cell>
          <table:table-cell table:style-name="ce5" office:value-type="string">
            <text:p>ON (V)</text:p>
          </table:table-cell>
          <table:table-cell table:style-name="ce5" office:value-type="string">
            <text:p>(kOhm)</text:p>
          </table:table-cell>
          <table:table-cell table:style-name="ce5" office:value-type="string">
            <text:p>(mA)</text:p>
          </table:table-cell>
          <table:table-cell table:style-name="ce15" office:value-type="string">
            <text:p>P1 (dBm)</text:p>
          </table:table-cell>
          <table:table-cell table:style-name="ce15" office:value-type="string">
            <text:p>P1 (MHz)</text:p>
          </table:table-cell>
          <table:table-cell table:style-name="ce15" office:value-type="string">
            <text:p>P1 (dBm)</text:p>
          </table:table-cell>
          <table:table-cell table:style-name="ce15" office:value-type="string">
            <text:p>P1 (MHz)</text:p>
          </table:table-cell>
        </table:table-row>
        <table:table-row table:style-name="ro1">
          <table:table-cell/>
          <table:table-cell table:style-name="ce6" office:value-type="float" office:value="1.5">
            <text:p>1.5</text:p>
          </table:table-cell>
          <table:table-cell table:style-name="ce6" office:value-type="float" office:value="5">
            <text:p>5.0</text:p>
          </table:table-cell>
          <table:table-cell table:style-name="ce4" office:value-type="float" office:value="180">
            <text:p>180</text:p>
          </table:table-cell>
          <table:table-cell table:style-name="ce4" office:value-type="float" office:value="2.22">
            <text:p>2.22</text:p>
          </table:table-cell>
          <table:table-cell table:style-name="ce6" office:value-type="float" office:value="-10">
            <text:p>-10.0</text:p>
          </table:table-cell>
          <table:table-cell table:style-name="ce4" office:value-type="float" office:value="913">
            <text:p>913</text:p>
          </table:table-cell>
          <table:table-cell table:style-name="ce6" office:value-type="float" office:value="-16.5">
            <text:p>-16.5</text:p>
          </table:table-cell>
          <table:table-cell table:style-name="ce4" office:value-type="float" office:value="922">
            <text:p>922</text:p>
          </table:table-cell>
        </table:table-row>
        <table:table-row table:style-name="ro1">
          <table:table-cell/>
          <table:table-cell office:value-type="float" office:value="1.5">
            <text:p>1.5</text:p>
          </table:table-cell>
          <table:table-cell table:style-name="ce7" office:value-type="float" office:value="3">
            <text:p>3.0</text:p>
          </table:table-cell>
          <table:table-cell office:value-type="float" office:value="180">
            <text:p>180</text:p>
          </table:table-cell>
          <table:table-cell table:style-name="ce9" office:value-type="float" office:value="1.19">
            <text:p>1.19</text:p>
          </table:table-cell>
          <table:table-cell office:value-type="float" office:value="0">
            <text:p>0.0</text:p>
          </table:table-cell>
          <table:table-cell table:style-name="ce17" office:value-type="float" office:value="0">
            <text:p>0</text:p>
          </table:table-cell>
          <table:table-cell office:value-type="float" office:value="0">
            <text:p>0.0</text:p>
          </table:table-cell>
          <table:table-cell table:style-name="ce17" office:value-type="float" office:value="0">
            <text:p>0</text:p>
          </table:table-cell>
        </table:table-row>
        <table:table-row table:style-name="ro1">
          <table:table-cell/>
          <table:table-cell office:value-type="float" office:value="1.5">
            <text:p>1.5</text:p>
          </table:table-cell>
          <table:table-cell table:style-name="ce7" office:value-type="float" office:value="5">
            <text:p>5.0</text:p>
          </table:table-cell>
          <table:table-cell office:value-type="float" office:value="75">
            <text:p>75</text:p>
          </table:table-cell>
          <table:table-cell table:style-name="ce12" office:value-type="float" office:value="5.1">
            <text:p>5.10</text:p>
          </table:table-cell>
          <table:table-cell office:value-type="float" office:value="-2.5">
            <text:p>-2.5</text:p>
          </table:table-cell>
          <table:table-cell table:style-name="ce17" office:value-type="float" office:value="913">
            <text:p>913</text:p>
          </table:table-cell>
          <table:table-cell office:value-type="float" office:value="-3">
            <text:p>-3.0</text:p>
          </table:table-cell>
          <table:table-cell table:style-name="ce17" office:value-type="float" office:value="922">
            <text:p>922</text:p>
          </table:table-cell>
        </table:table-row>
        <table:table-row table:style-name="ro1">
          <table:table-cell/>
          <table:table-cell office:value-type="float" office:value="1.5">
            <text:p>1.5</text:p>
          </table:table-cell>
          <table:table-cell table:style-name="ce7" office:value-type="float" office:value="3">
            <text:p>3.0</text:p>
          </table:table-cell>
          <table:table-cell office:value-type="float" office:value="75">
            <text:p>75</text:p>
          </table:table-cell>
          <table:table-cell table:style-name="ce12" office:value-type="float" office:value="2.78">
            <text:p>2.78</text:p>
          </table:table-cell>
          <table:table-cell office:value-type="float" office:value="-7">
            <text:p>-7.0</text:p>
          </table:table-cell>
          <table:table-cell office:value-type="float" office:value="913">
            <text:p>913</text:p>
          </table:table-cell>
          <table:table-cell office:value-type="float" office:value="-10">
            <text:p>-10.0</text:p>
          </table:table-cell>
          <table:table-cell office:value-type="float" office:value="922">
            <text:p>922</text:p>
          </table:table-cell>
        </table:table-row>
        <table:table-row table:style-name="ro1">
          <table:table-cell/>
          <table:table-cell table:style-name="ce8" office:value-type="float" office:value="1.5">
            <text:p>1.5</text:p>
          </table:table-cell>
          <table:table-cell table:style-name="ce8" office:value-type="float" office:value="2">
            <text:p>2.0</text:p>
          </table:table-cell>
          <table:table-cell table:style-name="ce5" office:value-type="float" office:value="75">
            <text:p>75</text:p>
          </table:table-cell>
          <table:table-cell table:style-name="ce13" office:value-type="float" office:value="1.6">
            <text:p>1.60</text:p>
          </table:table-cell>
          <table:table-cell table:style-name="ce8" office:value-type="float" office:value="-17">
            <text:p>-17.0</text:p>
          </table:table-cell>
          <table:table-cell table:style-name="ce5" office:value-type="float" office:value="914">
            <text:p>914</text:p>
          </table:table-cell>
          <table:table-cell table:style-name="ce8" office:value-type="float" office:value="0">
            <text:p>0.0</text:p>
          </table:table-cell>
          <table:table-cell table:style-name="ce5" office:value-type="float" office:value="0">
            <text:p>0</text:p>
          </table:table-cell>
        </table:table-row>
      </table:table>
      <table:table table:name="Collector" table:style-name="ta1" table:print="false">
        <table:table-column table:style-name="co6" table:default-cell-style-name="Default"/>
        <table:table-column table:style-name="co7" table:default-cell-style-name="ce9"/>
        <table:table-column table:style-name="co8" table:default-cell-style-name="ce28"/>
        <table:table-column table:style-name="co9" table:default-cell-style-name="ce28"/>
        <table:table-column table:style-name="co9" table:default-cell-style-name="ce7"/>
        <table:table-column table:style-name="co10" table:default-cell-style-name="ce7"/>
        <table:table-column table:style-name="co11" table:default-cell-style-name="ce12"/>
        <table:table-column table:style-name="co11" table:default-cell-style-name="ce7"/>
        <table:table-column table:style-name="co11" table:default-cell-style-name="Default"/>
        <table:table-column table:style-name="co12" table:number-columns-repeated="7" table:default-cell-style-name="ce9"/>
        <table:table-row table:style-name="ro1">
          <table:table-cell/>
          <table:table-cell table:style-name="Default" table:number-columns-repeated="7"/>
          <table:table-cell/>
          <table:table-cell table:style-name="Default" table:number-columns-repeated="7"/>
        </table:table-row>
        <table:table-row table:style-name="ro1">
          <table:table-cell/>
          <table:table-cell table:style-name="ce19" office:value-type="string">
            <text:p>V_drv</text:p>
          </table:table-cell>
          <table:table-cell table:style-name="ce23" table:formula="of:=[.G7]/SQRT(([.G3]+[.G5])^2+([.G4]+[.G6])^2)*SQRT([.G3]^2+[.G4]^2)" office:value-type="float" office:value="1.54917431585465">
            <text:p>1.55</text:p>
          </table:table-cell>
          <table:table-cell table:style-name="ce15" office:value-type="string">
            <text:p>Vpp</text:p>
          </table:table-cell>
          <table:table-cell table:style-name="Default"/>
          <table:table-cell table:style-name="ce19" office:value-type="string">
            <text:p>Z_ser</text:p>
          </table:table-cell>
          <table:table-cell table:style-name="ce15" office:value-type="float" office:value="47">
            <text:p>47</text:p>
          </table:table-cell>
          <table:table-cell table:style-name="ce15" office:value-type="string">
            <text:p>jOhm</text:p>
          </table:table-cell>
          <table:table-cell/>
          <table:table-cell table:style-name="Default"/>
          <table:table-cell table:style-name="ce19" office:value-type="string">
            <text:p>Abbr</text:p>
          </table:table-cell>
          <table:table-cell table:style-name="ce26" office:value-type="string">
            <text:p>Explanation</text:p>
          </table:table-cell>
          <table:table-cell table:style-name="ce36"/>
          <table:table-cell table:style-name="ce35" table:number-columns-repeated="2"/>
          <table:table-cell table:style-name="ce16"/>
        </table:table-row>
        <table:table-row table:style-name="ro1">
          <table:table-cell/>
          <table:table-cell table:style-name="ce19" office:value-type="string">
            <text:p>Z_drv Re</text:p>
          </table:table-cell>
          <table:table-cell table:style-name="ce24" table:formula="of:=([.G5]*([.G3]^2+[.G4]^2)+[.G3]*([.G5]^2+[.G6]^2))/(([.G3]+[.G5])^2+([.G4]+[.G6])^2)" office:value-type="float" office:value="45.7860857506067">
            <text:p>45.8</text:p>
          </table:table-cell>
          <table:table-cell table:style-name="ce15" office:value-type="string">
            <text:p>Ohm</text:p>
          </table:table-cell>
          <table:table-cell table:style-name="Default"/>
          <table:table-cell table:style-name="ce19" office:value-type="string">
            <text:p>Z_fbk Re</text:p>
          </table:table-cell>
          <table:table-cell table:style-name="ce15" office:value-type="float" office:value="50">
            <text:p>50</text:p>
          </table:table-cell>
          <table:table-cell table:style-name="ce15" office:value-type="string">
            <text:p>Ohm</text:p>
          </table:table-cell>
          <table:table-cell/>
          <table:table-cell table:style-name="Default"/>
          <table:table-cell table:style-name="ce15" office:value-type="string">
            <text:p>col</text:p>
          </table:table-cell>
          <table:table-cell table:style-name="ce14" office:value-type="string">
            <text:p>transistor collector voltage and impedance</text:p>
          </table:table-cell>
          <table:table-cell table:style-name="ce35" table:number-columns-repeated="3"/>
          <table:table-cell table:style-name="ce16"/>
        </table:table-row>
        <table:table-row table:style-name="ro1">
          <table:table-cell/>
          <table:table-cell table:style-name="ce19" office:value-type="string">
            <text:p>Z_drv Im</text:p>
          </table:table-cell>
          <table:table-cell table:style-name="ce24" table:formula="of:=([.G6]*([.G3]^2+[.G4]^2)+[.G4]*([.G5]^2+[.G6]^2))/(([.G3]+[.G5])^2+([.G4]+[.G6])^2)+[.G2]" office:value-type="float" office:value="43.5529874032128">
            <text:p>43.6</text:p>
          </table:table-cell>
          <table:table-cell table:style-name="ce15" office:value-type="string">
            <text:p>jOhm</text:p>
          </table:table-cell>
          <table:table-cell table:style-name="Default"/>
          <table:table-cell table:style-name="ce19" office:value-type="string">
            <text:p>Z_fbk Im</text:p>
          </table:table-cell>
          <table:table-cell table:style-name="ce15" office:value-type="float" office:value="47">
            <text:p>47</text:p>
          </table:table-cell>
          <table:table-cell table:style-name="ce15" office:value-type="string">
            <text:p>jOhm</text:p>
          </table:table-cell>
          <table:table-cell/>
          <table:table-cell table:style-name="Default"/>
          <table:table-cell table:style-name="ce15" office:value-type="string">
            <text:p>ser</text:p>
          </table:table-cell>
          <table:table-cell table:style-name="ce14" office:value-type="string">
            <text:p>antenna feed component mpedance</text:p>
          </table:table-cell>
          <table:table-cell table:style-name="ce35" table:number-columns-repeated="3"/>
          <table:table-cell table:style-name="ce16"/>
        </table:table-row>
        <table:table-row table:style-name="ro1">
          <table:table-cell/>
          <table:table-cell table:style-name="ce19" office:value-type="string">
            <text:p>Z_ant Re</text:p>
          </table:table-cell>
          <table:table-cell table:style-name="ce25" office:value-type="float" office:value="10">
            <text:p>10</text:p>
          </table:table-cell>
          <table:table-cell table:style-name="ce15" office:value-type="string">
            <text:p>Ohm</text:p>
          </table:table-cell>
          <table:table-cell table:style-name="Default"/>
          <table:table-cell table:style-name="ce19" office:value-type="string">
            <text:p>Z_col Re</text:p>
          </table:table-cell>
          <table:table-cell table:style-name="ce15" office:value-type="float" office:value="43">
            <text:p>43</text:p>
          </table:table-cell>
          <table:table-cell table:style-name="ce15" office:value-type="string">
            <text:p>Ohm</text:p>
          </table:table-cell>
          <table:table-cell/>
          <table:table-cell table:style-name="Default"/>
          <table:table-cell table:style-name="ce15" office:value-type="string">
            <text:p>fbk</text:p>
          </table:table-cell>
          <table:table-cell table:style-name="ce14" office:value-type="string">
            <text:p>feedback loop impdeance</text:p>
          </table:table-cell>
          <table:table-cell table:style-name="ce35" table:number-columns-repeated="3"/>
          <table:table-cell table:style-name="ce16"/>
        </table:table-row>
        <table:table-row table:style-name="ro1">
          <table:table-cell/>
          <table:table-cell table:style-name="ce19" office:value-type="string">
            <text:p>Z_ant Im</text:p>
          </table:table-cell>
          <table:table-cell table:style-name="ce15" office:value-type="float" office:value="-100">
            <text:p>-100</text:p>
          </table:table-cell>
          <table:table-cell table:style-name="ce15" office:value-type="string">
            <text:p>jOhm</text:p>
          </table:table-cell>
          <table:table-cell table:style-name="Default"/>
          <table:table-cell table:style-name="ce19" office:value-type="string">
            <text:p>Z_col Im</text:p>
          </table:table-cell>
          <table:table-cell table:style-name="ce15" office:value-type="float" office:value="-45">
            <text:p>-45</text:p>
          </table:table-cell>
          <table:table-cell table:style-name="ce15" office:value-type="string">
            <text:p>jOhm</text:p>
          </table:table-cell>
          <table:table-cell/>
          <table:table-cell table:style-name="Default"/>
          <table:table-cell table:style-name="ce15" office:value-type="string">
            <text:p>sht</text:p>
          </table:table-cell>
          <table:table-cell table:style-name="ce14" office:value-type="string">
            <text:p>antenna shunt component impedance</text:p>
          </table:table-cell>
          <table:table-cell table:style-name="ce35" table:number-columns-repeated="3"/>
          <table:table-cell table:style-name="ce16"/>
        </table:table-row>
        <table:table-row table:style-name="ro1">
          <table:table-cell/>
          <table:table-cell table:style-name="ce19" office:value-type="string">
            <text:p>P_max</text:p>
          </table:table-cell>
          <table:table-cell table:style-name="ce24" table:formula="of:=10*LOG([.C2]^2/8/SQRT([.C3]^2+[.C4]^2)/2*1000)" office:value-type="float" office:value="3.75418520123096">
            <text:p>3.8</text:p>
          </table:table-cell>
          <table:table-cell table:style-name="ce15" office:value-type="string">
            <text:p>dBm</text:p>
          </table:table-cell>
          <table:table-cell table:style-name="Default"/>
          <table:table-cell table:style-name="ce19" office:value-type="string">
            <text:p>V_col</text:p>
          </table:table-cell>
          <table:table-cell table:style-name="ce24" office:value-type="float" office:value="2.1">
            <text:p>2.1</text:p>
          </table:table-cell>
          <table:table-cell table:style-name="ce15" office:value-type="string">
            <text:p>Vpp</text:p>
          </table:table-cell>
          <table:table-cell/>
          <table:table-cell table:style-name="Default"/>
          <table:table-cell table:style-name="ce15" office:value-type="string">
            <text:p>ant</text:p>
          </table:table-cell>
          <table:table-cell table:style-name="ce14" office:value-type="string">
            <text:p>effective antenna impdedance</text:p>
          </table:table-cell>
          <table:table-cell table:style-name="ce35" table:number-columns-repeated="3"/>
          <table:table-cell table:style-name="ce16"/>
        </table:table-row>
        <table:table-row table:style-name="ro1">
          <table:table-cell/>
          <table:table-cell table:style-name="Default" table:number-columns-repeated="7"/>
          <table:table-cell/>
          <table:table-cell table:style-name="Default" table:number-columns-repeated="7"/>
        </table:table-row>
        <table:table-row table:style-name="ro1">
          <table:table-cell/>
          <table:table-cell table:style-name="ce20" office:value-type="string">
            <text:p>Z_sht</text:p>
          </table:table-cell>
          <table:table-cell table:style-name="ce26" office:value-type="string">
            <text:p>Z_ant || Z_sht</text:p>
          </table:table-cell>
          <table:table-cell table:style-name="ce32"/>
          <table:table-cell table:style-name="ce20" office:value-type="string">
            <text:p>I_drv</text:p>
          </table:table-cell>
          <table:table-cell table:style-name="ce20" office:value-type="string">
            <text:p>I_ant</text:p>
          </table:table-cell>
          <table:table-cell table:style-name="ce20" office:value-type="string">
            <text:p>P</text:p>
          </table:table-cell>
          <table:table-cell table:style-name="ce20" office:value-type="string">
            <text:p>P_ant</text:p>
          </table:table-cell>
          <table:table-cell table:style-name="ce22"/>
          <table:table-cell table:style-name="ce20" office:value-type="string">
            <text:p>Z_sht</text:p>
          </table:table-cell>
          <table:table-cell table:style-name="ce26" office:value-type="string">
            <text:p>P_ant (dBm)</text:p>
          </table:table-cell>
          <table:table-cell table:style-name="ce35" table:number-columns-repeated="4"/>
          <table:table-cell table:style-name="ce16"/>
        </table:table-row>
        <table:table-row table:style-name="ro1">
          <table:table-cell/>
          <table:table-cell table:style-name="ce21" office:value-type="string">
            <text:p>(jOhm)</text:p>
          </table:table-cell>
          <table:table-cell table:style-name="ce19" office:value-type="string">
            <text:p>Re</text:p>
          </table:table-cell>
          <table:table-cell table:style-name="ce19" office:value-type="string">
            <text:p>Im</text:p>
          </table:table-cell>
          <table:table-cell table:number-columns-repeated="2" table:style-name="ce21" office:value-type="string">
            <text:p>(mApp)</text:p>
          </table:table-cell>
          <table:table-cell table:style-name="ce21" office:value-type="string">
            <text:p>(mW)</text:p>
          </table:table-cell>
          <table:table-cell table:style-name="ce21" office:value-type="string">
            <text:p>(dBm)</text:p>
          </table:table-cell>
          <table:table-cell table:style-name="ce22"/>
          <table:table-cell table:style-name="ce21" office:value-type="string">
            <text:p>(jOhm)</text:p>
          </table:table-cell>
          <table:table-cell table:style-name="ce15" office:value-type="string">
            <text:p>75-0j</text:p>
          </table:table-cell>
          <table:table-cell table:style-name="ce15" office:value-type="string">
            <text:p>50-50j</text:p>
          </table:table-cell>
          <table:table-cell table:style-name="ce15" office:value-type="string">
            <text:p>30-100j</text:p>
          </table:table-cell>
          <table:table-cell table:style-name="ce15" office:value-type="string">
            <text:p>25+50j</text:p>
          </table:table-cell>
          <table:table-cell table:style-name="ce15" office:value-type="string">
            <text:p>10-100j</text:p>
          </table:table-cell>
          <table:table-cell table:style-name="ce15" office:value-type="string">
            <text:p>10-50j</text:p>
          </table:table-cell>
        </table:table-row>
        <table:table-row table:style-name="ro1">
          <table:table-cell/>
          <table:table-cell table:style-name="ce4" office:value-type="float" office:value="-200">
            <text:p>-200</text:p>
          </table:table-cell>
          <table:table-cell table:style-name="ce27" table:formula="of:=[.$C$5]*[.B11]*[.B11]/([.$C$5]*[.$C$5]+([.$C$6]+[.B11])^2)" office:value-type="float" office:value="4.43951165371809">
            <text:p>4</text:p>
          </table:table-cell>
          <table:table-cell table:style-name="ce27" table:formula="of:=([.B11]*([.$C$5]^2+([.$C$6])^2)+([.$C$6])*[.B11]*[.B11])/([.$C$5]*[.$C$5]+([.$C$6]+[.B11])^2)" office:value-type="float" office:value="-66.8146503884573">
            <text:p>-67</text:p>
          </table:table-cell>
          <table:table-cell table:style-name="ce6" table:formula="of:=[.$C$2]/SQRT(([.$C$3]+[.C11])^2+([.$C$4]+[.D11])^2)*1000" office:value-type="float" office:value="27.9882705999213">
            <text:p>28.0</text:p>
          </table:table-cell>
          <table:table-cell table:style-name="ce6" table:formula="of:=[.E11]*SQRT([.C11]*[.C11]+[.D11]*[.D11])/SQRT([.$C$5]^2+([.$C$6])^2)" office:value-type="float" office:value="18.6484896708305">
            <text:p>18.6</text:p>
          </table:table-cell>
          <table:table-cell table:style-name="ce11" table:formula="of:=([.F11]/1000)^2*[.$C$5]*1000/8" office:value-type="float" office:value="0.43470770875384">
            <text:p>0.43</text:p>
          </table:table-cell>
          <table:table-cell table:style-name="ce6" table:formula="of:=LOG([.G11])*10" office:value-type="float" office:value="-3.61802658314866">
            <text:p>-3.6</text:p>
          </table:table-cell>
          <table:table-cell table:style-name="ce33"/>
          <table:table-cell table:style-name="ce4" table:formula="of:=[.B11]" office:value-type="float" office:value="-200">
            <text:p>-200</text:p>
          </table:table-cell>
          <table:table-cell table:style-name="ce6" office:value-type="float" office:value="1.87883449127192">
            <text:p>1.9</text:p>
          </table:table-cell>
          <table:table-cell table:style-name="ce6" office:value-type="float" office:value="1.96775539705993">
            <text:p>2.0</text:p>
          </table:table-cell>
          <table:table-cell table:style-name="ce6" office:value-type="float" office:value="-0.125621778693078">
            <text:p>-0.1</text:p>
          </table:table-cell>
          <table:table-cell table:style-name="ce6" office:value-type="float" office:value="-1.5502900789382">
            <text:p>-1.6</text:p>
          </table:table-cell>
          <table:table-cell table:style-name="ce6" office:value-type="float" office:value="-3.61802658314866">
            <text:p>-3.6</text:p>
          </table:table-cell>
          <table:table-cell table:style-name="ce6" office:value-type="float" office:value="-1.54074117514817">
            <text:p>-1.5</text:p>
          </table:table-cell>
        </table:table-row>
        <table:table-row table:style-name="ro1">
          <table:table-cell>
            <draw:frame table:end-cell-address="Collector.H30" table:end-x="0.513in" table:end-y="0.1602in" draw:z-index="1" draw:style-name="gr1" draw:text-style-name="P1" svg:width="4.5484in" svg:height="3.026in" svg:x="0.3059in" svg:y="0.148in">
              <draw:object draw:notify-on-update-of-ranges="Collector.B11:Collector.B90 Collector.E9:Collector.E9 Collector.E11:Collector.E90 Collector.B11:Collector.B90 Collector.F9:Collector.F9 Collector.F11:Collector.F90 Collector.B11:Collector.B90 Collector.H9:Collector.H9 Collector.H11:Collector.H90" xlink:href="./Object 3" xlink:type="simple" xlink:show="embed" xlink:actuate="onLoad">
                <text:p/>
              </draw:object>
              <draw:image xlink:href="./ObjectReplacements/Object 3" xlink:type="simple" xlink:show="embed" xlink:actuate="onLoad"/>
            </draw:frame>
          </table:table-cell>
          <table:table-cell table:formula="of:=[.B11]+5" office:value-type="float" office:value="-195">
            <text:p>-195</text:p>
          </table:table-cell>
          <table:table-cell table:formula="of:=[.$C$5]*[.B12]*[.B12]/([.$C$5]*[.$C$5]+([.$C$6]+[.B12])^2)" office:value-type="float" office:value="4.36441893830703">
            <text:p>4</text:p>
          </table:table-cell>
          <table:table-cell table:formula="of:=([.B12]*([.$C$5]^2+([.$C$6])^2)+([.$C$6])*[.B12]*[.B12])/([.$C$5]*[.$C$5]+([.$C$6]+[.B12])^2)" office:value-type="float" office:value="-66.2496413199426">
            <text:p>-66</text:p>
          </table:table-cell>
          <table:table-cell table:formula="of:=[.$C$2]/SQRT(([.$C$3]+[.C12])^2+([.$C$4]+[.D12])^2)*1000" office:value-type="float" office:value="28.1425753243999">
            <text:p>28.1</text:p>
          </table:table-cell>
          <table:table-cell table:formula="of:=[.E12]*SQRT([.C12]*[.C12]+[.D12]*[.D12])/SQRT([.$C$5]^2+([.$C$6])^2)" office:value-type="float" office:value="18.5920403380196">
            <text:p>18.6</text:p>
          </table:table-cell>
          <table:table-cell table:formula="of:=([.F12]/1000)^2*[.$C$5]*1000/8" office:value-type="float" office:value="0.432079954913185">
            <text:p>0.43</text:p>
          </table:table-cell>
          <table:table-cell table:formula="of:=LOG([.G12])*10" office:value-type="float" office:value="-3.64435881044758">
            <text:p>-3.6</text:p>
          </table:table-cell>
          <table:table-cell table:style-name="ce33"/>
          <table:table-cell table:formula="of:=[.B12]" office:value-type="float" office:value="-195">
            <text:p>-195</text:p>
          </table:table-cell>
          <table:table-cell table:style-name="ce7" office:value-type="float" office:value="1.88885721571869">
            <text:p>1.9</text:p>
            <draw:frame table:end-cell-address="Collector.S35" table:end-x="0.3094in" table:end-y="0.061in" draw:z-index="0" draw:style-name="gr1" draw:text-style-name="P1" svg:width="5.611in" svg:height="3.8996in" svg:x="0.0421in" svg:y="0.0126in">
              <draw:object draw:notify-on-update-of-ranges="Collector.J11:Collector.J100 Collector.K10:Collector.K10 Collector.K11:Collector.K100 Collector.J11:Collector.J100 Collector.L10:Collector.L10 Collector.L11:Collector.L100 Collector.J11:Collector.J100 Collector.M10:Collector.M10 Collector.M11:Collector.M100 Collector.J11:Collector.J100 Collector.N10:Collector.N10 Collector.N11:Collector.N100 Collector.J11:Collector.J100 Collector.O10:Collector.O10 Collector.O11:Collector.O100 Collector.J11:Collector.J100 Collector.P10:Collector.P10 Collector.P11:Collector.P100" xlink:href="./Object 2" xlink:type="simple" xlink:show="embed" xlink:actuate="onLoad">
                <text:p/>
              </draw:object>
              <draw:image xlink:href="./ObjectReplacements/Object 2" xlink:type="simple" xlink:show="embed" xlink:actuate="onLoad"/>
            </draw:frame>
          </table:table-cell>
          <table:table-cell table:style-name="ce7" office:value-type="float" office:value="1.95807160489958">
            <text:p>2.0</text:p>
          </table:table-cell>
          <table:table-cell table:style-name="ce7" office:value-type="float" office:value="-0.14301870578646">
            <text:p>-0.1</text:p>
          </table:table-cell>
          <table:table-cell table:style-name="ce7" office:value-type="float" office:value="-1.52187566439561">
            <text:p>-1.5</text:p>
          </table:table-cell>
          <table:table-cell table:style-name="ce7" office:value-type="float" office:value="-3.64435881044758">
            <text:p>-3.6</text:p>
          </table:table-cell>
          <table:table-cell table:style-name="ce7" office:value-type="float" office:value="-1.57677831468504">
            <text:p>-1.6</text:p>
          </table:table-cell>
        </table:table-row>
        <table:table-row table:style-name="ro1">
          <table:table-cell/>
          <table:table-cell table:formula="of:=[.B12]+5" office:value-type="float" office:value="-190">
            <text:p>-190</text:p>
          </table:table-cell>
          <table:table-cell table:formula="of:=[.$C$5]*[.B13]*[.B13]/([.$C$5]*[.$C$5]+([.$C$6]+[.B13])^2)" office:value-type="float" office:value="4.2874109263658">
            <text:p>4</text:p>
          </table:table-cell>
          <table:table-cell table:formula="of:=([.B13]*([.$C$5]^2+([.$C$6])^2)+([.$C$6])*[.B13]*[.B13])/([.$C$5]*[.$C$5]+([.$C$6]+[.B13])^2)" office:value-type="float" office:value="-65.6650831353919">
            <text:p>-66</text:p>
          </table:table-cell>
          <table:table-cell table:formula="of:=[.$C$2]/SQRT(([.$C$3]+[.C13])^2+([.$C$4]+[.D13])^2)*1000" office:value-type="float" office:value="28.3013825686667">
            <text:p>28.3</text:p>
          </table:table-cell>
          <table:table-cell table:formula="of:=[.E13]*SQRT([.C13]*[.C13]+[.D13]*[.D13])/SQRT([.$C$5]^2+([.$C$6])^2)" office:value-type="float" office:value="18.5312710018415">
            <text:p>18.5</text:p>
          </table:table-cell>
          <table:table-cell table:formula="of:=([.F13]/1000)^2*[.$C$5]*1000/8" office:value-type="float" office:value="0.429260006179615">
            <text:p>0.43</text:p>
          </table:table-cell>
          <table:table-cell table:formula="of:=LOG([.G13])*10" office:value-type="float" office:value="-3.67279572514297">
            <text:p>-3.7</text:p>
          </table:table-cell>
          <table:table-cell table:style-name="ce33"/>
          <table:table-cell table:formula="of:=[.B13]" office:value-type="float" office:value="-190">
            <text:p>-190</text:p>
          </table:table-cell>
          <table:table-cell table:style-name="ce7" office:value-type="float" office:value="1.89919405534589">
            <text:p>1.9</text:p>
          </table:table-cell>
          <table:table-cell table:style-name="ce7" office:value-type="float" office:value="1.94757992106704">
            <text:p>1.9</text:p>
          </table:table-cell>
          <table:table-cell table:style-name="ce7" office:value-type="float" office:value="-0.161974971626684">
            <text:p>-0.2</text:p>
          </table:table-cell>
          <table:table-cell table:style-name="ce7" office:value-type="float" office:value="-1.49194556462462">
            <text:p>-1.5</text:p>
          </table:table-cell>
          <table:table-cell table:style-name="ce7" office:value-type="float" office:value="-3.67279572514297">
            <text:p>-3.7</text:p>
          </table:table-cell>
          <table:table-cell table:style-name="ce7" office:value-type="float" office:value="-1.61475989613838">
            <text:p>-1.6</text:p>
          </table:table-cell>
        </table:table-row>
        <table:table-row table:style-name="ro1">
          <table:table-cell/>
          <table:table-cell table:formula="of:=[.B13]+5" office:value-type="float" office:value="-185">
            <text:p>-185</text:p>
          </table:table-cell>
          <table:table-cell table:formula="of:=[.$C$5]*[.B14]*[.B14]/([.$C$5]*[.$C$5]+([.$C$6]+[.B14])^2)" office:value-type="float" office:value="4.20842299415924">
            <text:p>4</text:p>
          </table:table-cell>
          <table:table-cell table:formula="of:=([.B14]*([.$C$5]^2+([.$C$6])^2)+([.$C$6])*[.B14]*[.B14])/([.$C$5]*[.$C$5]+([.$C$6]+[.B14])^2)" office:value-type="float" office:value="-65.0599446664617">
            <text:p>-65</text:p>
          </table:table-cell>
          <table:table-cell table:formula="of:=[.$C$2]/SQRT(([.$C$3]+[.C14])^2+([.$C$4]+[.D14])^2)*1000" office:value-type="float" office:value="28.4647748211283">
            <text:p>28.5</text:p>
          </table:table-cell>
          <table:table-cell table:formula="of:=[.E14]*SQRT([.C14]*[.C14]+[.D14]*[.D14])/SQRT([.$C$5]^2+([.$C$6])^2)" office:value-type="float" office:value="18.465770980565">
            <text:p>18.5</text:p>
          </table:table-cell>
          <table:table-cell table:formula="of:=([.F14]/1000)^2*[.$C$5]*1000/8" office:value-type="float" office:value="0.426230872383345">
            <text:p>0.43</text:p>
          </table:table-cell>
          <table:table-cell table:formula="of:=LOG([.G14])*10" office:value-type="float" office:value="-3.70355097042862">
            <text:p>-3.7</text:p>
          </table:table-cell>
          <table:table-cell table:style-name="ce33"/>
          <table:table-cell table:formula="of:=[.B14]" office:value-type="float" office:value="-185">
            <text:p>-185</text:p>
          </table:table-cell>
          <table:table-cell table:style-name="ce7" office:value-type="float" office:value="1.90985094599886">
            <text:p>1.9</text:p>
          </table:table-cell>
          <table:table-cell table:style-name="ce7" office:value-type="float" office:value="1.93619246953806">
            <text:p>1.9</text:p>
          </table:table-cell>
          <table:table-cell table:style-name="ce7" office:value-type="float" office:value="-0.182660905747789">
            <text:p>-0.2</text:p>
          </table:table-cell>
          <table:table-cell table:style-name="ce7" office:value-type="float" office:value="-1.46037629331824">
            <text:p>-1.5</text:p>
          </table:table-cell>
          <table:table-cell table:style-name="ce7" office:value-type="float" office:value="-3.70355097042862">
            <text:p>-3.7</text:p>
          </table:table-cell>
          <table:table-cell table:style-name="ce7" office:value-type="float" office:value="-1.65484307121592">
            <text:p>-1.7</text:p>
          </table:table-cell>
        </table:table-row>
        <table:table-row table:style-name="ro1">
          <table:table-cell/>
          <table:table-cell table:formula="of:=[.B14]+5" office:value-type="float" office:value="-180">
            <text:p>-180</text:p>
          </table:table-cell>
          <table:table-cell table:formula="of:=[.$C$5]*[.B15]*[.B15]/([.$C$5]*[.$C$5]+([.$C$6]+[.B15])^2)" office:value-type="float" office:value="4.12738853503185">
            <text:p>4</text:p>
          </table:table-cell>
          <table:table-cell table:formula="of:=([.B15]*([.$C$5]^2+([.$C$6])^2)+([.$C$6])*[.B15]*[.B15])/([.$C$5]*[.$C$5]+([.$C$6]+[.B15])^2)" office:value-type="float" office:value="-64.4331210191083">
            <text:p>-64</text:p>
          </table:table-cell>
          <table:table-cell table:formula="of:=[.$C$2]/SQRT(([.$C$3]+[.C15])^2+([.$C$4]+[.D15])^2)*1000" office:value-type="float" office:value="28.6328173718593">
            <text:p>28.6</text:p>
          </table:table-cell>
          <table:table-cell table:formula="of:=[.E15]*SQRT([.C15]*[.C15]+[.D15]*[.D15])/SQRT([.$C$5]^2+([.$C$6])^2)" office:value-type="float" office:value="18.3950833479129">
            <text:p>18.4</text:p>
          </table:table-cell>
          <table:table-cell table:formula="of:=([.F15]/1000)^2*[.$C$5]*1000/8" office:value-type="float" office:value="0.422973864220828">
            <text:p>0.42</text:p>
          </table:table-cell>
          <table:table-cell table:formula="of:=LOG([.G15])*10" office:value-type="float" office:value="-3.73686467082045">
            <text:p>-3.7</text:p>
          </table:table-cell>
          <table:table-cell table:style-name="ce33"/>
          <table:table-cell table:formula="of:=[.B15]" office:value-type="float" office:value="-180">
            <text:p>-180</text:p>
          </table:table-cell>
          <table:table-cell table:style-name="ce7" office:value-type="float" office:value="1.9208320794269">
            <text:p>1.9</text:p>
          </table:table-cell>
          <table:table-cell table:style-name="ce7" office:value-type="float" office:value="1.92380941284471">
            <text:p>1.9</text:p>
          </table:table-cell>
          <table:table-cell table:style-name="ce7" office:value-type="float" office:value="-0.205269361431328">
            <text:p>-0.2</text:p>
          </table:table-cell>
          <table:table-cell table:style-name="ce7" office:value-type="float" office:value="-1.42703073434499">
            <text:p>-1.4</text:p>
          </table:table-cell>
          <table:table-cell table:style-name="ce7" office:value-type="float" office:value="-3.73686467082045">
            <text:p>-3.7</text:p>
          </table:table-cell>
          <table:table-cell table:style-name="ce7" office:value-type="float" office:value="-1.69720199425692">
            <text:p>-1.7</text:p>
          </table:table-cell>
        </table:table-row>
        <table:table-row table:style-name="ro1">
          <table:table-cell/>
          <table:table-cell table:formula="of:=[.B15]+5" office:value-type="float" office:value="-175">
            <text:p>-175</text:p>
          </table:table-cell>
          <table:table-cell table:formula="of:=[.$C$5]*[.B16]*[.B16]/([.$C$5]*[.$C$5]+([.$C$6]+[.B16])^2)" office:value-type="float" office:value="4.0442390227798">
            <text:p>4</text:p>
          </table:table-cell>
          <table:table-cell table:formula="of:=([.B16]*([.$C$5]^2+([.$C$6])^2)+([.$C$6])*[.B16]*[.B16])/([.$C$5]*[.$C$5]+([.$C$6]+[.B16])^2)" office:value-type="float" office:value="-63.7834268735556">
            <text:p>-64</text:p>
          </table:table-cell>
          <table:table-cell table:formula="of:=[.$C$2]/SQRT(([.$C$3]+[.C16])^2+([.$C$4]+[.D16])^2)*1000" office:value-type="float" office:value="28.8055532409051">
            <text:p>28.8</text:p>
          </table:table-cell>
          <table:table-cell table:formula="of:=[.E16]*SQRT([.C16]*[.C16]+[.D16]*[.D16])/SQRT([.$C$5]^2+([.$C$6])^2)" office:value-type="float" office:value="18.3186990724407">
            <text:p>18.3</text:p>
          </table:table-cell>
          <table:table-cell table:formula="of:=([.F16]/1000)^2*[.$C$5]*1000/8" office:value-type="float" office:value="0.419468419633298">
            <text:p>0.42</text:p>
          </table:table-cell>
          <table:table-cell table:formula="of:=LOG([.G16])*10" office:value-type="float" office:value="-3.77300730175607">
            <text:p>-3.8</text:p>
          </table:table-cell>
          <table:table-cell table:style-name="ce33"/>
          <table:table-cell table:formula="of:=[.B16]" office:value-type="float" office:value="-175">
            <text:p>-175</text:p>
          </table:table-cell>
          <table:table-cell table:style-name="ce7" office:value-type="float" office:value="1.93213928141202">
            <text:p>1.9</text:p>
          </table:table-cell>
          <table:table-cell table:style-name="ce7" office:value-type="float" office:value="1.91031698232639">
            <text:p>1.9</text:p>
          </table:table-cell>
          <table:table-cell table:style-name="ce7" office:value-type="float" office:value="-0.230019227900471">
            <text:p>-0.2</text:p>
          </table:table-cell>
          <table:table-cell table:style-name="ce7" office:value-type="float" office:value="-1.39175623741865">
            <text:p>-1.4</text:p>
          </table:table-cell>
          <table:table-cell table:style-name="ce7" office:value-type="float" office:value="-3.77300730175607">
            <text:p>-3.8</text:p>
          </table:table-cell>
          <table:table-cell table:style-name="ce7" office:value-type="float" office:value="-1.74203014052005">
            <text:p>-1.7</text:p>
          </table:table-cell>
        </table:table-row>
        <table:table-row table:style-name="ro1">
          <table:table-cell/>
          <table:table-cell table:formula="of:=[.B16]+5" office:value-type="float" office:value="-170">
            <text:p>-170</text:p>
          </table:table-cell>
          <table:table-cell table:formula="of:=[.$C$5]*[.B17]*[.B17]/([.$C$5]*[.$C$5]+([.$C$6]+[.B17])^2)" office:value-type="float" office:value="3.95890410958904">
            <text:p>4</text:p>
          </table:table-cell>
          <table:table-cell table:formula="of:=([.B17]*([.$C$5]^2+([.$C$6])^2)+([.$C$6])*[.B17]*[.B17])/([.$C$5]*[.$C$5]+([.$C$6]+[.B17])^2)" office:value-type="float" office:value="-63.1095890410959">
            <text:p>-63</text:p>
          </table:table-cell>
          <table:table-cell table:formula="of:=[.$C$2]/SQRT(([.$C$3]+[.C17])^2+([.$C$4]+[.D17])^2)*1000" office:value-type="float" office:value="28.982996995805">
            <text:p>29.0</text:p>
          </table:table-cell>
          <table:table-cell table:formula="of:=[.E17]*SQRT([.C17]*[.C17]+[.D17]*[.D17])/SQRT([.$C$5]^2+([.$C$6])^2)" office:value-type="float" office:value="18.2360503712494">
            <text:p>18.2</text:p>
          </table:table-cell>
          <table:table-cell table:formula="of:=([.F17]/1000)^2*[.$C$5]*1000/8" office:value-type="float" office:value="0.415691916428433">
            <text:p>0.42</text:p>
          </table:table-cell>
          <table:table-cell table:formula="of:=LOG([.G17])*10" office:value-type="float" office:value="-3.81228420729916">
            <text:p>-3.8</text:p>
          </table:table-cell>
          <table:table-cell table:style-name="ce33"/>
          <table:table-cell table:formula="of:=[.B17]" office:value-type="float" office:value="-170">
            <text:p>-170</text:p>
          </table:table-cell>
          <table:table-cell table:style-name="ce7" office:value-type="float" office:value="1.94377121032429">
            <text:p>1.9</text:p>
          </table:table-cell>
          <table:table-cell table:style-name="ce7" office:value-type="float" office:value="1.89558512589123">
            <text:p>1.9</text:p>
          </table:table-cell>
          <table:table-cell table:style-name="ce7" office:value-type="float" office:value="-0.257159572605979">
            <text:p>-0.3</text:p>
          </table:table-cell>
          <table:table-cell table:style-name="ce7" office:value-type="float" office:value="-1.35438239217973">
            <text:p>-1.4</text:p>
          </table:table-cell>
          <table:table-cell table:style-name="ce7" office:value-type="float" office:value="-3.81228420729916">
            <text:p>-3.8</text:p>
          </table:table-cell>
          <table:table-cell table:style-name="ce7" office:value-type="float" office:value="-1.78954300823766">
            <text:p>-1.8</text:p>
          </table:table-cell>
        </table:table-row>
        <table:table-row table:style-name="ro1">
          <table:table-cell/>
          <table:table-cell table:formula="of:=[.B17]+5" office:value-type="float" office:value="-165">
            <text:p>-165</text:p>
          </table:table-cell>
          <table:table-cell table:formula="of:=[.$C$5]*[.B18]*[.B18]/([.$C$5]*[.$C$5]+([.$C$6]+[.B18])^2)" office:value-type="float" office:value="3.87131176679701">
            <text:p>4</text:p>
          </table:table-cell>
          <table:table-cell table:formula="of:=([.B18]*([.$C$5]^2+([.$C$6])^2)+([.$C$6])*[.B18]*[.B18])/([.$C$5]*[.$C$5]+([.$C$6]+[.B18])^2)" office:value-type="float" office:value="-62.4102381798791">
            <text:p>-62</text:p>
          </table:table-cell>
          <table:table-cell table:formula="of:=[.$C$2]/SQRT(([.$C$3]+[.C18])^2+([.$C$4]+[.D18])^2)*1000" office:value-type="float" office:value="29.1651272290856">
            <text:p>29.2</text:p>
          </table:table-cell>
          <table:table-cell table:formula="of:=[.E18]*SQRT([.C18]*[.C18]+[.D18]*[.D18])/SQRT([.$C$5]^2+([.$C$6])^2)" office:value-type="float" office:value="18.146503178491">
            <text:p>18.1</text:p>
          </table:table-cell>
          <table:table-cell table:formula="of:=([.F18]/1000)^2*[.$C$5]*1000/8" office:value-type="float" office:value="0.41161947200873">
            <text:p>0.41</text:p>
          </table:table-cell>
          <table:table-cell table:formula="of:=LOG([.G18])*10" office:value-type="float" office:value="-3.85504088754315">
            <text:p>-3.9</text:p>
          </table:table-cell>
          <table:table-cell table:style-name="ce33"/>
          <table:table-cell table:formula="of:=[.B18]" office:value-type="float" office:value="-165">
            <text:p>-165</text:p>
          </table:table-cell>
          <table:table-cell table:style-name="ce7" office:value-type="float" office:value="1.95572232268062">
            <text:p>2.0</text:p>
          </table:table-cell>
          <table:table-cell table:style-name="ce7" office:value-type="float" office:value="1.87946468742519">
            <text:p>1.9</text:p>
          </table:table-cell>
          <table:table-cell table:style-name="ce7" office:value-type="float" office:value="-0.28697454088397">
            <text:p>-0.3</text:p>
          </table:table-cell>
          <table:table-cell table:style-name="ce7" office:value-type="float" office:value="-1.31471841745501">
            <text:p>-1.3</text:p>
          </table:table-cell>
          <table:table-cell table:style-name="ce7" office:value-type="float" office:value="-3.85504088754315">
            <text:p>-3.9</text:p>
          </table:table-cell>
          <table:table-cell table:style-name="ce7" office:value-type="float" office:value="-1.83998127966291">
            <text:p>-1.8</text:p>
          </table:table-cell>
        </table:table-row>
        <table:table-row table:style-name="ro1">
          <table:table-cell/>
          <table:table-cell table:formula="of:=[.B18]+5" office:value-type="float" office:value="-160">
            <text:p>-160</text:p>
          </table:table-cell>
          <table:table-cell table:formula="of:=[.$C$5]*[.B19]*[.B19]/([.$C$5]*[.$C$5]+([.$C$6]+[.B19])^2)" office:value-type="float" office:value="3.78138847858198">
            <text:p>4</text:p>
          </table:table-cell>
          <table:table-cell table:formula="of:=([.B19]*([.$C$5]^2+([.$C$6])^2)+([.$C$6])*[.B19]*[.B19])/([.$C$5]*[.$C$5]+([.$C$6]+[.B19])^2)" office:value-type="float" office:value="-61.6838995568685">
            <text:p>-62</text:p>
          </table:table-cell>
          <table:table-cell table:formula="of:=[.$C$2]/SQRT(([.$C$3]+[.C19])^2+([.$C$4]+[.D19])^2)*1000" office:value-type="float" office:value="29.3518774215184">
            <text:p>29.4</text:p>
          </table:table-cell>
          <table:table-cell table:formula="of:=[.E19]*SQRT([.C19]*[.C19]+[.D19]*[.D19])/SQRT([.$C$5]^2+([.$C$6])^2)" office:value-type="float" office:value="18.0493486214528">
            <text:p>18.0</text:p>
          </table:table-cell>
          <table:table-cell table:formula="of:=([.F19]/1000)^2*[.$C$5]*1000/8" office:value-type="float" office:value="0.407223732073427">
            <text:p>0.41</text:p>
          </table:table-cell>
          <table:table-cell table:formula="of:=LOG([.G19])*10" office:value-type="float" office:value="-3.90166920238582">
            <text:p>-3.9</text:p>
          </table:table-cell>
          <table:table-cell table:style-name="ce33"/>
          <table:table-cell table:formula="of:=[.B19]" office:value-type="float" office:value="-160">
            <text:p>-160</text:p>
          </table:table-cell>
          <table:table-cell table:style-name="ce7" office:value-type="float" office:value="1.96798153508124">
            <text:p>2.0</text:p>
          </table:table-cell>
          <table:table-cell table:style-name="ce7" office:value-type="float" office:value="1.86178401005416">
            <text:p>1.9</text:p>
          </table:table-cell>
          <table:table-cell table:style-name="ce7" office:value-type="float" office:value="-0.319789168660797">
            <text:p>-0.3</text:p>
          </table:table-cell>
          <table:table-cell table:style-name="ce7" office:value-type="float" office:value="-1.27255008851718">
            <text:p>-1.3</text:p>
          </table:table-cell>
          <table:table-cell table:style-name="ce7" office:value-type="float" office:value="-3.90166920238582">
            <text:p>-3.9</text:p>
          </table:table-cell>
          <table:table-cell table:style-name="ce7" office:value-type="float" office:value="-1.89361453349467">
            <text:p>-1.9</text:p>
          </table:table-cell>
        </table:table-row>
        <table:table-row table:style-name="ro1">
          <table:table-cell/>
          <table:table-cell table:formula="of:=[.B19]+5" office:value-type="float" office:value="-155">
            <text:p>-155</text:p>
          </table:table-cell>
          <table:table-cell table:formula="of:=[.$C$5]*[.B20]*[.B20]/([.$C$5]*[.$C$5]+([.$C$6]+[.B20])^2)" office:value-type="float" office:value="3.68905950095969">
            <text:p>4</text:p>
          </table:table-cell>
          <table:table-cell table:formula="of:=([.B20]*([.$C$5]^2+([.$C$6])^2)+([.$C$6])*[.B20]*[.B20])/([.$C$5]*[.$C$5]+([.$C$6]+[.B20])^2)" office:value-type="float" office:value="-60.9289827255278">
            <text:p>-61</text:p>
          </table:table-cell>
          <table:table-cell table:formula="of:=[.$C$2]/SQRT(([.$C$3]+[.C20])^2+([.$C$4]+[.D20])^2)*1000" office:value-type="float" office:value="29.5431248644293">
            <text:p>29.5</text:p>
          </table:table-cell>
          <table:table-cell table:formula="of:=[.E20]*SQRT([.C20]*[.C20]+[.D20]*[.D20])/SQRT([.$C$5]^2+([.$C$6])^2)" office:value-type="float" office:value="17.9437933913464">
            <text:p>17.9</text:p>
          </table:table-cell>
          <table:table-cell table:formula="of:=([.F20]/1000)^2*[.$C$5]*1000/8" office:value-type="float" office:value="0.402474651589158">
            <text:p>0.40</text:p>
          </table:table-cell>
          <table:table-cell table:formula="of:=LOG([.G20])*10" office:value-type="float" office:value="-3.95261466902615">
            <text:p>-4.0</text:p>
          </table:table-cell>
          <table:table-cell table:style-name="ce33"/>
          <table:table-cell table:formula="of:=[.B20]" office:value-type="float" office:value="-155">
            <text:p>-155</text:p>
          </table:table-cell>
          <table:table-cell table:style-name="ce7" office:value-type="float" office:value="1.98053048862341">
            <text:p>2.0</text:p>
          </table:table-cell>
          <table:table-cell table:style-name="ce7" office:value-type="float" office:value="1.8423448272398">
            <text:p>1.8</text:p>
          </table:table-cell>
          <table:table-cell table:style-name="ce7" office:value-type="float" office:value="-0.355976299146166">
            <text:p>-0.4</text:p>
          </table:table-cell>
          <table:table-cell table:style-name="ce7" office:value-type="float" office:value="-1.22763610794477">
            <text:p>-1.2</text:p>
          </table:table-cell>
          <table:table-cell table:style-name="ce7" office:value-type="float" office:value="-3.95261466902615">
            <text:p>-4.0</text:p>
          </table:table-cell>
          <table:table-cell table:style-name="ce7" office:value-type="float" office:value="-1.95074562272131">
            <text:p>-2.0</text:p>
          </table:table-cell>
        </table:table-row>
        <table:table-row table:style-name="ro1">
          <table:table-cell/>
          <table:table-cell table:formula="of:=[.B20]+5" office:value-type="float" office:value="-150">
            <text:p>-150</text:p>
          </table:table-cell>
          <table:table-cell table:formula="of:=[.$C$5]*[.B21]*[.B21]/([.$C$5]*[.$C$5]+([.$C$6]+[.B21])^2)" office:value-type="float" office:value="3.59424920127796">
            <text:p>4</text:p>
          </table:table-cell>
          <table:table-cell table:formula="of:=([.B21]*([.$C$5]^2+([.$C$6])^2)+([.$C$6])*[.B21]*[.B21])/([.$C$5]*[.$C$5]+([.$C$6]+[.B21])^2)" office:value-type="float" office:value="-60.1437699680511">
            <text:p>-60</text:p>
          </table:table-cell>
          <table:table-cell table:formula="of:=[.$C$2]/SQRT(([.$C$3]+[.C21])^2+([.$C$4]+[.D21])^2)*1000" office:value-type="float" office:value="29.7386772537722">
            <text:p>29.7</text:p>
          </table:table-cell>
          <table:table-cell table:formula="of:=[.E21]*SQRT([.C21]*[.C21]+[.D21]*[.D21])/SQRT([.$C$5]^2+([.$C$6])^2)" office:value-type="float" office:value="17.8289488938522">
            <text:p>17.8</text:p>
          </table:table-cell>
          <table:table-cell table:formula="of:=([.F21]/1000)^2*[.$C$5]*1000/8" office:value-type="float" office:value="0.397339273324494">
            <text:p>0.40</text:p>
          </table:table-cell>
          <table:table-cell table:formula="of:=LOG([.G21])*10" office:value-type="float" office:value="-4.00838506816868">
            <text:p>-4.0</text:p>
          </table:table-cell>
          <table:table-cell table:style-name="ce33"/>
          <table:table-cell table:formula="of:=[.B21]" office:value-type="float" office:value="-150">
            <text:p>-150</text:p>
          </table:table-cell>
          <table:table-cell table:style-name="ce7" office:value-type="float" office:value="1.9933412901923">
            <text:p>2.0</text:p>
          </table:table-cell>
          <table:table-cell table:style-name="ce7" office:value-type="float" office:value="1.82091726917047">
            <text:p>1.8</text:p>
          </table:table-cell>
          <table:table-cell table:style-name="ce7" office:value-type="float" office:value="-0.395964838363983">
            <text:p>-0.4</text:p>
          </table:table-cell>
          <table:table-cell table:style-name="ce7" office:value-type="float" office:value="-1.17970380444737">
            <text:p>-1.2</text:p>
          </table:table-cell>
          <table:table-cell table:style-name="ce7" office:value-type="float" office:value="-4.00838506816868">
            <text:p>-4.0</text:p>
          </table:table-cell>
          <table:table-cell table:style-name="ce7" office:value-type="float" office:value="-2.01171585942055">
            <text:p>-2.0</text:p>
          </table:table-cell>
        </table:table-row>
        <table:table-row table:style-name="ro1">
          <table:table-cell/>
          <table:table-cell table:formula="of:=[.B21]+5" office:value-type="float" office:value="-145">
            <text:p>-145</text:p>
          </table:table-cell>
          <table:table-cell table:formula="of:=[.$C$5]*[.B22]*[.B22]/([.$C$5]*[.$C$5]+([.$C$6]+[.B22])^2)" office:value-type="float" office:value="3.4968814968815">
            <text:p>3</text:p>
          </table:table-cell>
          <table:table-cell table:formula="of:=([.B22]*([.$C$5]^2+([.$C$6])^2)+([.$C$6])*[.B22]*[.B22])/([.$C$5]*[.$C$5]+([.$C$6]+[.B22])^2)" office:value-type="float" office:value="-59.3264033264033">
            <text:p>-59</text:p>
          </table:table-cell>
          <table:table-cell table:formula="of:=[.$C$2]/SQRT(([.$C$3]+[.C22])^2+([.$C$4]+[.D22])^2)*1000" office:value-type="float" office:value="29.9382564999293">
            <text:p>29.9</text:p>
          </table:table-cell>
          <table:table-cell table:formula="of:=[.E22]*SQRT([.C22]*[.C22]+[.D22]*[.D22])/SQRT([.$C$5]^2+([.$C$6])^2)" office:value-type="float" office:value="17.7038190683172">
            <text:p>17.7</text:p>
          </table:table-cell>
          <table:table-cell table:formula="of:=([.F22]/1000)^2*[.$C$5]*1000/8" office:value-type="float" office:value="0.391781512004639">
            <text:p>0.39</text:p>
          </table:table-cell>
          <table:table-cell table:formula="of:=LOG([.G22])*10" office:value-type="float" office:value="-4.06956062021252">
            <text:p>-4.1</text:p>
          </table:table-cell>
          <table:table-cell table:style-name="ce33"/>
          <table:table-cell table:formula="of:=[.B22]" office:value-type="float" office:value="-145">
            <text:p>-145</text:p>
          </table:table-cell>
          <table:table-cell table:style-name="ce7" office:value-type="float" office:value="2.0063735615557">
            <text:p>2.0</text:p>
          </table:table-cell>
          <table:table-cell table:style-name="ce7" office:value-type="float" office:value="1.79723376438509">
            <text:p>1.8</text:p>
          </table:table-cell>
          <table:table-cell table:style-name="ce7" office:value-type="float" office:value="-0.44024963917297">
            <text:p>-0.4</text:p>
          </table:table-cell>
          <table:table-cell table:style-name="ce7" office:value-type="float" office:value="-1.12844401793677">
            <text:p>-1.1</text:p>
          </table:table-cell>
          <table:table-cell table:style-name="ce7" office:value-type="float" office:value="-4.06956062021252">
            <text:p>-4.1</text:p>
          </table:table-cell>
          <table:table-cell table:style-name="ce7" office:value-type="float" office:value="-2.0769111831847">
            <text:p>-2.1</text:p>
          </table:table-cell>
        </table:table-row>
        <table:table-row table:style-name="ro1">
          <table:table-cell/>
          <table:table-cell table:formula="of:=[.B22]+5" office:value-type="float" office:value="-140">
            <text:p>-140</text:p>
          </table:table-cell>
          <table:table-cell table:formula="of:=[.$C$5]*[.B23]*[.B23]/([.$C$5]*[.$C$5]+([.$C$6]+[.B23])^2)" office:value-type="float" office:value="3.39688041594454">
            <text:p>3</text:p>
          </table:table-cell>
          <table:table-cell table:formula="of:=([.B23]*([.$C$5]^2+([.$C$6])^2)+([.$C$6])*[.B23]*[.B23])/([.$C$5]*[.$C$5]+([.$C$6]+[.B23])^2)" office:value-type="float" office:value="-58.474870017331">
            <text:p>-58</text:p>
          </table:table-cell>
          <table:table-cell table:formula="of:=[.$C$2]/SQRT(([.$C$3]+[.C23])^2+([.$C$4]+[.D23])^2)*1000" office:value-type="float" office:value="30.1414792209349">
            <text:p>30.1</text:p>
          </table:table-cell>
          <table:table-cell table:formula="of:=[.E23]*SQRT([.C23]*[.C23]+[.D23]*[.D23])/SQRT([.$C$5]^2+([.$C$6])^2)" office:value-type="float" office:value="17.5672867775778">
            <text:p>17.6</text:p>
          </table:table-cell>
          <table:table-cell table:formula="of:=([.F23]/1000)^2*[.$C$5]*1000/8" office:value-type="float" office:value="0.385761955907074">
            <text:p>0.39</text:p>
          </table:table-cell>
          <table:table-cell table:formula="of:=LOG([.G23])*10" office:value-type="float" office:value="-4.13680604982237">
            <text:p>-4.1</text:p>
          </table:table-cell>
          <table:table-cell table:style-name="ce33"/>
          <table:table-cell table:formula="of:=[.B23]" office:value-type="float" office:value="-140">
            <text:p>-140</text:p>
          </table:table-cell>
          <table:table-cell table:style-name="ce7" office:value-type="float" office:value="2.0195705671347">
            <text:p>2.0</text:p>
          </table:table-cell>
          <table:table-cell table:style-name="ce7" office:value-type="float" office:value="1.77098155436695">
            <text:p>1.8</text:p>
          </table:table-cell>
          <table:table-cell table:style-name="ce7" office:value-type="float" office:value="-0.48940337199307">
            <text:p>-0.5</text:p>
          </table:table-cell>
          <table:table-cell table:style-name="ce7" office:value-type="float" office:value="-1.07350499732014">
            <text:p>-1.1</text:p>
          </table:table-cell>
          <table:table-cell table:style-name="ce7" office:value-type="float" office:value="-4.13680604982237">
            <text:p>-4.1</text:p>
          </table:table-cell>
          <table:table-cell table:style-name="ce7" office:value-type="float" office:value="-2.1467695350315">
            <text:p>-2.1</text:p>
          </table:table-cell>
        </table:table-row>
        <table:table-row table:style-name="ro1">
          <table:table-cell/>
          <table:table-cell table:formula="of:=[.B23]+5" office:value-type="float" office:value="-135">
            <text:p>-135</text:p>
          </table:table-cell>
          <table:table-cell table:formula="of:=[.$C$5]*[.B24]*[.B24]/([.$C$5]*[.$C$5]+([.$C$6]+[.B24])^2)" office:value-type="float" office:value="3.29417080885676">
            <text:p>3</text:p>
          </table:table-cell>
          <table:table-cell table:formula="of:=([.B24]*([.$C$5]^2+([.$C$6])^2)+([.$C$6])*[.B24]*[.B24])/([.$C$5]*[.$C$5]+([.$C$6]+[.B24])^2)" office:value-type="float" office:value="-57.5869859918662">
            <text:p>-58</text:p>
          </table:table-cell>
          <table:table-cell table:formula="of:=[.$C$2]/SQRT(([.$C$3]+[.C24])^2+([.$C$4]+[.D24])^2)*1000" office:value-type="float" office:value="30.3478333050109">
            <text:p>30.3</text:p>
          </table:table-cell>
          <table:table-cell table:formula="of:=[.E24]*SQRT([.C24]*[.C24]+[.D24]*[.D24])/SQRT([.$C$5]^2+([.$C$6])^2)" office:value-type="float" office:value="17.4180986973849">
            <text:p>17.4</text:p>
          </table:table-cell>
          <table:table-cell table:formula="of:=([.F24]/1000)^2*[.$C$5]*1000/8" office:value-type="float" office:value="0.379237702789801">
            <text:p>0.38</text:p>
          </table:table-cell>
          <table:table-cell table:formula="of:=LOG([.G24])*10" office:value-type="float" office:value="-4.21088492801269">
            <text:p>-4.2</text:p>
          </table:table-cell>
          <table:table-cell table:style-name="ce33"/>
          <table:table-cell table:formula="of:=[.B24]" office:value-type="float" office:value="-135">
            <text:p>-135</text:p>
          </table:table-cell>
          <table:table-cell table:style-name="ce7" office:value-type="float" office:value="2.03285410773436">
            <text:p>2.0</text:p>
          </table:table-cell>
          <table:table-cell table:style-name="ce7" office:value-type="float" office:value="1.74179345693877">
            <text:p>1.7</text:p>
          </table:table-cell>
          <table:table-cell table:style-name="ce7" office:value-type="float" office:value="-0.544090826438926">
            <text:p>-0.5</text:p>
          </table:table-cell>
          <table:table-cell table:style-name="ce7" office:value-type="float" office:value="-1.01448509921478">
            <text:p>-1.0</text:p>
          </table:table-cell>
          <table:table-cell table:style-name="ce7" office:value-type="float" office:value="-4.21088492801269">
            <text:p>-4.2</text:p>
          </table:table-cell>
          <table:table-cell table:style-name="ce7" office:value-type="float" office:value="-2.22178971720468">
            <text:p>-2.2</text:p>
          </table:table-cell>
        </table:table-row>
        <table:table-row table:style-name="ro1">
          <table:table-cell/>
          <table:table-cell table:formula="of:=[.B24]+5" office:value-type="float" office:value="-130">
            <text:p>-130</text:p>
          </table:table-cell>
          <table:table-cell table:formula="of:=[.$C$5]*[.B25]*[.B25]/([.$C$5]*[.$C$5]+([.$C$6]+[.B25])^2)" office:value-type="float" office:value="3.18867924528302">
            <text:p>3</text:p>
          </table:table-cell>
          <table:table-cell table:formula="of:=([.B25]*([.$C$5]^2+([.$C$6])^2)+([.$C$6])*[.B25]*[.B25])/([.$C$5]*[.$C$5]+([.$C$6]+[.B25])^2)" office:value-type="float" office:value="-56.6603773584906">
            <text:p>-57</text:p>
          </table:table-cell>
          <table:table-cell table:formula="of:=[.$C$2]/SQRT(([.$C$3]+[.C25])^2+([.$C$4]+[.D25])^2)*1000" office:value-type="float" office:value="30.5566498449571">
            <text:p>30.6</text:p>
          </table:table-cell>
          <table:table-cell table:formula="of:=[.E25]*SQRT([.C25]*[.C25]+[.D25]*[.D25])/SQRT([.$C$5]^2+([.$C$6])^2)" office:value-type="float" office:value="17.2548486818238">
            <text:p>17.3</text:p>
          </table:table-cell>
          <table:table-cell table:formula="of:=([.F25]/1000)^2*[.$C$5]*1000/8" office:value-type="float" office:value="0.372162253790795">
            <text:p>0.37</text:p>
          </table:table-cell>
          <table:table-cell table:formula="of:=LOG([.G25])*10" office:value-type="float" office:value="-4.29267676884089">
            <text:p>-4.3</text:p>
          </table:table-cell>
          <table:table-cell table:style-name="ce33"/>
          <table:table-cell table:formula="of:=[.B25]" office:value-type="float" office:value="-130">
            <text:p>-130</text:p>
          </table:table-cell>
          <table:table-cell table:style-name="ce7" office:value-type="float" office:value="2.04611775025549">
            <text:p>2.0</text:p>
          </table:table-cell>
          <table:table-cell table:style-name="ce7" office:value-type="float" office:value="1.70923640577045">
            <text:p>1.7</text:p>
          </table:table-cell>
          <table:table-cell table:style-name="ce7" office:value-type="float" office:value="-0.605086196154956">
            <text:p>-0.6</text:p>
          </table:table-cell>
          <table:table-cell table:style-name="ce7" office:value-type="float" office:value="-0.950924030750398">
            <text:p>-1.0</text:p>
          </table:table-cell>
          <table:table-cell table:style-name="ce7" office:value-type="float" office:value="-4.29267676884089">
            <text:p>-4.3</text:p>
          </table:table-cell>
          <table:table-cell table:style-name="ce7" office:value-type="float" office:value="-2.30254209568998">
            <text:p>-2.3</text:p>
          </table:table-cell>
        </table:table-row>
        <table:table-row table:style-name="ro1">
          <table:table-cell/>
          <table:table-cell table:formula="of:=[.B25]+5" office:value-type="float" office:value="-125">
            <text:p>-125</text:p>
          </table:table-cell>
          <table:table-cell table:formula="of:=[.$C$5]*[.B26]*[.B26]/([.$C$5]*[.$C$5]+([.$C$6]+[.B26])^2)" office:value-type="float" office:value="3.08033514046328">
            <text:p>3</text:p>
          </table:table-cell>
          <table:table-cell table:formula="of:=([.B26]*([.$C$5]^2+([.$C$6])^2)+([.$C$6])*[.B26]*[.B26])/([.$C$5]*[.$C$5]+([.$C$6]+[.B26])^2)" office:value-type="float" office:value="-55.6924593395762">
            <text:p>-56</text:p>
          </table:table-cell>
          <table:table-cell table:formula="of:=[.$C$2]/SQRT(([.$C$3]+[.C26])^2+([.$C$4]+[.D26])^2)*1000" office:value-type="float" office:value="30.7670696692833">
            <text:p>30.8</text:p>
          </table:table-cell>
          <table:table-cell table:formula="of:=[.E26]*SQRT([.C26]*[.C26]+[.D26]*[.D26])/SQRT([.$C$5]^2+([.$C$6])^2)" office:value-type="float" office:value="17.0759596578454">
            <text:p>17.1</text:p>
          </table:table-cell>
          <table:table-cell table:formula="of:=([.F26]/1000)^2*[.$C$5]*1000/8" office:value-type="float" office:value="0.364485497795455">
            <text:p>0.36</text:p>
          </table:table-cell>
          <table:table-cell table:formula="of:=LOG([.G26])*10" office:value-type="float" office:value="-4.38319746777296">
            <text:p>-4.4</text:p>
          </table:table-cell>
          <table:table-cell table:style-name="ce33"/>
          <table:table-cell table:formula="of:=[.B26]" office:value-type="float" office:value="-125">
            <text:p>-125</text:p>
          </table:table-cell>
          <table:table-cell table:style-name="ce7" office:value-type="float" office:value="2.0592177975617">
            <text:p>2.1</text:p>
          </table:table-cell>
          <table:table-cell table:style-name="ce7" office:value-type="float" office:value="1.67279714861076">
            <text:p>1.7</text:p>
          </table:table-cell>
          <table:table-cell table:style-name="ce7" office:value-type="float" office:value="-0.673294035377087">
            <text:p>-0.7</text:p>
          </table:table-cell>
          <table:table-cell table:style-name="ce7" office:value-type="float" office:value="-0.882292328738643">
            <text:p>-0.9</text:p>
          </table:table-cell>
          <table:table-cell table:style-name="ce7" office:value-type="float" office:value="-4.38319746777296">
            <text:p>-4.4</text:p>
          </table:table-cell>
          <table:table-cell table:style-name="ce7" office:value-type="float" office:value="-2.3896816028423">
            <text:p>-2.4</text:p>
          </table:table-cell>
        </table:table-row>
        <table:table-row table:style-name="ro1">
          <table:table-cell/>
          <table:table-cell table:formula="of:=[.B26]+5" office:value-type="float" office:value="-120">
            <text:p>-120</text:p>
          </table:table-cell>
          <table:table-cell table:formula="of:=[.$C$5]*[.B27]*[.B27]/([.$C$5]*[.$C$5]+([.$C$6]+[.B27])^2)" office:value-type="float" office:value="2.96907216494845">
            <text:p>3</text:p>
          </table:table-cell>
          <table:table-cell table:formula="of:=([.B27]*([.$C$5]^2+([.$C$6])^2)+([.$C$6])*[.B27]*[.B27])/([.$C$5]*[.$C$5]+([.$C$6]+[.B27])^2)" office:value-type="float" office:value="-54.680412371134">
            <text:p>-55</text:p>
          </table:table-cell>
          <table:table-cell table:formula="of:=[.$C$2]/SQRT(([.$C$3]+[.C27])^2+([.$C$4]+[.D27])^2)*1000" office:value-type="float" office:value="30.9780036349904">
            <text:p>31.0</text:p>
          </table:table-cell>
          <table:table-cell table:formula="of:=[.E27]*SQRT([.C27]*[.C27]+[.D27]*[.D27])/SQRT([.$C$5]^2+([.$C$6])^2)" office:value-type="float" office:value="16.8796642199322">
            <text:p>16.9</text:p>
          </table:table-cell>
          <table:table-cell table:formula="of:=([.F27]/1000)^2*[.$C$5]*1000/8" office:value-type="float" office:value="0.356153830222075">
            <text:p>0.36</text:p>
          </table:table-cell>
          <table:table-cell table:formula="of:=LOG([.G27])*10" office:value-type="float" office:value="-4.48362380716108">
            <text:p>-4.5</text:p>
          </table:table-cell>
          <table:table-cell table:style-name="ce33"/>
          <table:table-cell table:formula="of:=[.B27]" office:value-type="float" office:value="-120">
            <text:p>-120</text:p>
          </table:table-cell>
          <table:table-cell table:style-name="ce7" office:value-type="float" office:value="2.07196116613572">
            <text:p>2.1</text:p>
          </table:table-cell>
          <table:table-cell table:style-name="ce7" office:value-type="float" office:value="1.63186429264625">
            <text:p>1.6</text:p>
          </table:table-cell>
          <table:table-cell table:style-name="ce7" office:value-type="float" office:value="-0.749774747923562">
            <text:p>-0.7</text:p>
          </table:table-cell>
          <table:table-cell table:style-name="ce7" office:value-type="float" office:value="-0.807978714323657">
            <text:p>-0.8</text:p>
          </table:table-cell>
          <table:table-cell table:style-name="ce7" office:value-type="float" office:value="-4.48362380716108">
            <text:p>-4.5</text:p>
          </table:table-cell>
          <table:table-cell table:style-name="ce7" office:value-type="float" office:value="-2.4839636310276">
            <text:p>-2.5</text:p>
          </table:table-cell>
        </table:table-row>
        <table:table-row table:style-name="ro1">
          <table:table-cell/>
          <table:table-cell table:formula="of:=[.B27]+5" office:value-type="float" office:value="-115">
            <text:p>-115</text:p>
          </table:table-cell>
          <table:table-cell table:formula="of:=[.$C$5]*[.B28]*[.B28]/([.$C$5]*[.$C$5]+([.$C$6]+[.B28])^2)" office:value-type="float" office:value="2.85483000539665">
            <text:p>3</text:p>
          </table:table-cell>
          <table:table-cell table:formula="of:=([.B28]*([.$C$5]^2+([.$C$6])^2)+([.$C$6])*[.B28]*[.B28])/([.$C$5]*[.$C$5]+([.$C$6]+[.B28])^2)" office:value-type="float" office:value="-53.6211548839719">
            <text:p>-54</text:p>
          </table:table-cell>
          <table:table-cell table:formula="of:=[.$C$2]/SQRT(([.$C$3]+[.C28])^2+([.$C$4]+[.D28])^2)*1000" office:value-type="float" office:value="31.188085823559">
            <text:p>31.2</text:p>
          </table:table-cell>
          <table:table-cell table:formula="of:=[.E28]*SQRT([.C28]*[.C28]+[.D28]*[.D28])/SQRT([.$C$5]^2+([.$C$6])^2)" office:value-type="float" office:value="16.6639842706054">
            <text:p>16.7</text:p>
          </table:table-cell>
          <table:table-cell table:formula="of:=([.F28]/1000)^2*[.$C$5]*1000/8" office:value-type="float" office:value="0.347110464713729">
            <text:p>0.35</text:p>
          </table:table-cell>
          <table:table-cell table:formula="of:=LOG([.G28])*10" office:value-type="float" office:value="-4.59532292986846">
            <text:p>-4.6</text:p>
          </table:table-cell>
          <table:table-cell table:style-name="ce33"/>
          <table:table-cell table:formula="of:=[.B28]" office:value-type="float" office:value="-115">
            <text:p>-115</text:p>
          </table:table-cell>
          <table:table-cell table:style-name="ce7" office:value-type="float" office:value="2.08408899888245">
            <text:p>2.1</text:p>
          </table:table-cell>
          <table:table-cell table:style-name="ce7" office:value-type="float" office:value="1.58570562298509">
            <text:p>1.6</text:p>
          </table:table-cell>
          <table:table-cell table:style-name="ce7" office:value-type="float" office:value="-0.835775687660395">
            <text:p>-0.8</text:p>
          </table:table-cell>
          <table:table-cell table:style-name="ce7" office:value-type="float" office:value="-0.727274915977287">
            <text:p>-0.7</text:p>
          </table:table-cell>
          <table:table-cell table:style-name="ce7" office:value-type="float" office:value="-4.59532292986846">
            <text:p>-4.6</text:p>
          </table:table-cell>
          <table:table-cell table:style-name="ce7" office:value-type="float" office:value="-2.5862635870845">
            <text:p>-2.6</text:p>
          </table:table-cell>
        </table:table-row>
        <table:table-row table:style-name="ro1">
          <table:table-cell/>
          <table:table-cell table:formula="of:=[.B28]+5" office:value-type="float" office:value="-110">
            <text:p>-110</text:p>
          </table:table-cell>
          <table:table-cell table:formula="of:=[.$C$5]*[.B29]*[.B29]/([.$C$5]*[.$C$5]+([.$C$6]+[.B29])^2)" office:value-type="float" office:value="2.73755656108597">
            <text:p>3</text:p>
          </table:table-cell>
          <table:table-cell table:formula="of:=([.B29]*([.$C$5]^2+([.$C$6])^2)+([.$C$6])*[.B29]*[.B29])/([.$C$5]*[.$C$5]+([.$C$6]+[.B29])^2)" office:value-type="float" office:value="-52.5113122171946">
            <text:p>-53</text:p>
          </table:table-cell>
          <table:table-cell table:formula="of:=[.$C$2]/SQRT(([.$C$3]+[.C29])^2+([.$C$4]+[.D29])^2)*1000" office:value-type="float" office:value="31.3956188237714">
            <text:p>31.4</text:p>
          </table:table-cell>
          <table:table-cell table:formula="of:=[.E29]*SQRT([.C29]*[.C29]+[.D29]*[.D29])/SQRT([.$C$5]^2+([.$C$6])^2)" office:value-type="float" office:value="16.426710303775">
            <text:p>16.4</text:p>
          </table:table-cell>
          <table:table-cell table:formula="of:=([.F29]/1000)^2*[.$C$5]*1000/8" office:value-type="float" office:value="0.337296014255185">
            <text:p>0.34</text:p>
          </table:table-cell>
          <table:table-cell table:formula="of:=LOG([.G29])*10" office:value-type="float" office:value="-4.71988790732549">
            <text:p>-4.7</text:p>
          </table:table-cell>
          <table:table-cell table:style-name="ce33"/>
          <table:table-cell table:formula="of:=[.B29]" office:value-type="float" office:value="-110">
            <text:p>-110</text:p>
          </table:table-cell>
          <table:table-cell table:style-name="ce7" office:value-type="float" office:value="2.0952543466362">
            <text:p>2.1</text:p>
          </table:table-cell>
          <table:table-cell table:style-name="ce7" office:value-type="float" office:value="1.53343926326817">
            <text:p>1.5</text:p>
          </table:table-cell>
          <table:table-cell table:style-name="ce7" office:value-type="float" office:value="-0.93276922757271">
            <text:p>-0.9</text:p>
          </table:table-cell>
          <table:table-cell table:style-name="ce7" office:value-type="float" office:value="-0.63935753511746">
            <text:p>-0.6</text:p>
          </table:table-cell>
          <table:table-cell table:style-name="ce7" office:value-type="float" office:value="-4.71988790732549">
            <text:p>-4.7</text:p>
          </table:table-cell>
          <table:table-cell table:style-name="ce7" office:value-type="float" office:value="-2.69760111958481">
            <text:p>-2.7</text:p>
          </table:table-cell>
        </table:table-row>
        <table:table-row table:style-name="ro1">
          <table:table-cell/>
          <table:table-cell table:formula="of:=[.B29]+5" office:value-type="float" office:value="-105">
            <text:p>-105</text:p>
          </table:table-cell>
          <table:table-cell table:formula="of:=[.$C$5]*[.B30]*[.B30]/([.$C$5]*[.$C$5]+([.$C$6]+[.B30])^2)" office:value-type="float" office:value="2.61721068249258">
            <text:p>3</text:p>
          </table:table-cell>
          <table:table-cell table:formula="of:=([.B30]*([.$C$5]^2+([.$C$6])^2)+([.$C$6])*[.B30]*[.B30])/([.$C$5]*[.$C$5]+([.$C$6]+[.B30])^2)" office:value-type="float" office:value="-51.3471810089021">
            <text:p>-51</text:p>
          </table:table-cell>
          <table:table-cell table:formula="of:=[.$C$2]/SQRT(([.$C$3]+[.C30])^2+([.$C$4]+[.D30])^2)*1000" office:value-type="float" office:value="31.5985104347136">
            <text:p>31.6</text:p>
          </table:table-cell>
          <table:table-cell table:formula="of:=[.E30]*SQRT([.C30]*[.C30]+[.D30]*[.D30])/SQRT([.$C$5]^2+([.$C$6])^2)" office:value-type="float" office:value="16.1653812801502">
            <text:p>16.2</text:p>
          </table:table-cell>
          <table:table-cell table:formula="of:=([.F30]/1000)^2*[.$C$5]*1000/8" office:value-type="float" office:value="0.326649439915789">
            <text:p>0.33</text:p>
          </table:table-cell>
          <table:table-cell table:formula="of:=LOG([.G30])*10" office:value-type="float" office:value="-4.85918082129582">
            <text:p>-4.9</text:p>
          </table:table-cell>
          <table:table-cell table:style-name="ce33"/>
          <table:table-cell table:formula="of:=[.B30]" office:value-type="float" office:value="-105">
            <text:p>-105</text:p>
          </table:table-cell>
          <table:table-cell table:style-name="ce7" office:value-type="float" office:value="2.10499152905688">
            <text:p>2.1</text:p>
          </table:table-cell>
          <table:table-cell table:style-name="ce7" office:value-type="float" office:value="1.47399675829875">
            <text:p>1.5</text:p>
          </table:table-cell>
          <table:table-cell table:style-name="ce7" office:value-type="float" office:value="-1.04249951083789">
            <text:p>-1.0</text:p>
          </table:table-cell>
          <table:table-cell table:style-name="ce7" office:value-type="float" office:value="-0.543266581920338">
            <text:p>-0.5</text:p>
          </table:table-cell>
          <table:table-cell table:style-name="ce7" office:value-type="float" office:value="-4.85918082129582">
            <text:p>-4.9</text:p>
          </table:table-cell>
          <table:table-cell table:style-name="ce7" office:value-type="float" office:value="-2.8191703623257">
            <text:p>-2.8</text:p>
          </table:table-cell>
        </table:table-row>
        <table:table-row table:style-name="ro1">
          <table:table-cell/>
          <table:table-cell table:formula="of:=[.B30]+5" office:value-type="float" office:value="-100">
            <text:p>-100</text:p>
          </table:table-cell>
          <table:table-cell table:formula="of:=[.$C$5]*[.B31]*[.B31]/([.$C$5]*[.$C$5]+([.$C$6]+[.B31])^2)" office:value-type="float" office:value="2.49376558603491">
            <text:p>2</text:p>
          </table:table-cell>
          <table:table-cell table:formula="of:=([.B31]*([.$C$5]^2+([.$C$6])^2)+([.$C$6])*[.B31]*[.B31])/([.$C$5]*[.$C$5]+([.$C$6]+[.B31])^2)" office:value-type="float" office:value="-50.1246882793017">
            <text:p>-50</text:p>
          </table:table-cell>
          <table:table-cell table:formula="of:=[.$C$2]/SQRT(([.$C$3]+[.C31])^2+([.$C$4]+[.D31])^2)*1000" office:value-type="float" office:value="31.7942014394791">
            <text:p>31.8</text:p>
          </table:table-cell>
          <table:table-cell table:formula="of:=[.E31]*SQRT([.C31]*[.C31]+[.D31]*[.D31])/SQRT([.$C$5]^2+([.$C$6])^2)" office:value-type="float" office:value="15.8772665252165">
            <text:p>15.9</text:p>
          </table:table-cell>
          <table:table-cell table:formula="of:=([.F31]/1000)^2*[.$C$5]*1000/8" office:value-type="float" office:value="0.315109490390952">
            <text:p>0.32</text:p>
          </table:table-cell>
          <table:table-cell table:formula="of:=LOG([.G31])*10" office:value-type="float" office:value="-5.01538516653503">
            <text:p>-5.0</text:p>
          </table:table-cell>
          <table:table-cell table:style-name="ce33"/>
          <table:table-cell table:formula="of:=[.B31]" office:value-type="float" office:value="-100">
            <text:p>-100</text:p>
          </table:table-cell>
          <table:table-cell table:style-name="ce7" office:value-type="float" office:value="2.11267371827362">
            <text:p>2.1</text:p>
          </table:table-cell>
          <table:table-cell table:style-name="ce7" office:value-type="float" office:value="1.40607548360392">
            <text:p>1.4</text:p>
          </table:table-cell>
          <table:table-cell table:style-name="ce7" office:value-type="float" office:value="-1.1670400575438">
            <text:p>-1.2</text:p>
          </table:table-cell>
          <table:table-cell table:style-name="ce7" office:value-type="float" office:value="-0.437880525920263">
            <text:p>-0.4</text:p>
          </table:table-cell>
          <table:table-cell table:style-name="ce7" office:value-type="float" office:value="-5.01538516653503">
            <text:p>-5.0</text:p>
          </table:table-cell>
          <table:table-cell table:style-name="ce7" office:value-type="float" office:value="-2.95237799661971">
            <text:p>-3.0</text:p>
          </table:table-cell>
        </table:table-row>
        <table:table-row table:style-name="ro1">
          <table:table-cell/>
          <table:table-cell table:formula="of:=[.B31]+5" office:value-type="float" office:value="-95">
            <text:p>-95</text:p>
          </table:table-cell>
          <table:table-cell table:formula="of:=[.$C$5]*[.B32]*[.B32]/([.$C$5]*[.$C$5]+([.$C$6]+[.B32])^2)" office:value-type="float" office:value="2.3672131147541">
            <text:p>2</text:p>
          </table:table-cell>
          <table:table-cell table:formula="of:=([.B32]*([.$C$5]^2+([.$C$6])^2)+([.$C$6])*[.B32]*[.B32])/([.$C$5]*[.$C$5]+([.$C$6]+[.B32])^2)" office:value-type="float" office:value="-48.8393442622951">
            <text:p>-49</text:p>
          </table:table-cell>
          <table:table-cell table:formula="of:=[.$C$2]/SQRT(([.$C$3]+[.C32])^2+([.$C$4]+[.D32])^2)*1000" office:value-type="float" office:value="31.9795846662592">
            <text:p>32.0</text:p>
          </table:table-cell>
          <table:table-cell table:formula="of:=[.E32]*SQRT([.C32]*[.C32]+[.D32]*[.D32])/SQRT([.$C$5]^2+([.$C$6])^2)" office:value-type="float" office:value="15.5593517204273">
            <text:p>15.6</text:p>
          </table:table-cell>
          <table:table-cell table:formula="of:=([.F32]/1000)^2*[.$C$5]*1000/8" office:value-type="float" office:value="0.302616782449954">
            <text:p>0.30</text:p>
          </table:table-cell>
          <table:table-cell table:formula="of:=LOG([.G32])*10" office:value-type="float" office:value="-5.19106990644288">
            <text:p>-5.2</text:p>
          </table:table-cell>
          <table:table-cell table:style-name="ce33"/>
          <table:table-cell table:formula="of:=[.B32]" office:value-type="float" office:value="-95">
            <text:p>-95</text:p>
          </table:table-cell>
          <table:table-cell table:style-name="ce7" office:value-type="float" office:value="2.11745369981285">
            <text:p>2.1</text:p>
          </table:table-cell>
          <table:table-cell table:style-name="ce7" office:value-type="float" office:value="1.3280768484008">
            <text:p>1.3</text:p>
          </table:table-cell>
          <table:table-cell table:style-name="ce7" office:value-type="float" office:value="-1.30886500247074">
            <text:p>-1.3</text:p>
          </table:table-cell>
          <table:table-cell table:style-name="ce7" office:value-type="float" office:value="-0.321888275948533">
            <text:p>-0.3</text:p>
          </table:table-cell>
          <table:table-cell table:style-name="ce7" office:value-type="float" office:value="-5.19106990644288">
            <text:p>-5.2</text:p>
          </table:table-cell>
          <table:table-cell table:style-name="ce7" office:value-type="float" office:value="-3.09889157938672">
            <text:p>-3.1</text:p>
          </table:table-cell>
        </table:table-row>
        <table:table-row table:style-name="ro1">
          <table:table-cell/>
          <table:table-cell table:formula="of:=[.B32]+5" office:value-type="float" office:value="-90">
            <text:p>-90</text:p>
          </table:table-cell>
          <table:table-cell table:formula="of:=[.$C$5]*[.B33]*[.B33]/([.$C$5]*[.$C$5]+([.$C$6]+[.B33])^2)" office:value-type="float" office:value="2.23756906077348">
            <text:p>2</text:p>
          </table:table-cell>
          <table:table-cell table:formula="of:=([.B33]*([.$C$5]^2+([.$C$6])^2)+([.$C$6])*[.B33]*[.B33])/([.$C$5]*[.$C$5]+([.$C$6]+[.B33])^2)" office:value-type="float" office:value="-47.4861878453039">
            <text:p>-47</text:p>
          </table:table-cell>
          <table:table-cell table:formula="of:=[.$C$2]/SQRT(([.$C$3]+[.C33])^2+([.$C$4]+[.D33])^2)*1000" office:value-type="float" office:value="32.1509164746117">
            <text:p>32.2</text:p>
          </table:table-cell>
          <table:table-cell table:formula="of:=[.E33]*SQRT([.C33]*[.C33]+[.D33]*[.D33])/SQRT([.$C$5]^2+([.$C$6])^2)" office:value-type="float" office:value="15.2083318835973">
            <text:p>15.2</text:p>
          </table:table-cell>
          <table:table-cell table:formula="of:=([.F33]/1000)^2*[.$C$5]*1000/8" office:value-type="float" office:value="0.289116698352052">
            <text:p>0.29</text:p>
          </table:table-cell>
          <table:table-cell table:formula="of:=LOG([.G33])*10" office:value-type="float" office:value="-5.38926824300549">
            <text:p>-5.4</text:p>
          </table:table-cell>
          <table:table-cell table:style-name="ce33"/>
          <table:table-cell table:formula="of:=[.B33]" office:value-type="float" office:value="-90">
            <text:p>-90</text:p>
          </table:table-cell>
          <table:table-cell table:style-name="ce7" office:value-type="float" office:value="2.11818038274128">
            <text:p>2.1</text:p>
          </table:table-cell>
          <table:table-cell table:style-name="ce7" office:value-type="float" office:value="1.23802544353836">
            <text:p>1.2</text:p>
          </table:table-cell>
          <table:table-cell table:style-name="ce7" office:value-type="float" office:value="-1.47093753987087">
            <text:p>-1.5</text:p>
          </table:table-cell>
          <table:table-cell table:style-name="ce7" office:value-type="float" office:value="-0.193759817314491">
            <text:p>-0.2</text:p>
          </table:table-cell>
          <table:table-cell table:style-name="ce7" office:value-type="float" office:value="-5.38926824300549">
            <text:p>-5.4</text:p>
          </table:table-cell>
          <table:table-cell table:style-name="ce7" office:value-type="float" office:value="-3.26070150183318">
            <text:p>-3.3</text:p>
          </table:table-cell>
        </table:table-row>
        <table:table-row table:style-name="ro1">
          <table:table-cell/>
          <table:table-cell table:formula="of:=[.B33]+5" office:value-type="float" office:value="-85">
            <text:p>-85</text:p>
          </table:table-cell>
          <table:table-cell table:formula="of:=[.$C$5]*[.B34]*[.B34]/([.$C$5]*[.$C$5]+([.$C$6]+[.B34])^2)" office:value-type="float" office:value="2.10487982520029">
            <text:p>2</text:p>
          </table:table-cell>
          <table:table-cell table:formula="of:=([.B34]*([.$C$5]^2+([.$C$6])^2)+([.$C$6])*[.B34]*[.B34])/([.$C$5]*[.$C$5]+([.$C$6]+[.B34])^2)" office:value-type="float" office:value="-46.0597232337946">
            <text:p>-46</text:p>
          </table:table-cell>
          <table:table-cell table:formula="of:=[.$C$2]/SQRT(([.$C$3]+[.C34])^2+([.$C$4]+[.D34])^2)*1000" office:value-type="float" office:value="32.3037232100144">
            <text:p>32.3</text:p>
          </table:table-cell>
          <table:table-cell table:formula="of:=[.E34]*SQRT([.C34]*[.C34]+[.D34]*[.D34])/SQRT([.$C$5]^2+([.$C$6])^2)" office:value-type="float" office:value="14.8206152583983">
            <text:p>14.8</text:p>
          </table:table-cell>
          <table:table-cell table:formula="of:=([.F34]/1000)^2*[.$C$5]*1000/8" office:value-type="float" office:value="0.274563295796836">
            <text:p>0.27</text:p>
          </table:table-cell>
          <table:table-cell table:formula="of:=LOG([.G34])*10" office:value-type="float" office:value="-5.61357520625574">
            <text:p>-5.6</text:p>
          </table:table-cell>
          <table:table-cell table:style-name="ce33"/>
          <table:table-cell table:formula="of:=[.B34]" office:value-type="float" office:value="-85">
            <text:p>-85</text:p>
          </table:table-cell>
          <table:table-cell table:style-name="ce7" office:value-type="float" office:value="2.1132800364457">
            <text:p>2.1</text:p>
          </table:table-cell>
          <table:table-cell table:style-name="ce7" office:value-type="float" office:value="1.13346242836886">
            <text:p>1.1</text:p>
          </table:table-cell>
          <table:table-cell table:style-name="ce7" office:value-type="float" office:value="-1.65682024205101">
            <text:p>-1.7</text:p>
          </table:table-cell>
          <table:table-cell table:style-name="ce7" office:value-type="float" office:value="-0.0517201039453231">
            <text:p>-0.1</text:p>
          </table:table-cell>
          <table:table-cell table:style-name="ce7" office:value-type="float" office:value="-5.61357520625574">
            <text:p>-5.6</text:p>
          </table:table-cell>
          <table:table-cell table:style-name="ce7" office:value-type="float" office:value="-3.44020127182611">
            <text:p>-3.4</text:p>
          </table:table-cell>
        </table:table-row>
        <table:table-row table:style-name="ro1">
          <table:table-cell/>
          <table:table-cell table:formula="of:=[.B34]+5" office:value-type="float" office:value="-80">
            <text:p>-80</text:p>
          </table:table-cell>
          <table:table-cell table:formula="of:=[.$C$5]*[.B35]*[.B35]/([.$C$5]*[.$C$5]+([.$C$6]+[.B35])^2)" office:value-type="float" office:value="1.96923076923077">
            <text:p>2</text:p>
          </table:table-cell>
          <table:table-cell table:formula="of:=([.B35]*([.$C$5]^2+([.$C$6])^2)+([.$C$6])*[.B35]*[.B35])/([.$C$5]*[.$C$5]+([.$C$6]+[.B35])^2)" office:value-type="float" office:value="-44.5538461538462">
            <text:p>-45</text:p>
          </table:table-cell>
          <table:table-cell table:formula="of:=[.$C$2]/SQRT(([.$C$3]+[.C35])^2+([.$C$4]+[.D35])^2)*1000" office:value-type="float" office:value="32.4327072023271">
            <text:p>32.4</text:p>
          </table:table-cell>
          <table:table-cell table:formula="of:=[.E35]*SQRT([.C35]*[.C35]+[.D35]*[.D35])/SQRT([.$C$5]^2+([.$C$6])^2)" office:value-type="float" office:value="14.392343239397">
            <text:p>14.4</text:p>
          </table:table-cell>
          <table:table-cell table:formula="of:=([.F35]/1000)^2*[.$C$5]*1000/8" office:value-type="float" office:value="0.25892442990077">
            <text:p>0.26</text:p>
          </table:table-cell>
          <table:table-cell table:formula="of:=LOG([.G35])*10" office:value-type="float" office:value="-5.86826971308819">
            <text:p>-5.9</text:p>
          </table:table-cell>
          <table:table-cell table:style-name="ce33"/>
          <table:table-cell table:formula="of:=[.B35]" office:value-type="float" office:value="-80">
            <text:p>-80</text:p>
          </table:table-cell>
          <table:table-cell table:style-name="ce7" office:value-type="float" office:value="2.1005857879711">
            <text:p>2.1</text:p>
          </table:table-cell>
          <table:table-cell table:style-name="ce7" office:value-type="float" office:value="1.01130380240463">
            <text:p>1.0</text:p>
          </table:table-cell>
          <table:table-cell table:style-name="ce7" office:value-type="float" office:value="-1.87081345378148">
            <text:p>-1.9</text:p>
          </table:table-cell>
          <table:table-cell table:style-name="ce7" office:value-type="float" office:value="0.106263053481725">
            <text:p>0.1</text:p>
          </table:table-cell>
          <table:table-cell table:style-name="ce7" office:value-type="float" office:value="-5.86826971308819">
            <text:p>-5.9</text:p>
          </table:table-cell>
          <table:table-cell table:style-name="ce7" office:value-type="float" office:value="-3.64029277050106">
            <text:p>-3.6</text:p>
          </table:table-cell>
        </table:table-row>
        <table:table-row table:style-name="ro1">
          <table:table-cell/>
          <table:table-cell table:formula="of:=[.B35]+5" office:value-type="float" office:value="-75">
            <text:p>-75</text:p>
          </table:table-cell>
          <table:table-cell table:formula="of:=[.$C$5]*[.B36]*[.B36]/([.$C$5]*[.$C$5]+([.$C$6]+[.B36])^2)" office:value-type="float" office:value="1.83075671277461">
            <text:p>2</text:p>
          </table:table-cell>
          <table:table-cell table:formula="of:=([.B36]*([.$C$5]^2+([.$C$6])^2)+([.$C$6])*[.B36]*[.B36])/([.$C$5]*[.$C$5]+([.$C$6]+[.B36])^2)" office:value-type="float" office:value="-42.9617575264443">
            <text:p>-43</text:p>
          </table:table-cell>
          <table:table-cell table:formula="of:=[.$C$2]/SQRT(([.$C$3]+[.C36])^2+([.$C$4]+[.D36])^2)*1000" office:value-type="float" office:value="32.5316596755813">
            <text:p>32.5</text:p>
          </table:table-cell>
          <table:table-cell table:formula="of:=[.E36]*SQRT([.C36]*[.C36]+[.D36]*[.D36])/SQRT([.$C$5]^2+([.$C$6])^2)" office:value-type="float" office:value="13.9194327777158">
            <text:p>13.9</text:p>
          </table:table-cell>
          <table:table-cell table:formula="of:=([.F36]/1000)^2*[.$C$5]*1000/8" office:value-type="float" office:value="0.242188261066685">
            <text:p>0.24</text:p>
          </table:table-cell>
          <table:table-cell table:formula="of:=LOG([.G36])*10" office:value-type="float" office:value="-6.15846911058841">
            <text:p>-6.2</text:p>
          </table:table-cell>
          <table:table-cell table:style-name="ce33"/>
          <table:table-cell table:formula="of:=[.B36]" office:value-type="float" office:value="-75">
            <text:p>-75</text:p>
          </table:table-cell>
          <table:table-cell table:style-name="ce7" office:value-type="float" office:value="2.077090667918">
            <text:p>2.1</text:p>
          </table:table-cell>
          <table:table-cell table:style-name="ce7" office:value-type="float" office:value="0.867650393394656">
            <text:p>0.9</text:p>
          </table:table-cell>
          <table:table-cell table:style-name="ce7" office:value-type="float" office:value="-2.11813021424151">
            <text:p>-2.1</text:p>
          </table:table-cell>
          <table:table-cell table:style-name="ce7" office:value-type="float" office:value="0.282453255295219">
            <text:p>0.3</text:p>
          </table:table-cell>
          <table:table-cell table:style-name="ce7" office:value-type="float" office:value="-6.15846911058841">
            <text:p>-6.2</text:p>
          </table:table-cell>
          <table:table-cell table:style-name="ce7" office:value-type="float" office:value="-3.86452607703787">
            <text:p>-3.9</text:p>
          </table:table-cell>
        </table:table-row>
        <table:table-row table:style-name="ro1">
          <table:table-cell/>
          <table:table-cell table:formula="of:=[.B36]+5" office:value-type="float" office:value="-70">
            <text:p>-70</text:p>
          </table:table-cell>
          <table:table-cell table:formula="of:=[.$C$5]*[.B37]*[.B37]/([.$C$5]*[.$C$5]+([.$C$6]+[.B37])^2)" office:value-type="float" office:value="1.68965517241379">
            <text:p>2</text:p>
          </table:table-cell>
          <table:table-cell table:formula="of:=([.B37]*([.$C$5]^2+([.$C$6])^2)+([.$C$6])*[.B37]*[.B37])/([.$C$5]*[.$C$5]+([.$C$6]+[.B37])^2)" office:value-type="float" office:value="-41.2758620689655">
            <text:p>-41</text:p>
          </table:table-cell>
          <table:table-cell table:formula="of:=[.$C$2]/SQRT(([.$C$3]+[.C37])^2+([.$C$4]+[.D37])^2)*1000" office:value-type="float" office:value="32.5933915595223">
            <text:p>32.6</text:p>
          </table:table-cell>
          <table:table-cell table:formula="of:=[.E37]*SQRT([.C37]*[.C37]+[.D37]*[.D37])/SQRT([.$C$5]^2+([.$C$6])^2)" office:value-type="float" office:value="13.397648982418">
            <text:p>13.4</text:p>
          </table:table-cell>
          <table:table-cell table:formula="of:=([.F37]/1000)^2*[.$C$5]*1000/8" office:value-type="float" office:value="0.224371247820106">
            <text:p>0.22</text:p>
          </table:table-cell>
          <table:table-cell table:formula="of:=LOG([.G37])*10" office:value-type="float" office:value="-6.49032796761276">
            <text:p>-6.5</text:p>
          </table:table-cell>
          <table:table-cell table:style-name="ce33"/>
          <table:table-cell table:formula="of:=[.B37]" office:value-type="float" office:value="-70">
            <text:p>-70</text:p>
          </table:table-cell>
          <table:table-cell table:style-name="ce7" office:value-type="float" office:value="2.03858706812498">
            <text:p>2.0</text:p>
          </table:table-cell>
          <table:table-cell table:style-name="ce7" office:value-type="float" office:value="0.69753082974612">
            <text:p>0.7</text:p>
          </table:table-cell>
          <table:table-cell table:style-name="ce7" office:value-type="float" office:value="-2.4051196132217">
            <text:p>-2.4</text:p>
          </table:table-cell>
          <table:table-cell table:style-name="ce7" office:value-type="float" office:value="0.479229931940794">
            <text:p>0.5</text:p>
          </table:table-cell>
          <table:table-cell table:style-name="ce7" office:value-type="float" office:value="-6.49032796761276">
            <text:p>-6.5</text:p>
          </table:table-cell>
          <table:table-cell table:style-name="ce7" office:value-type="float" office:value="-4.11728798377853">
            <text:p>-4.1</text:p>
          </table:table-cell>
        </table:table-row>
        <table:table-row table:style-name="ro1">
          <table:table-cell/>
          <table:table-cell table:formula="of:=[.B37]+5" office:value-type="float" office:value="-65">
            <text:p>-65</text:p>
          </table:table-cell>
          <table:table-cell table:formula="of:=[.$C$5]*[.B38]*[.B38]/([.$C$5]*[.$C$5]+([.$C$6]+[.B38])^2)" office:value-type="float" office:value="1.54620311070448">
            <text:p>2</text:p>
          </table:table-cell>
          <table:table-cell table:formula="of:=([.B38]*([.$C$5]^2+([.$C$6])^2)+([.$C$6])*[.B38]*[.B38])/([.$C$5]*[.$C$5]+([.$C$6]+[.B38])^2)" office:value-type="float" office:value="-39.487648673376">
            <text:p>-39</text:p>
          </table:table-cell>
          <table:table-cell table:formula="of:=[.$C$2]/SQRT(([.$C$3]+[.C38])^2+([.$C$4]+[.D38])^2)*1000" office:value-type="float" office:value="32.6096975755397">
            <text:p>32.6</text:p>
          </table:table-cell>
          <table:table-cell table:formula="of:=[.E38]*SQRT([.C38]*[.C38]+[.D38]*[.D38])/SQRT([.$C$5]^2+([.$C$6])^2)" office:value-type="float" office:value="12.8227165593777">
            <text:p>12.8</text:p>
          </table:table-cell>
          <table:table-cell table:formula="of:=([.F38]/1000)^2*[.$C$5]*1000/8" office:value-type="float" office:value="0.205527574952674">
            <text:p>0.21</text:p>
          </table:table-cell>
          <table:table-cell table:formula="of:=LOG([.G38])*10" office:value-type="float" office:value="-6.87129902029359">
            <text:p>-6.9</text:p>
          </table:table-cell>
          <table:table-cell table:style-name="ce33"/>
          <table:table-cell table:formula="of:=[.B38]" office:value-type="float" office:value="-65">
            <text:p>-65</text:p>
          </table:table-cell>
          <table:table-cell table:style-name="ce7" office:value-type="float" office:value="1.97913701995506">
            <text:p>2.0</text:p>
          </table:table-cell>
          <table:table-cell table:style-name="ce7" office:value-type="float" office:value="0.494550514446843">
            <text:p>0.5</text:p>
          </table:table-cell>
          <table:table-cell table:style-name="ce7" office:value-type="float" office:value="-2.7395560660282">
            <text:p>-2.7</text:p>
          </table:table-cell>
          <table:table-cell table:style-name="ce7" office:value-type="float" office:value="0.698769659821876">
            <text:p>0.7</text:p>
          </table:table-cell>
          <table:table-cell table:style-name="ce7" office:value-type="float" office:value="-6.87129902029359">
            <text:p>-6.9</text:p>
          </table:table-cell>
          <table:table-cell table:style-name="ce7" office:value-type="float" office:value="-4.40406047355378">
            <text:p>-4.4</text:p>
          </table:table-cell>
        </table:table-row>
        <table:table-row table:style-name="ro1">
          <table:table-cell/>
          <table:table-cell table:formula="of:=[.B38]+5" office:value-type="float" office:value="-60">
            <text:p>-60</text:p>
          </table:table-cell>
          <table:table-cell table:formula="of:=[.$C$5]*[.B39]*[.B39]/([.$C$5]*[.$C$5]+([.$C$6]+[.B39])^2)" office:value-type="float" office:value="1.40077821011673">
            <text:p>1</text:p>
          </table:table-cell>
          <table:table-cell table:formula="of:=([.B39]*([.$C$5]^2+([.$C$6])^2)+([.$C$6])*[.B39]*[.B39])/([.$C$5]*[.$C$5]+([.$C$6]+[.B39])^2)" office:value-type="float" office:value="-37.5875486381323">
            <text:p>-38</text:p>
          </table:table-cell>
          <table:table-cell table:formula="of:=[.$C$2]/SQRT(([.$C$3]+[.C39])^2+([.$C$4]+[.D39])^2)*1000" office:value-type="float" office:value="32.5713737699172">
            <text:p>32.6</text:p>
          </table:table-cell>
          <table:table-cell table:formula="of:=[.E39]*SQRT([.C39]*[.C39]+[.D39]*[.D39])/SQRT([.$C$5]^2+([.$C$6])^2)" office:value-type="float" office:value="12.1904788409234">
            <text:p>12.2</text:p>
          </table:table-cell>
          <table:table-cell table:formula="of:=([.F39]/1000)^2*[.$C$5]*1000/8" office:value-type="float" office:value="0.185759717963752">
            <text:p>0.19</text:p>
          </table:table-cell>
          <table:table-cell table:formula="of:=LOG([.G39])*10" office:value-type="float" office:value="-7.31048456987925">
            <text:p>-7.3</text:p>
          </table:table-cell>
          <table:table-cell table:style-name="ce33"/>
          <table:table-cell table:formula="of:=[.B39]" office:value-type="float" office:value="-60">
            <text:p>-60</text:p>
          </table:table-cell>
          <table:table-cell table:style-name="ce7" office:value-type="float" office:value="1.89029108616991">
            <text:p>1.9</text:p>
          </table:table-cell>
          <table:table-cell table:style-name="ce7" office:value-type="float" office:value="0.25040709866319">
            <text:p>0.3</text:p>
          </table:table-cell>
          <table:table-cell table:style-name="ce7" office:value-type="float" office:value="-3.13102144738279">
            <text:p>-3.1</text:p>
          </table:table-cell>
          <table:table-cell table:style-name="ce7" office:value-type="float" office:value="0.942275998735827">
            <text:p>0.9</text:p>
          </table:table-cell>
          <table:table-cell table:style-name="ce7" office:value-type="float" office:value="-7.31048456987925">
            <text:p>-7.3</text:p>
          </table:table-cell>
          <table:table-cell table:style-name="ce7" office:value-type="float" office:value="-4.73178206023721">
            <text:p>-4.7</text:p>
          </table:table-cell>
        </table:table-row>
        <table:table-row table:style-name="ro1">
          <table:table-cell/>
          <table:table-cell table:formula="of:=[.B39]+5" office:value-type="float" office:value="-55">
            <text:p>-55</text:p>
          </table:table-cell>
          <table:table-cell table:formula="of:=[.$C$5]*[.B40]*[.B40]/([.$C$5]*[.$C$5]+([.$C$6]+[.B40])^2)" office:value-type="float" office:value="1.25388601036269">
            <text:p>1</text:p>
          </table:table-cell>
          <table:table-cell table:formula="of:=([.B40]*([.$C$5]^2+([.$C$6])^2)+([.$C$6])*[.B40]*[.B40])/([.$C$5]*[.$C$5]+([.$C$6]+[.B40])^2)" office:value-type="float" office:value="-35.5647668393782">
            <text:p>-36</text:p>
          </table:table-cell>
          <table:table-cell table:formula="of:=[.$C$2]/SQRT(([.$C$3]+[.C40])^2+([.$C$4]+[.D40])^2)*1000" office:value-type="float" office:value="32.4683131163325">
            <text:p>32.5</text:p>
          </table:table-cell>
          <table:table-cell table:formula="of:=[.E40]*SQRT([.C40]*[.C40]+[.D40]*[.D40])/SQRT([.$C$5]^2+([.$C$6])^2)" office:value-type="float" office:value="11.4971117864938">
            <text:p>11.5</text:p>
          </table:table-cell>
          <table:table-cell table:formula="of:=([.F40]/1000)^2*[.$C$5]*1000/8" office:value-type="float" office:value="0.165229474288919">
            <text:p>0.17</text:p>
          </table:table-cell>
          <table:table-cell table:formula="of:=LOG([.G40])*10" office:value-type="float" office:value="-7.81912478932925">
            <text:p>-7.8</text:p>
          </table:table-cell>
          <table:table-cell table:style-name="ce33"/>
          <table:table-cell table:formula="of:=[.B40]" office:value-type="float" office:value="-55">
            <text:p>-55</text:p>
          </table:table-cell>
          <table:table-cell table:style-name="ce7" office:value-type="float" office:value="1.75993735973749">
            <text:p>1.8</text:p>
          </table:table-cell>
          <table:table-cell table:style-name="ce7" office:value-type="float" office:value="-0.0457866765386948">
            <text:p>0.0</text:p>
          </table:table-cell>
          <table:table-cell table:style-name="ce7" office:value-type="float" office:value="-3.59142379410348">
            <text:p>-3.6</text:p>
          </table:table-cell>
          <table:table-cell table:style-name="ce7" office:value-type="float" office:value="1.2082086958104">
            <text:p>1.2</text:p>
          </table:table-cell>
          <table:table-cell table:style-name="ce7" office:value-type="float" office:value="-7.81912478932925">
            <text:p>-7.8</text:p>
          </table:table-cell>
          <table:table-cell table:style-name="ce7" office:value-type="float" office:value="-5.10936446698343">
            <text:p>-5.1</text:p>
          </table:table-cell>
        </table:table-row>
        <table:table-row table:style-name="ro1">
          <table:table-cell/>
          <table:table-cell table:formula="of:=[.B40]+5" office:value-type="float" office:value="-50">
            <text:p>-50</text:p>
          </table:table-cell>
          <table:table-cell table:formula="of:=[.$C$5]*[.B41]*[.B41]/([.$C$5]*[.$C$5]+([.$C$6]+[.B41])^2)" office:value-type="float" office:value="1.10619469026549">
            <text:p>1</text:p>
          </table:table-cell>
          <table:table-cell table:formula="of:=([.B41]*([.$C$5]^2+([.$C$6])^2)+([.$C$6])*[.B41]*[.B41])/([.$C$5]*[.$C$5]+([.$C$6]+[.B41])^2)" office:value-type="float" office:value="-33.4070796460177">
            <text:p>-33</text:p>
          </table:table-cell>
          <table:table-cell table:formula="of:=[.$C$2]/SQRT(([.$C$3]+[.C41])^2+([.$C$4]+[.D41])^2)*1000" office:value-type="float" office:value="32.289706553413">
            <text:p>32.3</text:p>
          </table:table-cell>
          <table:table-cell table:formula="of:=[.E41]*SQRT([.C41]*[.C41]+[.D41]*[.D41])/SQRT([.$C$5]^2+([.$C$6])^2)" office:value-type="float" office:value="10.7393966501803">
            <text:p>10.7</text:p>
          </table:table-cell>
          <table:table-cell table:formula="of:=([.F41]/1000)^2*[.$C$5]*1000/8" office:value-type="float" office:value="0.144168300512379">
            <text:p>0.14</text:p>
          </table:table-cell>
          <table:table-cell table:formula="of:=LOG([.G41])*10" office:value-type="float" office:value="-8.41130221072659">
            <text:p>-8.4</text:p>
          </table:table-cell>
          <table:table-cell table:style-name="ce33"/>
          <table:table-cell table:formula="of:=[.B41]" office:value-type="float" office:value="-50">
            <text:p>-50</text:p>
          </table:table-cell>
          <table:table-cell table:style-name="ce7" office:value-type="float" office:value="1.57061760365431">
            <text:p>1.6</text:p>
          </table:table-cell>
          <table:table-cell table:style-name="ce7" office:value-type="float" office:value="-0.408464165142786">
            <text:p>-0.4</text:p>
          </table:table-cell>
          <table:table-cell table:style-name="ce7" office:value-type="float" office:value="-4.13572726974554">
            <text:p>-4.1</text:p>
          </table:table-cell>
          <table:table-cell table:style-name="ce7" office:value-type="float" office:value="1.48829951549356">
            <text:p>1.5</text:p>
          </table:table-cell>
          <table:table-cell table:style-name="ce7" office:value-type="float" office:value="-8.41130221072659">
            <text:p>-8.4</text:p>
          </table:table-cell>
          <table:table-cell table:style-name="ce7" office:value-type="float" office:value="-5.54845139462376">
            <text:p>-5.5</text:p>
          </table:table-cell>
        </table:table-row>
        <table:table-row table:style-name="ro1">
          <table:table-cell/>
          <table:table-cell table:formula="of:=[.B41]+5" office:value-type="float" office:value="-45">
            <text:p>-45</text:p>
          </table:table-cell>
          <table:table-cell table:formula="of:=[.$C$5]*[.B42]*[.B42]/([.$C$5]*[.$C$5]+([.$C$6]+[.B42])^2)" office:value-type="float" office:value="0.958579881656805">
            <text:p>1</text:p>
          </table:table-cell>
          <table:table-cell table:formula="of:=([.B42]*([.$C$5]^2+([.$C$6])^2)+([.$C$6])*[.B42]*[.B42])/([.$C$5]*[.$C$5]+([.$C$6]+[.B42])^2)" office:value-type="float" office:value="-31.1005917159763">
            <text:p>-31</text:p>
          </table:table-cell>
          <table:table-cell table:formula="of:=[.$C$2]/SQRT(([.$C$3]+[.C42])^2+([.$C$4]+[.D42])^2)*1000" office:value-type="float" office:value="32.0243758574305">
            <text:p>32.0</text:p>
          </table:table-cell>
          <table:table-cell table:formula="of:=[.E42]*SQRT([.C42]*[.C42]+[.D42]*[.D42])/SQRT([.$C$5]^2+([.$C$6])^2)" office:value-type="float" office:value="9.91504818750708">
            <text:p>9.9</text:p>
          </table:table-cell>
          <table:table-cell table:formula="of:=([.F42]/1000)^2*[.$C$5]*1000/8" office:value-type="float" office:value="0.122885225700734">
            <text:p>0.12</text:p>
          </table:table-cell>
          <table:table-cell table:formula="of:=LOG([.G42])*10" office:value-type="float" office:value="-9.10500328524013">
            <text:p>-9.1</text:p>
          </table:table-cell>
          <table:table-cell table:style-name="ce33"/>
          <table:table-cell table:formula="of:=[.B42]" office:value-type="float" office:value="-45">
            <text:p>-45</text:p>
          </table:table-cell>
          <table:table-cell table:style-name="ce7" office:value-type="float" office:value="1.29710432119322">
            <text:p>1.3</text:p>
          </table:table-cell>
          <table:table-cell table:style-name="ce7" office:value-type="float" office:value="-0.856997995597144">
            <text:p>-0.9</text:p>
          </table:table-cell>
          <table:table-cell table:style-name="ce7" office:value-type="float" office:value="-4.78302762269128">
            <text:p>-4.8</text:p>
          </table:table-cell>
          <table:table-cell table:style-name="ce7" office:value-type="float" office:value="1.7587617545719">
            <text:p>1.8</text:p>
          </table:table-cell>
          <table:table-cell table:style-name="ce7" office:value-type="float" office:value="-9.10500328524013">
            <text:p>-9.1</text:p>
          </table:table-cell>
          <table:table-cell table:style-name="ce7" office:value-type="float" office:value="-6.06456901116472">
            <text:p>-6.1</text:p>
          </table:table-cell>
        </table:table-row>
        <table:table-row table:style-name="ro1">
          <table:table-cell/>
          <table:table-cell table:formula="of:=[.B42]+5" office:value-type="float" office:value="-40">
            <text:p>-40</text:p>
          </table:table-cell>
          <table:table-cell table:formula="of:=[.$C$5]*[.B43]*[.B43]/([.$C$5]*[.$C$5]+([.$C$6]+[.B43])^2)" office:value-type="float" office:value="0.812182741116751">
            <text:p>1</text:p>
          </table:table-cell>
          <table:table-cell table:formula="of:=([.B43]*([.$C$5]^2+([.$C$6])^2)+([.$C$6])*[.B43]*[.B43])/([.$C$5]*[.$C$5]+([.$C$6]+[.B43])^2)" office:value-type="float" office:value="-28.6294416243655">
            <text:p>-29</text:p>
          </table:table-cell>
          <table:table-cell table:formula="of:=[.$C$2]/SQRT(([.$C$3]+[.C43])^2+([.$C$4]+[.D43])^2)*1000" office:value-type="float" office:value="31.661257590597">
            <text:p>31.7</text:p>
          </table:table-cell>
          <table:table-cell table:formula="of:=[.E43]*SQRT([.C43]*[.C43]+[.D43]*[.D43])/SQRT([.$C$5]^2+([.$C$6])^2)" office:value-type="float" office:value="9.0230848089494">
            <text:p>9.0</text:p>
          </table:table-cell>
          <table:table-cell table:formula="of:=([.F43]/1000)^2*[.$C$5]*1000/8" office:value-type="float" office:value="0.101770074336867">
            <text:p>0.10</text:p>
          </table:table-cell>
          <table:table-cell table:formula="of:=LOG([.G43])*10" office:value-type="float" office:value="-9.92379908256702">
            <text:p>-9.9</text:p>
          </table:table-cell>
          <table:table-cell table:style-name="ce33"/>
          <table:table-cell table:formula="of:=[.B43]" office:value-type="float" office:value="-40">
            <text:p>-40</text:p>
          </table:table-cell>
          <table:table-cell table:style-name="ce7" office:value-type="float" office:value="0.90301231129775">
            <text:p>0.9</text:p>
          </table:table-cell>
          <table:table-cell table:style-name="ce7" office:value-type="float" office:value="-1.4177809185512">
            <text:p>-1.4</text:p>
          </table:table-cell>
          <table:table-cell table:style-name="ce7" office:value-type="float" office:value="-5.55822671377606">
            <text:p>-5.6</text:p>
          </table:table-cell>
          <table:table-cell table:style-name="ce7" office:value-type="float" office:value="1.96179068288158">
            <text:p>2.0</text:p>
          </table:table-cell>
          <table:table-cell table:style-name="ce7" office:value-type="float" office:value="-9.92379908256702">
            <text:p>-9.9</text:p>
          </table:table-cell>
          <table:table-cell table:style-name="ce7" office:value-type="float" office:value="-6.67893962423022">
            <text:p>-6.7</text:p>
          </table:table-cell>
        </table:table-row>
        <table:table-row table:style-name="ro1">
          <table:table-cell/>
          <table:table-cell table:formula="of:=[.B43]+5" office:value-type="float" office:value="-35">
            <text:p>-35</text:p>
          </table:table-cell>
          <table:table-cell table:formula="of:=[.$C$5]*[.B44]*[.B44]/([.$C$5]*[.$C$5]+([.$C$6]+[.B44])^2)" office:value-type="float" office:value="0.668485675306958">
            <text:p>1</text:p>
          </table:table-cell>
          <table:table-cell table:formula="of:=([.B44]*([.$C$5]^2+([.$C$6])^2)+([.$C$6])*[.B44]*[.B44])/([.$C$5]*[.$C$5]+([.$C$6]+[.B44])^2)" office:value-type="float" office:value="-25.9754433833561">
            <text:p>-26</text:p>
          </table:table-cell>
          <table:table-cell table:formula="of:=[.$C$2]/SQRT(([.$C$3]+[.C44])^2+([.$C$4]+[.D44])^2)*1000" office:value-type="float" office:value="31.1900416370801">
            <text:p>31.2</text:p>
          </table:table-cell>
          <table:table-cell table:formula="of:=[.E44]*SQRT([.C44]*[.C44]+[.D44]*[.D44])/SQRT([.$C$5]^2+([.$C$6])^2)" office:value-type="float" office:value="8.06421331458352">
            <text:p>8.1</text:p>
          </table:table-cell>
          <table:table-cell table:formula="of:=([.F44]/1000)^2*[.$C$5]*1000/8" office:value-type="float" office:value="0.0812894204788826">
            <text:p>0.08</text:p>
          </table:table-cell>
          <table:table-cell table:formula="of:=LOG([.G44])*10" office:value-type="float" office:value="-10.899659725685">
            <text:p>-10.9</text:p>
          </table:table-cell>
          <table:table-cell table:style-name="ce33"/>
          <table:table-cell table:formula="of:=[.B44]" office:value-type="float" office:value="-35">
            <text:p>-35</text:p>
          </table:table-cell>
          <table:table-cell table:style-name="ce7" office:value-type="float" office:value="0.336239781238928">
            <text:p>0.3</text:p>
          </table:table-cell>
          <table:table-cell table:style-name="ce7" office:value-type="float" office:value="-2.12747543142331">
            <text:p>-2.1</text:p>
          </table:table-cell>
          <table:table-cell table:style-name="ce7" office:value-type="float" office:value="-6.49481152008176">
            <text:p>-6.5</text:p>
          </table:table-cell>
          <table:table-cell table:style-name="ce7" office:value-type="float" office:value="1.97161321089363">
            <text:p>2.0</text:p>
          </table:table-cell>
          <table:table-cell table:style-name="ce7" office:value-type="float" office:value="-10.899659725685">
            <text:p>-10.9</text:p>
          </table:table-cell>
          <table:table-cell table:style-name="ce7" office:value-type="float" office:value="-7.42148201993724">
            <text:p>-7.4</text:p>
          </table:table-cell>
        </table:table-row>
        <table:table-row table:style-name="ro1">
          <table:table-cell/>
          <table:table-cell table:formula="of:=[.B44]+5" office:value-type="float" office:value="-30">
            <text:p>-30</text:p>
          </table:table-cell>
          <table:table-cell table:formula="of:=[.$C$5]*[.B45]*[.B45]/([.$C$5]*[.$C$5]+([.$C$6]+[.B45])^2)" office:value-type="float" office:value="0.529411764705882">
            <text:p>1</text:p>
          </table:table-cell>
          <table:table-cell table:formula="of:=([.B45]*([.$C$5]^2+([.$C$6])^2)+([.$C$6])*[.B45]*[.B45])/([.$C$5]*[.$C$5]+([.$C$6]+[.B45])^2)" office:value-type="float" office:value="-23.1176470588235">
            <text:p>-23</text:p>
          </table:table-cell>
          <table:table-cell table:formula="of:=[.$C$2]/SQRT(([.$C$3]+[.C45])^2+([.$C$4]+[.D45])^2)*1000" office:value-type="float" office:value="30.6019424023045">
            <text:p>30.6</text:p>
          </table:table-cell>
          <table:table-cell table:formula="of:=[.E45]*SQRT([.C45]*[.C45]+[.D45]*[.D45])/SQRT([.$C$5]^2+([.$C$6])^2)" office:value-type="float" office:value="7.04118552398739">
            <text:p>7.0</text:p>
          </table:table-cell>
          <table:table-cell table:formula="of:=([.F45]/1000)^2*[.$C$5]*1000/8" office:value-type="float" office:value="0.061972866979012">
            <text:p>0.06</text:p>
          </table:table-cell>
          <table:table-cell table:formula="of:=LOG([.G45])*10" office:value-type="float" office:value="-12.0779841212265">
            <text:p>-12.1</text:p>
          </table:table-cell>
          <table:table-cell table:style-name="ce33"/>
          <table:table-cell table:formula="of:=[.B45]" office:value-type="float" office:value="-30">
            <text:p>-30</text:p>
          </table:table-cell>
          <table:table-cell table:style-name="ce7" office:value-type="float" office:value="-0.476999069474986">
            <text:p>-0.5</text:p>
          </table:table-cell>
          <table:table-cell table:style-name="ce7" office:value-type="float" office:value="-3.03843493774084">
            <text:p>-3.0</text:p>
          </table:table-cell>
          <table:table-cell table:style-name="ce7" office:value-type="float" office:value="-7.63981159975986">
            <text:p>-7.6</text:p>
          </table:table-cell>
          <table:table-cell table:style-name="ce7" office:value-type="float" office:value="1.55395584178531">
            <text:p>1.6</text:p>
          </table:table-cell>
          <table:table-cell table:style-name="ce7" office:value-type="float" office:value="-12.0779841212265">
            <text:p>-12.1</text:p>
          </table:table-cell>
          <table:table-cell table:style-name="ce7" office:value-type="float" office:value="-8.33608654571925">
            <text:p>-8.3</text:p>
          </table:table-cell>
        </table:table-row>
        <table:table-row table:style-name="ro1">
          <table:table-cell/>
          <table:table-cell table:formula="of:=[.B45]+5" office:value-type="float" office:value="-25">
            <text:p>-25</text:p>
          </table:table-cell>
          <table:table-cell table:formula="of:=[.$C$5]*[.B46]*[.B46]/([.$C$5]*[.$C$5]+([.$C$6]+[.B46])^2)" office:value-type="float" office:value="0.397456279809221">
            <text:p>0</text:p>
          </table:table-cell>
          <table:table-cell table:formula="of:=([.B46]*([.$C$5]^2+([.$C$6])^2)+([.$C$6])*[.B46]*[.B46])/([.$C$5]*[.$C$5]+([.$C$6]+[.B46])^2)" office:value-type="float" office:value="-20.0317965023847">
            <text:p>-20</text:p>
          </table:table-cell>
          <table:table-cell table:formula="of:=[.$C$2]/SQRT(([.$C$3]+[.C46])^2+([.$C$4]+[.D46])^2)*1000" office:value-type="float" office:value="29.8905472362455">
            <text:p>29.9</text:p>
          </table:table-cell>
          <table:table-cell table:formula="of:=[.E46]*SQRT([.C46]*[.C46]+[.D46]*[.D46])/SQRT([.$C$5]^2+([.$C$6])^2)" office:value-type="float" office:value="5.95907083377906">
            <text:p>6.0</text:p>
          </table:table-cell>
          <table:table-cell table:formula="of:=([.F46]/1000)^2*[.$C$5]*1000/8" office:value-type="float" office:value="0.0443881565024953">
            <text:p>0.04</text:p>
          </table:table-cell>
          <table:table-cell table:formula="of:=LOG([.G46])*10" office:value-type="float" office:value="-13.5273289141119">
            <text:p>-13.5</text:p>
          </table:table-cell>
          <table:table-cell table:style-name="ce33"/>
          <table:table-cell table:formula="of:=[.B46]" office:value-type="float" office:value="-25">
            <text:p>-25</text:p>
          </table:table-cell>
          <table:table-cell table:style-name="ce7" office:value-type="float" office:value="-1.64050771319706">
            <text:p>-1.6</text:p>
          </table:table-cell>
          <table:table-cell table:style-name="ce7" office:value-type="float" office:value="-4.22863951649478">
            <text:p>-4.2</text:p>
          </table:table-cell>
          <table:table-cell table:style-name="ce7" office:value-type="float" office:value="-9.06341639099165">
            <text:p>-9.1</text:p>
          </table:table-cell>
          <table:table-cell table:style-name="ce7" office:value-type="float" office:value="0.382321428943044">
            <text:p>0.4</text:p>
          </table:table-cell>
          <table:table-cell table:style-name="ce7" office:value-type="float" office:value="-13.5273289141119">
            <text:p>-13.5</text:p>
          </table:table-cell>
          <table:table-cell table:style-name="ce7" office:value-type="float" office:value="-9.4906503575337">
            <text:p>-9.5</text:p>
          </table:table-cell>
        </table:table-row>
        <table:table-row table:style-name="ro1">
          <table:table-cell/>
          <table:table-cell table:formula="of:=[.B46]+5" office:value-type="float" office:value="-20">
            <text:p>-20</text:p>
          </table:table-cell>
          <table:table-cell table:formula="of:=[.$C$5]*[.B47]*[.B47]/([.$C$5]*[.$C$5]+([.$C$6]+[.B47])^2)" office:value-type="float" office:value="0.275862068965517">
            <text:p>0</text:p>
          </table:table-cell>
          <table:table-cell table:formula="of:=([.B47]*([.$C$5]^2+([.$C$6])^2)+([.$C$6])*[.B47]*[.B47])/([.$C$5]*[.$C$5]+([.$C$6]+[.B47])^2)" office:value-type="float" office:value="-16.6896551724138">
            <text:p>-17</text:p>
          </table:table-cell>
          <table:table-cell table:formula="of:=[.$C$2]/SQRT(([.$C$3]+[.C47])^2+([.$C$4]+[.D47])^2)*1000" office:value-type="float" office:value="29.0526508136677">
            <text:p>29.1</text:p>
          </table:table-cell>
          <table:table-cell table:formula="of:=[.E47]*SQRT([.C47]*[.C47]+[.D47]*[.D47])/SQRT([.$C$5]^2+([.$C$6])^2)" office:value-type="float" office:value="4.82538265568836">
            <text:p>4.8</text:p>
          </table:table-cell>
          <table:table-cell table:formula="of:=([.F47]/1000)^2*[.$C$5]*1000/8" office:value-type="float" office:value="0.0291053972172725">
            <text:p>0.03</text:p>
          </table:table-cell>
          <table:table-cell table:formula="of:=LOG([.G47])*10" office:value-type="float" office:value="-15.3602646928436">
            <text:p>-15.4</text:p>
          </table:table-cell>
          <table:table-cell table:style-name="ce33"/>
          <table:table-cell table:formula="of:=[.B47]" office:value-type="float" office:value="-20">
            <text:p>-20</text:p>
          </table:table-cell>
          <table:table-cell table:style-name="ce7" office:value-type="float" office:value="-3.303555201295">
            <text:p>-3.3</text:p>
          </table:table-cell>
          <table:table-cell table:style-name="ce7" office:value-type="float" office:value="-5.82237262118294">
            <text:p>-5.8</text:p>
          </table:table-cell>
          <table:table-cell table:style-name="ce7" office:value-type="float" office:value="-10.8796865172126">
            <text:p>-10.9</text:p>
          </table:table-cell>
          <table:table-cell table:style-name="ce7" office:value-type="float" office:value="-1.81224358931872">
            <text:p>-1.8</text:p>
          </table:table-cell>
          <table:table-cell table:style-name="ce7" office:value-type="float" office:value="-15.3602646928436">
            <text:p>-15.4</text:p>
          </table:table-cell>
          <table:table-cell table:style-name="ce7" office:value-type="float" office:value="-10.9982938377285">
            <text:p>-11.0</text:p>
          </table:table-cell>
        </table:table-row>
        <table:table-row table:style-name="ro1">
          <table:table-cell/>
          <table:table-cell table:formula="of:=[.B47]+5" office:value-type="float" office:value="-15">
            <text:p>-15</text:p>
          </table:table-cell>
          <table:table-cell table:formula="of:=[.$C$5]*[.B48]*[.B48]/([.$C$5]*[.$C$5]+([.$C$6]+[.B48])^2)" office:value-type="float" office:value="0.168855534709193">
            <text:p>0</text:p>
          </table:table-cell>
          <table:table-cell table:formula="of:=([.B48]*([.$C$5]^2+([.$C$6])^2)+([.$C$6])*[.B48]*[.B48])/([.$C$5]*[.$C$5]+([.$C$6]+[.B48])^2)" office:value-type="float" office:value="-13.0581613508443">
            <text:p>-13</text:p>
          </table:table-cell>
          <table:table-cell table:formula="of:=[.$C$2]/SQRT(([.$C$3]+[.C48])^2+([.$C$4]+[.D48])^2)*1000" office:value-type="float" office:value="28.0889561182856">
            <text:p>28.1</text:p>
          </table:table-cell>
          <table:table-cell table:formula="of:=[.E48]*SQRT([.C48]*[.C48]+[.D48]*[.D48])/SQRT([.$C$5]^2+([.$C$6])^2)" office:value-type="float" office:value="3.65000323892394">
            <text:p>3.7</text:p>
          </table:table-cell>
          <table:table-cell table:formula="of:=([.F48]/1000)^2*[.$C$5]*1000/8" office:value-type="float" office:value="0.0166531545551941">
            <text:p>0.02</text:p>
          </table:table-cell>
          <table:table-cell table:formula="of:=LOG([.G48])*10" office:value-type="float" office:value="-17.7850348731397">
            <text:p>-17.8</text:p>
          </table:table-cell>
          <table:table-cell table:style-name="ce33"/>
          <table:table-cell table:formula="of:=[.B48]" office:value-type="float" office:value="-15">
            <text:p>-15</text:p>
          </table:table-cell>
          <table:table-cell table:style-name="ce7" office:value-type="float" office:value="-5.703050455754">
            <text:p>-5.7</text:p>
          </table:table-cell>
          <table:table-cell table:style-name="ce7" office:value-type="float" office:value="-8.04109842102676">
            <text:p>-8.0</text:p>
          </table:table-cell>
          <table:table-cell table:style-name="ce7" office:value-type="float" office:value="-13.2980516605334">
            <text:p>-13.3</text:p>
          </table:table-cell>
          <table:table-cell table:style-name="ce7" office:value-type="float" office:value="-5.13330137949075">
            <text:p>-5.1</text:p>
          </table:table-cell>
          <table:table-cell table:style-name="ce7" office:value-type="float" office:value="-17.7850348731397">
            <text:p>-17.8</text:p>
          </table:table-cell>
          <table:table-cell table:style-name="ce7" office:value-type="float" office:value="-13.0694137435825">
            <text:p>-13.1</text:p>
          </table:table-cell>
        </table:table-row>
        <table:table-row table:style-name="ro1">
          <table:table-cell/>
          <table:table-cell table:formula="of:=[.B48]+5" office:value-type="float" office:value="-10">
            <text:p>-10</text:p>
          </table:table-cell>
          <table:table-cell table:formula="of:=[.$C$5]*[.B49]*[.B49]/([.$C$5]*[.$C$5]+([.$C$6]+[.B49])^2)" office:value-type="float" office:value="0.0819672131147541">
            <text:p>0</text:p>
          </table:table-cell>
          <table:table-cell table:formula="of:=([.B49]*([.$C$5]^2+([.$C$6])^2)+([.$C$6])*[.B49]*[.B49])/([.$C$5]*[.$C$5]+([.$C$6]+[.B49])^2)" office:value-type="float" office:value="-9.09836065573771">
            <text:p>-9</text:p>
          </table:table-cell>
          <table:table-cell table:formula="of:=[.$C$2]/SQRT(([.$C$3]+[.C49])^2+([.$C$4]+[.D49])^2)*1000" office:value-type="float" office:value="27.0045145290439">
            <text:p>27.0</text:p>
          </table:table-cell>
          <table:table-cell table:formula="of:=[.E49]*SQRT([.C49]*[.C49]+[.D49]*[.D49])/SQRT([.$C$5]^2+([.$C$6])^2)" office:value-type="float" office:value="2.44487386940302">
            <text:p>2.4</text:p>
          </table:table-cell>
          <table:table-cell table:formula="of:=([.F49]/1000)^2*[.$C$5]*1000/8" office:value-type="float" office:value="0.00747176029661214">
            <text:p>0.01</text:p>
          </table:table-cell>
          <table:table-cell table:formula="of:=LOG([.G49])*10" office:value-type="float" office:value="-21.2657706926304">
            <text:p>-21.3</text:p>
          </table:table-cell>
          <table:table-cell table:style-name="ce33"/>
          <table:table-cell table:formula="of:=[.B49]" office:value-type="float" office:value="-10">
            <text:p>-10</text:p>
          </table:table-cell>
          <table:table-cell table:style-name="ce7" office:value-type="float" office:value="-9.31373882127686">
            <text:p>-9.3</text:p>
          </table:table-cell>
          <table:table-cell table:style-name="ce7" office:value-type="float" office:value="-11.3621791754197">
            <text:p>-11.4</text:p>
          </table:table-cell>
          <table:table-cell table:style-name="ce7" office:value-type="float" office:value="-16.783375424494">
            <text:p>-16.8</text:p>
          </table:table-cell>
          <table:table-cell table:style-name="ce7" office:value-type="float" office:value="-9.78637376310619">
            <text:p>-9.8</text:p>
          </table:table-cell>
          <table:table-cell table:style-name="ce7" office:value-type="float" office:value="-21.2657706926304">
            <text:p>-21.3</text:p>
          </table:table-cell>
          <table:table-cell table:style-name="ce7" office:value-type="float" office:value="-16.1722886448288">
            <text:p>-16.2</text:p>
          </table:table-cell>
        </table:table-row>
        <table:table-row table:style-name="ro1">
          <table:table-cell/>
          <table:table-cell office:value-type="float" office:value="-7">
            <text:p>-7</text:p>
          </table:table-cell>
          <table:table-cell table:formula="of:=[.$C$5]*[.B50]*[.B50]/([.$C$5]*[.$C$5]+([.$C$6]+[.B50])^2)" office:value-type="float" office:value="0.042427915836869">
            <text:p>0</text:p>
          </table:table-cell>
          <table:table-cell table:formula="of:=([.B50]*([.$C$5]^2+([.$C$6])^2)+([.$C$6])*[.B50]*[.B50])/([.$C$5]*[.$C$5]+([.$C$6]+[.B50])^2)" office:value-type="float" office:value="-6.5460213005455">
            <text:p>-7</text:p>
          </table:table-cell>
          <table:table-cell table:formula="of:=[.$C$2]/SQRT(([.$C$3]+[.C50])^2+([.$C$4]+[.D50])^2)*1000" office:value-type="float" office:value="26.2996553104441">
            <text:p>26.3</text:p>
          </table:table-cell>
          <table:table-cell table:formula="of:=[.E50]*SQRT([.C50]*[.C50]+[.D50]*[.D50])/SQRT([.$C$5]^2+([.$C$6])^2)" office:value-type="float" office:value="1.71307314098601">
            <text:p>1.7</text:p>
          </table:table-cell>
          <table:table-cell table:formula="of:=([.F50]/1000)^2*[.$C$5]*1000/8" office:value-type="float" office:value="0.0036682744829596">
            <text:p>0.00</text:p>
          </table:table-cell>
          <table:table-cell table:formula="of:=LOG([.G50])*10" office:value-type="float" office:value="-24.3553817518993">
            <text:p>-24.4</text:p>
          </table:table-cell>
          <table:table-cell table:style-name="ce2"/>
          <table:table-cell table:formula="of:=[.B50]" office:value-type="float" office:value="-7">
            <text:p>-7</text:p>
          </table:table-cell>
          <table:table-cell office:value-type="float" office:value="-12.5517226173197">
            <text:p>-12.5517226173</text:p>
          </table:table-cell>
          <table:table-cell office:value-type="float" office:value="-14.3830653917068">
            <text:p>-14.3830653917</text:p>
          </table:table-cell>
          <table:table-cell office:value-type="float" office:value="-19.8811118764707">
            <text:p>-19.8811118765</text:p>
          </table:table-cell>
          <table:table-cell office:value-type="float" office:value="-13.6173923691151">
            <text:p>-13.6173923691</text:p>
          </table:table-cell>
          <table:table-cell office:value-type="float" office:value="-24.3553817518993">
            <text:p>-24.3553817519</text:p>
          </table:table-cell>
          <table:table-cell office:value-type="float" office:value="-19.0261489297993">
            <text:p>-19.0261489298</text:p>
          </table:table-cell>
        </table:table-row>
        <table:table-row table:style-name="ro1">
          <table:table-cell/>
          <table:table-cell office:value-type="float" office:value="7">
            <text:p>7</text:p>
          </table:table-cell>
          <table:table-cell table:formula="of:=[.$C$5]*[.B51]*[.B51]/([.$C$5]*[.$C$5]+([.$C$6]+[.B51])^2)" office:value-type="float" office:value="0.0560064007315122">
            <text:p>0</text:p>
          </table:table-cell>
          <table:table-cell table:formula="of:=([.B51]*([.$C$5]^2+([.$C$6])^2)+([.$C$6])*[.B51]*[.B51])/([.$C$5]*[.$C$5]+([.$C$6]+[.B51])^2)" office:value-type="float" office:value="7.52085952680306">
            <text:p>8</text:p>
          </table:table-cell>
          <table:table-cell table:formula="of:=[.$C$2]/SQRT(([.$C$3]+[.C51])^2+([.$C$4]+[.D51])^2)*1000" office:value-type="float" office:value="22.5729442645341">
            <text:p>22.6</text:p>
          </table:table-cell>
          <table:table-cell table:formula="of:=[.E51]*SQRT([.C51]*[.C51]+[.D51]*[.D51])/SQRT([.$C$5]^2+([.$C$6])^2)" office:value-type="float" office:value="1.68930100721693">
            <text:p>1.7</text:p>
          </table:table-cell>
          <table:table-cell table:formula="of:=([.F51]/1000)^2*[.$C$5]*1000/8" office:value-type="float" office:value="0.00356717236623019">
            <text:p>0.00</text:p>
          </table:table-cell>
          <table:table-cell table:formula="of:=LOG([.G51])*10" office:value-type="float" office:value="-24.4767590498908">
            <text:p>-24.5</text:p>
          </table:table-cell>
          <table:table-cell table:style-name="ce2"/>
          <table:table-cell table:formula="of:=[.B51]" office:value-type="float" office:value="7">
            <text:p>7</text:p>
          </table:table-cell>
          <table:table-cell office:value-type="float" office:value="-13.841356545677">
            <text:p>-13.8413565457</text:p>
          </table:table-cell>
          <table:table-cell office:value-type="float" office:value="-14.4908904557634">
            <text:p>-14.4908904558</text:p>
          </table:table-cell>
          <table:table-cell office:value-type="float" office:value="-20.0897192628802">
            <text:p>-20.0897192629</text:p>
          </table:table-cell>
          <table:table-cell office:value-type="float" office:value="-16.8648691662555">
            <text:p>-16.8648691663</text:p>
          </table:table-cell>
          <table:table-cell office:value-type="float" office:value="-24.4767590498908">
            <text:p>-24.4767590499</text:p>
          </table:table-cell>
          <table:table-cell office:value-type="float" office:value="-18.0243491365682">
            <text:p>-18.0243491366</text:p>
          </table:table-cell>
        </table:table-row>
        <table:table-row table:style-name="ro1">
          <table:table-cell/>
          <table:table-cell office:value-type="float" office:value="10">
            <text:p>10</text:p>
          </table:table-cell>
          <table:table-cell table:formula="of:=[.$C$5]*[.B52]*[.B52]/([.$C$5]*[.$C$5]+([.$C$6]+[.B52])^2)" office:value-type="float" office:value="0.121951219512195">
            <text:p>0</text:p>
          </table:table-cell>
          <table:table-cell table:formula="of:=([.B52]*([.$C$5]^2+([.$C$6])^2)+([.$C$6])*[.B52]*[.B52])/([.$C$5]*[.$C$5]+([.$C$6]+[.B52])^2)" office:value-type="float" office:value="11.0975609756098">
            <text:p>11</text:p>
          </table:table-cell>
          <table:table-cell table:formula="of:=[.$C$2]/SQRT(([.$C$3]+[.C52])^2+([.$C$4]+[.D52])^2)*1000" office:value-type="float" office:value="21.7050605099814">
            <text:p>21.7</text:p>
          </table:table-cell>
          <table:table-cell table:formula="of:=[.E52]*SQRT([.C52]*[.C52]+[.D52]*[.D52])/SQRT([.$C$5]^2+([.$C$6])^2)" office:value-type="float" office:value="2.39692295566414">
            <text:p>2.4</text:p>
          </table:table-cell>
          <table:table-cell table:formula="of:=([.F52]/1000)^2*[.$C$5]*1000/8" office:value-type="float" office:value="0.00718154956923713">
            <text:p>0.01</text:p>
          </table:table-cell>
          <table:table-cell table:formula="of:=LOG([.G52])*10" office:value-type="float" office:value="-21.4378183754597">
            <text:p>-21.4</text:p>
          </table:table-cell>
          <table:table-cell table:style-name="ce2"/>
          <table:table-cell table:formula="of:=[.B52]" office:value-type="float" office:value="10">
            <text:p>10</text:p>
          </table:table-cell>
          <table:table-cell office:value-type="float" office:value="-11.1037939023178">
            <text:p>-11.1037939023</text:p>
          </table:table-cell>
          <table:table-cell office:value-type="float" office:value="-11.5127560223291">
            <text:p>-11.5127560223</text:p>
          </table:table-cell>
          <table:table-cell office:value-type="float" office:value="-17.0783872329027">
            <text:p>-17.0783872329</text:p>
          </table:table-cell>
          <table:table-cell office:value-type="float" office:value="-14.3819238884671">
            <text:p>-14.3819238885</text:p>
          </table:table-cell>
          <table:table-cell office:value-type="float" office:value="-21.4378183754597">
            <text:p>-21.4378183755</text:p>
          </table:table-cell>
          <table:table-cell office:value-type="float" office:value="-14.7564727616536">
            <text:p>-14.7564727617</text:p>
          </table:table-cell>
        </table:table-row>
        <table:table-row table:style-name="ro1">
          <table:table-cell/>
          <table:table-cell table:formula="of:=[.B52]+5" office:value-type="float" office:value="15">
            <text:p>15</text:p>
          </table:table-cell>
          <table:table-cell table:formula="of:=[.$C$5]*[.B53]*[.B53]/([.$C$5]*[.$C$5]+([.$C$6]+[.B53])^2)" office:value-type="float" office:value="0.307167235494881">
            <text:p>0</text:p>
          </table:table-cell>
          <table:table-cell table:formula="of:=([.B53]*([.$C$5]^2+([.$C$6])^2)+([.$C$6])*[.B53]*[.B53])/([.$C$5]*[.$C$5]+([.$C$6]+[.B53])^2)" office:value-type="float" office:value="17.6109215017065">
            <text:p>18</text:p>
          </table:table-cell>
          <table:table-cell table:formula="of:=[.$C$2]/SQRT(([.$C$3]+[.C53])^2+([.$C$4]+[.D53])^2)*1000" office:value-type="float" office:value="20.2275662588412">
            <text:p>20.2</text:p>
          </table:table-cell>
          <table:table-cell table:formula="of:=[.E53]*SQRT([.C53]*[.C53]+[.D53]*[.D53])/SQRT([.$C$5]^2+([.$C$6])^2)" office:value-type="float" office:value="3.54512111540278">
            <text:p>3.5</text:p>
          </table:table-cell>
          <table:table-cell table:formula="of:=([.F53]/1000)^2*[.$C$5]*1000/8" office:value-type="float" office:value="0.0157098546535934">
            <text:p>0.02</text:p>
          </table:table-cell>
          <table:table-cell table:formula="of:=LOG([.G53])*10" office:value-type="float" office:value="-18.0382783300168">
            <text:p>-18.0</text:p>
          </table:table-cell>
          <table:table-cell table:style-name="ce2"/>
          <table:table-cell table:formula="of:=[.B53]" office:value-type="float" office:value="15">
            <text:p>15</text:p>
          </table:table-cell>
          <table:table-cell office:value-type="float" office:value="-8.20960754625221">
            <text:p>-8.2096075463</text:p>
          </table:table-cell>
          <table:table-cell office:value-type="float" office:value="-8.25517916420834">
            <text:p>-8.2551791642</text:p>
          </table:table-cell>
          <table:table-cell office:value-type="float" office:value="-13.7299113813504">
            <text:p>-13.7299113814</text:p>
          </table:table-cell>
          <table:table-cell office:value-type="float" office:value="-11.8182734494048">
            <text:p>-11.8182734494</text:p>
          </table:table-cell>
          <table:table-cell office:value-type="float" office:value="-18.0382783300168">
            <text:p>-18.03827833</text:p>
          </table:table-cell>
          <table:table-cell office:value-type="float" office:value="-11.0008779113068">
            <text:p>-11.0008779113</text:p>
          </table:table-cell>
        </table:table-row>
        <table:table-row table:style-name="ro1">
          <table:table-cell/>
          <table:table-cell table:formula="of:=[.B53]+5" office:value-type="float" office:value="20">
            <text:p>20</text:p>
          </table:table-cell>
          <table:table-cell table:formula="of:=[.$C$5]*[.B54]*[.B54]/([.$C$5]*[.$C$5]+([.$C$6]+[.B54])^2)" office:value-type="float" office:value="0.615384615384615">
            <text:p>1</text:p>
          </table:table-cell>
          <table:table-cell table:formula="of:=([.B54]*([.$C$5]^2+([.$C$6])^2)+([.$C$6])*[.B54]*[.B54])/([.$C$5]*[.$C$5]+([.$C$6]+[.B54])^2)" office:value-type="float" office:value="24.9230769230769">
            <text:p>25</text:p>
          </table:table-cell>
          <table:table-cell table:formula="of:=[.$C$2]/SQRT(([.$C$3]+[.C54])^2+([.$C$4]+[.D54])^2)*1000" office:value-type="float" office:value="18.7286554567712">
            <text:p>18.7</text:p>
          </table:table-cell>
          <table:table-cell table:formula="of:=[.E54]*SQRT([.C54]*[.C54]+[.D54]*[.D54])/SQRT([.$C$5]^2+([.$C$6])^2)" office:value-type="float" office:value="4.6460076175867">
            <text:p>4.6</text:p>
          </table:table-cell>
          <table:table-cell table:formula="of:=([.F54]/1000)^2*[.$C$5]*1000/8" office:value-type="float" office:value="0.0269817334783421">
            <text:p>0.03</text:p>
          </table:table-cell>
          <table:table-cell table:formula="of:=LOG([.G54])*10" office:value-type="float" office:value="-15.6893015192526">
            <text:p>-15.7</text:p>
          </table:table-cell>
          <table:table-cell table:style-name="ce2"/>
          <table:table-cell table:formula="of:=[.B54]" office:value-type="float" office:value="20">
            <text:p>20</text:p>
          </table:table-cell>
          <table:table-cell office:value-type="float" office:value="-6.35223879022321">
            <text:p>-6.3522387902</text:p>
          </table:table-cell>
          <table:table-cell office:value-type="float" office:value="-6.08837852379991">
            <text:p>-6.0883785238</text:p>
          </table:table-cell>
          <table:table-cell office:value-type="float" office:value="-11.4366980378524">
            <text:p>-11.4366980379</text:p>
          </table:table-cell>
          <table:table-cell office:value-type="float" office:value="-10.2002027214337">
            <text:p>-10.2002027214</text:p>
          </table:table-cell>
          <table:table-cell office:value-type="float" office:value="-15.6893015192526">
            <text:p>-15.6893015193</text:p>
          </table:table-cell>
          <table:table-cell office:value-type="float" office:value="-8.3394934224825">
            <text:p>-8.3394934225</text:p>
          </table:table-cell>
        </table:table-row>
        <table:table-row table:style-name="ro1">
          <table:table-cell/>
          <table:table-cell table:formula="of:=[.B54]+5" office:value-type="float" office:value="25">
            <text:p>25</text:p>
          </table:table-cell>
          <table:table-cell table:formula="of:=[.$C$5]*[.B55]*[.B55]/([.$C$5]*[.$C$5]+([.$C$6]+[.B55])^2)" office:value-type="float" office:value="1.09170305676856">
            <text:p>1</text:p>
          </table:table-cell>
          <table:table-cell table:formula="of:=([.B55]*([.$C$5]^2+([.$C$6])^2)+([.$C$6])*[.B55]*[.B55])/([.$C$5]*[.$C$5]+([.$C$6]+[.B55])^2)" office:value-type="float" office:value="33.1877729257642">
            <text:p>33</text:p>
          </table:table-cell>
          <table:table-cell table:formula="of:=[.$C$2]/SQRT(([.$C$3]+[.C55])^2+([.$C$4]+[.D55])^2)*1000" office:value-type="float" office:value="17.2272275661334">
            <text:p>17.2</text:p>
          </table:table-cell>
          <table:table-cell table:formula="of:=[.E55]*SQRT([.C55]*[.C55]+[.D55]*[.D55])/SQRT([.$C$5]^2+([.$C$6])^2)" office:value-type="float" office:value="5.69203620498679">
            <text:p>5.7</text:p>
          </table:table-cell>
          <table:table-cell table:formula="of:=([.F55]/1000)^2*[.$C$5]*1000/8" office:value-type="float" office:value="0.0404990951986006">
            <text:p>0.04</text:p>
          </table:table-cell>
          <table:table-cell table:formula="of:=LOG([.G55])*10" office:value-type="float" office:value="-13.9255467936915">
            <text:p>-13.9</text:p>
          </table:table-cell>
          <table:table-cell table:style-name="ce2"/>
          <table:table-cell table:formula="of:=[.B55]" office:value-type="float" office:value="25">
            <text:p>25</text:p>
          </table:table-cell>
          <table:table-cell office:value-type="float" office:value="-5.05305630529758">
            <text:p>-5.0530563053</text:p>
          </table:table-cell>
          <table:table-cell office:value-type="float" office:value="-4.53437530925711">
            <text:p>-4.5343753093</text:p>
          </table:table-cell>
          <table:table-cell office:value-type="float" office:value="-9.73159446674869">
            <text:p>-9.7315944667</text:p>
          </table:table-cell>
          <table:table-cell office:value-type="float" office:value="-9.07351311370224">
            <text:p>-9.0735131137</text:p>
          </table:table-cell>
          <table:table-cell office:value-type="float" office:value="-13.9255467936915">
            <text:p>-13.9255467937</text:p>
          </table:table-cell>
          <table:table-cell office:value-type="float" office:value="-6.31846247476873">
            <text:p>-6.3184624748</text:p>
          </table:table-cell>
        </table:table-row>
        <table:table-row table:style-name="ro1">
          <table:table-cell/>
          <table:table-cell table:formula="of:=[.B55]+5" office:value-type="float" office:value="30">
            <text:p>30</text:p>
          </table:table-cell>
          <table:table-cell table:formula="of:=[.$C$5]*[.B56]*[.B56]/([.$C$5]*[.$C$5]+([.$C$6]+[.B56])^2)" office:value-type="float" office:value="1.8">
            <text:p>2</text:p>
          </table:table-cell>
          <table:table-cell table:formula="of:=([.B56]*([.$C$5]^2+([.$C$6])^2)+([.$C$6])*[.B56]*[.B56])/([.$C$5]*[.$C$5]+([.$C$6]+[.B56])^2)" office:value-type="float" office:value="42.6">
            <text:p>43</text:p>
          </table:table-cell>
          <table:table-cell table:formula="of:=[.$C$2]/SQRT(([.$C$3]+[.C56])^2+([.$C$4]+[.D56])^2)*1000" office:value-type="float" office:value="15.7402175794737">
            <text:p>15.7</text:p>
          </table:table-cell>
          <table:table-cell table:formula="of:=[.E56]*SQRT([.C56]*[.C56]+[.D56]*[.D56])/SQRT([.$C$5]^2+([.$C$6])^2)" office:value-type="float" office:value="6.67800875267852">
            <text:p>6.7</text:p>
          </table:table-cell>
          <table:table-cell table:formula="of:=([.F56]/1000)^2*[.$C$5]*1000/8" office:value-type="float" office:value="0.0557447511260636">
            <text:p>0.06</text:p>
          </table:table-cell>
          <table:table-cell table:formula="of:=LOG([.G56])*10" office:value-type="float" office:value="-12.5379601911933">
            <text:p>-12.5</text:p>
          </table:table-cell>
          <table:table-cell/>
          <table:table-cell table:formula="of:=[.B56]" office:value-type="float" office:value="30">
            <text:p>30</text:p>
          </table:table-cell>
          <table:table-cell office:value-type="float" office:value="-4.09577037290453">
            <text:p>-4.0957703729</text:p>
          </table:table-cell>
          <table:table-cell office:value-type="float" office:value="-3.37244121015087">
            <text:p>-3.3724412102</text:p>
          </table:table-cell>
          <table:table-cell office:value-type="float" office:value="-8.40390096516843">
            <text:p>-8.4039009652</text:p>
          </table:table-cell>
          <table:table-cell office:value-type="float" office:value="-8.24028034947965">
            <text:p>-8.2402803495</text:p>
          </table:table-cell>
          <table:table-cell office:value-type="float" office:value="-12.5379601911933">
            <text:p>-12.5379601912</text:p>
          </table:table-cell>
          <table:table-cell office:value-type="float" office:value="-4.7364688353835">
            <text:p>-4.7364688354</text:p>
          </table:table-cell>
        </table:table-row>
        <table:table-row table:style-name="ro1">
          <table:table-cell/>
          <table:table-cell table:formula="of:=[.B56]+5" office:value-type="float" office:value="35">
            <text:p>35</text:p>
          </table:table-cell>
          <table:table-cell table:formula="of:=[.$C$5]*[.B57]*[.B57]/([.$C$5]*[.$C$5]+([.$C$6]+[.B57])^2)" office:value-type="float" office:value="2.83236994219653">
            <text:p>3</text:p>
          </table:table-cell>
          <table:table-cell table:formula="of:=([.B57]*([.$C$5]^2+([.$C$6])^2)+([.$C$6])*[.B57]*[.B57])/([.$C$5]*[.$C$5]+([.$C$6]+[.B57])^2)" office:value-type="float" office:value="53.4104046242775">
            <text:p>53</text:p>
          </table:table-cell>
          <table:table-cell table:formula="of:=[.$C$2]/SQRT(([.$C$3]+[.C57])^2+([.$C$4]+[.D57])^2)*1000" office:value-type="float" office:value="14.2821062173797">
            <text:p>14.3</text:p>
          </table:table-cell>
          <table:table-cell table:formula="of:=[.E57]*SQRT([.C57]*[.C57]+[.D57]*[.D57])/SQRT([.$C$5]^2+([.$C$6])^2)" office:value-type="float" office:value="7.60093899820661">
            <text:p>7.6</text:p>
          </table:table-cell>
          <table:table-cell table:formula="of:=([.F57]/1000)^2*[.$C$5]*1000/8" office:value-type="float" office:value="0.0722178420680727">
            <text:p>0.07</text:p>
          </table:table-cell>
          <table:table-cell table:formula="of:=LOG([.G57])*10" office:value-type="float" office:value="-11.4135549281213">
            <text:p>-11.4</text:p>
          </table:table-cell>
          <table:table-cell/>
          <table:table-cell table:formula="of:=[.B57]" office:value-type="float" office:value="35">
            <text:p>35</text:p>
          </table:table-cell>
          <table:table-cell office:value-type="float" office:value="-3.36439874653564">
            <text:p>-3.3643987465</text:p>
          </table:table-cell>
          <table:table-cell office:value-type="float" office:value="-2.47982562109292">
            <text:p>-2.4798256211</text:p>
          </table:table-cell>
          <table:table-cell office:value-type="float" office:value="-7.33922875282573">
            <text:p>-7.3392287528</text:p>
          </table:table-cell>
          <table:table-cell office:value-type="float" office:value="-7.59791099928625">
            <text:p>-7.5979109993</text:p>
          </table:table-cell>
          <table:table-cell office:value-type="float" office:value="-11.4135549281213">
            <text:p>-11.4135549281</text:p>
          </table:table-cell>
          <table:table-cell office:value-type="float" office:value="-3.48353208890365">
            <text:p>-3.4835320889</text:p>
          </table:table-cell>
        </table:table-row>
        <table:table-row table:style-name="ro1">
          <table:table-cell/>
          <table:table-cell table:formula="of:=[.B57]+5" office:value-type="float" office:value="40">
            <text:p>40</text:p>
          </table:table-cell>
          <table:table-cell table:formula="of:=[.$C$5]*[.B58]*[.B58]/([.$C$5]*[.$C$5]+([.$C$6]+[.B58])^2)" office:value-type="float" office:value="4.32432432432432">
            <text:p>4</text:p>
          </table:table-cell>
          <table:table-cell table:formula="of:=([.B58]*([.$C$5]^2+([.$C$6])^2)+([.$C$6])*[.B58]*[.B58])/([.$C$5]*[.$C$5]+([.$C$6]+[.B58])^2)" office:value-type="float" office:value="65.945945945946">
            <text:p>66</text:p>
          </table:table-cell>
          <table:table-cell table:formula="of:=[.$C$2]/SQRT(([.$C$3]+[.C58])^2+([.$C$4]+[.D58])^2)*1000" office:value-type="float" office:value="12.8647179650857">
            <text:p>12.9</text:p>
          </table:table-cell>
          <table:table-cell table:formula="of:=[.E58]*SQRT([.C58]*[.C58]+[.D58]*[.D58])/SQRT([.$C$5]^2+([.$C$6])^2)" office:value-type="float" office:value="8.45978642171648">
            <text:p>8.5</text:p>
          </table:table-cell>
          <table:table-cell table:formula="of:=([.F58]/1000)^2*[.$C$5]*1000/8" office:value-type="float" office:value="0.0894599828763232">
            <text:p>0.09</text:p>
          </table:table-cell>
          <table:table-cell table:formula="of:=LOG([.G58])*10" office:value-type="float" office:value="-10.4837118929235">
            <text:p>-10.5</text:p>
          </table:table-cell>
          <table:table-cell/>
          <table:table-cell table:formula="of:=[.B58]" office:value-type="float" office:value="40">
            <text:p>40</text:p>
          </table:table-cell>
          <table:table-cell office:value-type="float" office:value="-2.7900915355443">
            <text:p>-2.7900915355</text:p>
          </table:table-cell>
          <table:table-cell office:value-type="float" office:value="-1.78038467835037">
            <text:p>-1.7803846784</text:p>
          </table:table-cell>
          <table:table-cell office:value-type="float" office:value="-6.46783505641518">
            <text:p>-6.4678350564</text:p>
          </table:table-cell>
          <table:table-cell office:value-type="float" office:value="-7.08718515526976">
            <text:p>-7.0871851553</text:p>
          </table:table-cell>
          <table:table-cell office:value-type="float" office:value="-10.4837118929235">
            <text:p>-10.4837118929</text:p>
          </table:table-cell>
          <table:table-cell office:value-type="float" office:value="-2.48920611258667">
            <text:p>-2.4892061126</text:p>
          </table:table-cell>
        </table:table-row>
        <table:table-row table:style-name="ro1">
          <table:table-cell/>
          <table:table-cell table:formula="of:=[.B58]+5" office:value-type="float" office:value="45">
            <text:p>45</text:p>
          </table:table-cell>
          <table:table-cell table:formula="of:=[.$C$5]*[.B59]*[.B59]/([.$C$5]*[.$C$5]+([.$C$6]+[.B59])^2)" office:value-type="float" office:value="6.48">
            <text:p>6</text:p>
          </table:table-cell>
          <table:table-cell table:formula="of:=([.B59]*([.$C$5]^2+([.$C$6])^2)+([.$C$6])*[.B59]*[.B59])/([.$C$5]*[.$C$5]+([.$C$6]+[.B59])^2)" office:value-type="float" office:value="80.64">
            <text:p>81</text:p>
          </table:table-cell>
          <table:table-cell table:formula="of:=[.$C$2]/SQRT(([.$C$3]+[.C59])^2+([.$C$4]+[.D59])^2)*1000" office:value-type="float" office:value="11.4972634967645">
            <text:p>11.5</text:p>
          </table:table-cell>
          <table:table-cell table:formula="of:=[.E59]*SQRT([.C59]*[.C59]+[.D59]*[.D59])/SQRT([.$C$5]^2+([.$C$6])^2)" office:value-type="float" office:value="9.25511858423726">
            <text:p>9.3</text:p>
          </table:table-cell>
          <table:table-cell table:formula="of:=([.F59]/1000)^2*[.$C$5]*1000/8" office:value-type="float" office:value="0.107071525010367">
            <text:p>0.11</text:p>
          </table:table-cell>
          <table:table-cell table:formula="of:=LOG([.G59])*10" office:value-type="float" office:value="-9.70326011662299">
            <text:p>-9.7</text:p>
          </table:table-cell>
          <table:table-cell/>
          <table:table-cell table:formula="of:=[.B59]" office:value-type="float" office:value="45">
            <text:p>45</text:p>
          </table:table-cell>
          <table:table-cell office:value-type="float" office:value="-2.32912954484568">
            <text:p>-2.3291295448</text:p>
          </table:table-cell>
          <table:table-cell office:value-type="float" office:value="-1.22356804973407">
            <text:p>-1.2235680497</text:p>
          </table:table-cell>
          <table:table-cell office:value-type="float" office:value="-5.74370349187722">
            <text:p>-5.7437034919</text:p>
          </table:table-cell>
          <table:table-cell office:value-type="float" office:value="-6.67128352677455">
            <text:p>-6.6712835268</text:p>
          </table:table-cell>
          <table:table-cell office:value-type="float" office:value="-9.70326011662299">
            <text:p>-9.7032601166</text:p>
          </table:table-cell>
          <table:table-cell office:value-type="float" office:value="-1.70243838605146">
            <text:p>-1.7024383861</text:p>
          </table:table-cell>
        </table:table-row>
        <table:table-row table:style-name="ro1">
          <table:table-cell/>
          <table:table-cell table:formula="of:=[.B59]+5" office:value-type="float" office:value="50">
            <text:p>50</text:p>
          </table:table-cell>
          <table:table-cell table:formula="of:=[.$C$5]*[.B60]*[.B60]/([.$C$5]*[.$C$5]+([.$C$6]+[.B60])^2)" office:value-type="float" office:value="9.61538461538462">
            <text:p>10</text:p>
          </table:table-cell>
          <table:table-cell table:formula="of:=([.B60]*([.$C$5]^2+([.$C$6])^2)+([.$C$6])*[.B60]*[.B60])/([.$C$5]*[.$C$5]+([.$C$6]+[.B60])^2)" office:value-type="float" office:value="98.0769230769231">
            <text:p>98</text:p>
          </table:table-cell>
          <table:table-cell table:formula="of:=[.$C$2]/SQRT(([.$C$3]+[.C60])^2+([.$C$4]+[.D60])^2)*1000" office:value-type="float" office:value="10.1865687536695">
            <text:p>10.2</text:p>
          </table:table-cell>
          <table:table-cell table:formula="of:=[.E60]*SQRT([.C60]*[.C60]+[.D60]*[.D60])/SQRT([.$C$5]^2+([.$C$6])^2)" office:value-type="float" office:value="9.98875247144529">
            <text:p>10.0</text:p>
          </table:table-cell>
          <table:table-cell table:formula="of:=([.F60]/1000)^2*[.$C$5]*1000/8" office:value-type="float" office:value="0.124718969919755">
            <text:p>0.12</text:p>
          </table:table-cell>
          <table:table-cell table:formula="of:=LOG([.G60])*10" office:value-type="float" office:value="-9.04067484734012">
            <text:p>-9.0</text:p>
          </table:table-cell>
          <table:table-cell/>
          <table:table-cell table:formula="of:=[.B60]" office:value-type="float" office:value="50">
            <text:p>50</text:p>
          </table:table-cell>
          <table:table-cell office:value-type="float" office:value="-1.95237635989504">
            <text:p>-1.9523763599</text:p>
          </table:table-cell>
          <table:table-cell office:value-type="float" office:value="-0.77430311767031">
            <text:p>-0.7743031177</text:p>
          </table:table-cell>
          <table:table-cell office:value-type="float" office:value="-5.13471851295634">
            <text:p>-5.134718513</text:p>
          </table:table-cell>
          <table:table-cell office:value-type="float" office:value="-6.32602200203214">
            <text:p>-6.326022002</text:p>
          </table:table-cell>
          <table:table-cell office:value-type="float" office:value="-9.04067484734012">
            <text:p>-9.0406748473</text:p>
          </table:table-cell>
          <table:table-cell office:value-type="float" office:value="-1.08312101101171">
            <text:p>-1.083121011</text:p>
          </table:table-cell>
        </table:table-row>
        <table:table-row table:style-name="ro1">
          <table:table-cell/>
          <table:table-cell table:formula="of:=[.B60]+5" office:value-type="float" office:value="55">
            <text:p>55</text:p>
          </table:table-cell>
          <table:table-cell table:formula="of:=[.$C$5]*[.B61]*[.B61]/([.$C$5]*[.$C$5]+([.$C$6]+[.B61])^2)" office:value-type="float" office:value="14.2352941176471">
            <text:p>14</text:p>
          </table:table-cell>
          <table:table-cell table:formula="of:=([.B61]*([.$C$5]^2+([.$C$6])^2)+([.$C$6])*[.B61]*[.B61])/([.$C$5]*[.$C$5]+([.$C$6]+[.B61])^2)" office:value-type="float" office:value="119.058823529412">
            <text:p>119</text:p>
          </table:table-cell>
          <table:table-cell table:formula="of:=[.$C$2]/SQRT(([.$C$3]+[.C61])^2+([.$C$4]+[.D61])^2)*1000" office:value-type="float" office:value="8.93743664559433">
            <text:p>8.9</text:p>
          </table:table-cell>
          <table:table-cell table:formula="of:=[.E61]*SQRT([.C61]*[.C61]+[.D61]*[.D61])/SQRT([.$C$5]^2+([.$C$6])^2)" office:value-type="float" office:value="10.6634122278971">
            <text:p>10.7</text:p>
          </table:table-cell>
          <table:table-cell table:formula="of:=([.F61]/1000)^2*[.$C$5]*1000/8" office:value-type="float" office:value="0.142135450427581">
            <text:p>0.14</text:p>
          </table:table-cell>
          <table:table-cell table:formula="of:=LOG([.G61])*10" office:value-type="float" office:value="-8.47297589877259">
            <text:p>-8.5</text:p>
          </table:table-cell>
          <table:table-cell/>
          <table:table-cell table:formula="of:=[.B61]" office:value-type="float" office:value="55">
            <text:p>55</text:p>
          </table:table-cell>
          <table:table-cell office:value-type="float" office:value="-1.63968463737139">
            <text:p>-1.6396846374</text:p>
          </table:table-cell>
          <table:table-cell office:value-type="float" office:value="-0.407507722518771">
            <text:p>-0.4075077225</text:p>
          </table:table-cell>
          <table:table-cell office:value-type="float" office:value="-4.61752715377639">
            <text:p>-4.6175271538</text:p>
          </table:table-cell>
          <table:table-cell office:value-type="float" office:value="-6.03482503536751">
            <text:p>-6.0348250354</text:p>
          </table:table-cell>
          <table:table-cell office:value-type="float" office:value="-8.47297589877259">
            <text:p>-8.4729758988</text:p>
          </table:table-cell>
          <table:table-cell office:value-type="float" office:value="-0.598478010596341">
            <text:p>-0.5984780106</text:p>
          </table:table-cell>
        </table:table-row>
        <table:table-row table:style-name="ro1">
          <table:table-cell/>
          <table:table-cell table:formula="of:=[.B61]+5" office:value-type="float" office:value="60">
            <text:p>60</text:p>
          </table:table-cell>
          <table:table-cell table:formula="of:=[.$C$5]*[.B62]*[.B62]/([.$C$5]*[.$C$5]+([.$C$6]+[.B62])^2)" office:value-type="float" office:value="21.1764705882353">
            <text:p>21</text:p>
          </table:table-cell>
          <table:table-cell table:formula="of:=([.B62]*([.$C$5]^2+([.$C$6])^2)+([.$C$6])*[.B62]*[.B62])/([.$C$5]*[.$C$5]+([.$C$6]+[.B62])^2)" office:value-type="float" office:value="144.705882352941">
            <text:p>145</text:p>
          </table:table-cell>
          <table:table-cell table:formula="of:=[.$C$2]/SQRT(([.$C$3]+[.C62])^2+([.$C$4]+[.D62])^2)*1000" office:value-type="float" office:value="7.75310608343488">
            <text:p>7.8</text:p>
          </table:table-cell>
          <table:table-cell table:formula="of:=[.E62]*SQRT([.C62]*[.C62]+[.D62]*[.D62])/SQRT([.$C$5]^2+([.$C$6])^2)" office:value-type="float" office:value="11.2824265795133">
            <text:p>11.3</text:p>
          </table:table-cell>
          <table:table-cell table:formula="of:=([.F62]/1000)^2*[.$C$5]*1000/8" office:value-type="float" office:value="0.159116436902634">
            <text:p>0.16</text:p>
          </table:table-cell>
          <table:table-cell table:formula="of:=LOG([.G62])*10" office:value-type="float" office:value="-7.98284954939241">
            <text:p>-8.0</text:p>
          </table:table-cell>
          <table:table-cell/>
          <table:table-cell table:formula="of:=[.B62]" office:value-type="float" office:value="60">
            <text:p>60</text:p>
          </table:table-cell>
          <table:table-cell office:value-type="float" office:value="-1.37670598112514">
            <text:p>-1.3767059811</text:p>
          </table:table-cell>
          <table:table-cell office:value-type="float" office:value="-0.104841731886072">
            <text:p>-0.1048417319</text:p>
          </table:table-cell>
          <table:table-cell office:value-type="float" office:value="-4.1746196760824">
            <text:p>-4.1746196761</text:p>
          </table:table-cell>
          <table:table-cell office:value-type="float" office:value="-5.78593731702256">
            <text:p>-5.785937317</text:p>
          </table:table-cell>
          <table:table-cell office:value-type="float" office:value="-7.98284954939241">
            <text:p>-7.9828495494</text:p>
          </table:table-cell>
          <table:table-cell office:value-type="float" office:value="-0.221449031637777">
            <text:p>-0.2214490316</text:p>
          </table:table-cell>
        </table:table-row>
        <table:table-row table:style-name="ro1">
          <table:table-cell/>
          <table:table-cell table:formula="of:=[.B62]+5" office:value-type="float" office:value="65">
            <text:p>65</text:p>
          </table:table-cell>
          <table:table-cell table:formula="of:=[.$C$5]*[.B63]*[.B63]/([.$C$5]*[.$C$5]+([.$C$6]+[.B63])^2)" office:value-type="float" office:value="31.8867924528302">
            <text:p>32</text:p>
          </table:table-cell>
          <table:table-cell table:formula="of:=([.B63]*([.$C$5]^2+([.$C$6])^2)+([.$C$6])*[.B63]*[.B63])/([.$C$5]*[.$C$5]+([.$C$6]+[.B63])^2)" office:value-type="float" office:value="176.603773584906">
            <text:p>177</text:p>
          </table:table-cell>
          <table:table-cell table:formula="of:=[.$C$2]/SQRT(([.$C$3]+[.C63])^2+([.$C$4]+[.D63])^2)*1000" office:value-type="float" office:value="6.6358073312748">
            <text:p>6.6</text:p>
          </table:table-cell>
          <table:table-cell table:formula="of:=[.E63]*SQRT([.C63]*[.C63]+[.D63]*[.D63])/SQRT([.$C$5]^2+([.$C$6])^2)" office:value-type="float" office:value="11.8494770846238">
            <text:p>11.8</text:p>
          </table:table-cell>
          <table:table-cell table:formula="of:=([.F63]/1000)^2*[.$C$5]*1000/8" office:value-type="float" office:value="0.17551263397378">
            <text:p>0.18</text:p>
          </table:table-cell>
          <table:table-cell table:formula="of:=LOG([.G63])*10" office:value-type="float" office:value="-7.55691616134846">
            <text:p>-7.6</text:p>
          </table:table-cell>
          <table:table-cell/>
          <table:table-cell table:formula="of:=[.B63]" office:value-type="float" office:value="65">
            <text:p>65</text:p>
          </table:table-cell>
          <table:table-cell office:value-type="float" office:value="-1.15296939211695">
            <text:p>-1.1529693921</text:p>
          </table:table-cell>
          <table:table-cell office:value-type="float" office:value="0.147340494369875">
            <text:p>0.1473404944</text:p>
          </table:table-cell>
          <table:table-cell office:value-type="float" office:value="-3.79255695334772">
            <text:p>-3.7925569533</text:p>
          </table:table-cell>
          <table:table-cell office:value-type="float" office:value="-5.57078428798736">
            <text:p>-5.570784288</text:p>
          </table:table-cell>
          <table:table-cell office:value-type="float" office:value="-7.55691616134846">
            <text:p>-7.5569161613</text:p>
          </table:table-cell>
          <table:table-cell office:value-type="float" office:value="0.0701874977500316">
            <text:p>0.0701874978</text:p>
          </table:table-cell>
        </table:table-row>
        <table:table-row table:style-name="ro1">
          <table:table-cell/>
          <table:table-cell table:formula="of:=[.B63]+5" office:value-type="float" office:value="70">
            <text:p>70</text:p>
          </table:table-cell>
          <table:table-cell table:formula="of:=[.$C$5]*[.B64]*[.B64]/([.$C$5]*[.$C$5]+([.$C$6]+[.B64])^2)" office:value-type="float" office:value="49">
            <text:p>49</text:p>
          </table:table-cell>
          <table:table-cell table:formula="of:=([.B64]*([.$C$5]^2+([.$C$6])^2)+([.$C$6])*[.B64]*[.B64])/([.$C$5]*[.$C$5]+([.$C$6]+[.B64])^2)" office:value-type="float" office:value="217">
            <text:p>217</text:p>
          </table:table-cell>
          <table:table-cell table:formula="of:=[.$C$2]/SQRT(([.$C$3]+[.C64])^2+([.$C$4]+[.D64])^2)*1000" office:value-type="float" office:value="5.58747328654918">
            <text:p>5.6</text:p>
          </table:table-cell>
          <table:table-cell table:formula="of:=[.E64]*SQRT([.C64]*[.C64]+[.D64]*[.D64])/SQRT([.$C$5]^2+([.$C$6])^2)" office:value-type="float" office:value="12.3683993655894">
            <text:p>12.4</text:p>
          </table:table-cell>
          <table:table-cell table:formula="of:=([.F64]/1000)^2*[.$C$5]*1000/8" office:value-type="float" office:value="0.191221628583392">
            <text:p>0.19</text:p>
          </table:table-cell>
          <table:table-cell table:formula="of:=LOG([.G64])*10" office:value-type="float" office:value="-7.18462987357097">
            <text:p>-7.2</text:p>
          </table:table-cell>
          <table:table-cell/>
          <table:table-cell table:formula="of:=[.B64]" office:value-type="float" office:value="70">
            <text:p>70</text:p>
          </table:table-cell>
          <table:table-cell office:value-type="float" office:value="-0.960673365072244">
            <text:p>-0.9606733651</text:p>
          </table:table-cell>
          <table:table-cell office:value-type="float" office:value="0.359339505126131">
            <text:p>0.3593395051</text:p>
          </table:table-cell>
          <table:table-cell office:value-type="float" office:value="-3.46083421529746">
            <text:p>-3.4608342153</text:p>
          </table:table-cell>
          <table:table-cell office:value-type="float" office:value="-5.38296192902681">
            <text:p>-5.382961929</text:p>
          </table:table-cell>
          <table:table-cell office:value-type="float" office:value="-7.18462987357097">
            <text:p>-7.1846298736</text:p>
          </table:table-cell>
          <table:table-cell office:value-type="float" office:value="0.294472037279125">
            <text:p>0.2944720373</text:p>
          </table:table-cell>
        </table:table-row>
        <table:table-row table:style-name="ro1">
          <table:table-cell/>
          <table:table-cell table:formula="of:=[.B64]+5" office:value-type="float" office:value="75">
            <text:p>75</text:p>
          </table:table-cell>
          <table:table-cell table:formula="of:=[.$C$5]*[.B65]*[.B65]/([.$C$5]*[.$C$5]+([.$C$6]+[.B65])^2)" office:value-type="float" office:value="77.5862068965517">
            <text:p>78</text:p>
          </table:table-cell>
          <table:table-cell table:formula="of:=([.B65]*([.$C$5]^2+([.$C$6])^2)+([.$C$6])*[.B65]*[.B65])/([.$C$5]*[.$C$5]+([.$C$6]+[.B65])^2)" office:value-type="float" office:value="268.965517241379">
            <text:p>269</text:p>
          </table:table-cell>
          <table:table-cell table:formula="of:=[.$C$2]/SQRT(([.$C$3]+[.C65])^2+([.$C$4]+[.D65])^2)*1000" office:value-type="float" office:value="4.61079021834059">
            <text:p>4.6</text:p>
          </table:table-cell>
          <table:table-cell table:formula="of:=[.E65]*SQRT([.C65]*[.C65]+[.D65]*[.D65])/SQRT([.$C$5]^2+([.$C$6])^2)" office:value-type="float" office:value="12.843033732873">
            <text:p>12.8</text:p>
          </table:table-cell>
          <table:table-cell table:formula="of:=([.F65]/1000)^2*[.$C$5]*1000/8" office:value-type="float" office:value="0.206179394329642">
            <text:p>0.21</text:p>
          </table:table-cell>
          <table:table-cell table:formula="of:=LOG([.G65])*10" office:value-type="float" office:value="-6.85754740488476">
            <text:p>-6.9</text:p>
          </table:table-cell>
          <table:table-cell/>
          <table:table-cell table:formula="of:=[.B65]" office:value-type="float" office:value="75">
            <text:p>75</text:p>
          </table:table-cell>
          <table:table-cell office:value-type="float" office:value="-0.793899962430832">
            <text:p>-0.7938999624</text:p>
          </table:table-cell>
          <table:table-cell office:value-type="float" office:value="0.539029013653808">
            <text:p>0.5390290137</text:p>
          </table:table-cell>
          <table:table-cell office:value-type="float" office:value="-3.17111964391579">
            <text:p>-3.1711196439</text:p>
          </table:table-cell>
          <table:table-cell office:value-type="float" office:value="-5.21758978198723">
            <text:p>-5.217589782</text:p>
          </table:table-cell>
          <table:table-cell office:value-type="float" office:value="-6.85754740488476">
            <text:p>-6.8575474049</text:p>
          </table:table-cell>
          <table:table-cell office:value-type="float" office:value="0.465873487764373">
            <text:p>0.4658734878</text:p>
          </table:table-cell>
        </table:table-row>
        <table:table-row table:style-name="ro1">
          <table:table-cell/>
          <table:table-cell table:formula="of:=[.B65]+5" office:value-type="float" office:value="80">
            <text:p>80</text:p>
          </table:table-cell>
          <table:table-cell table:formula="of:=[.$C$5]*[.B66]*[.B66]/([.$C$5]*[.$C$5]+([.$C$6]+[.B66])^2)" office:value-type="float" office:value="128">
            <text:p>128</text:p>
          </table:table-cell>
          <table:table-cell table:formula="of:=([.B66]*([.$C$5]^2+([.$C$6])^2)+([.$C$6])*[.B66]*[.B66])/([.$C$5]*[.$C$5]+([.$C$6]+[.B66])^2)" office:value-type="float" office:value="336">
            <text:p>336</text:p>
          </table:table-cell>
          <table:table-cell table:formula="of:=[.$C$2]/SQRT(([.$C$3]+[.C66])^2+([.$C$4]+[.D66])^2)*1000" office:value-type="float" office:value="3.71106745974486">
            <text:p>3.7</text:p>
          </table:table-cell>
          <table:table-cell table:formula="of:=[.E66]*SQRT([.C66]*[.C66]+[.D66]*[.D66])/SQRT([.$C$5]^2+([.$C$6])^2)" office:value-type="float" office:value="13.2771185745232">
            <text:p>13.3</text:p>
          </table:table-cell>
          <table:table-cell table:formula="of:=([.F66]/1000)^2*[.$C$5]*1000/8" office:value-type="float" office:value="0.220352347052435">
            <text:p>0.22</text:p>
          </table:table-cell>
          <table:table-cell table:formula="of:=LOG([.G66])*10" office:value-type="float" office:value="-6.56882319302043">
            <text:p>-6.6</text:p>
          </table:table-cell>
          <table:table-cell/>
          <table:table-cell table:formula="of:=[.B66]" office:value-type="float" office:value="80">
            <text:p>80</text:p>
          </table:table-cell>
          <table:table-cell office:value-type="float" office:value="-0.648088592354724">
            <text:p>-0.6480885924</text:p>
          </table:table-cell>
          <table:table-cell office:value-type="float" office:value="0.692495812862332">
            <text:p>0.6924958129</text:p>
          </table:table-cell>
          <table:table-cell office:value-type="float" office:value="-2.91672529915073">
            <text:p>-2.9167252992</text:p>
          </table:table-cell>
          <table:table-cell office:value-type="float" office:value="-5.0708829161267">
            <text:p>-5.0708829161</text:p>
          </table:table-cell>
          <table:table-cell office:value-type="float" office:value="-6.56882319302043">
            <text:p>-6.568823193</text:p>
          </table:table-cell>
          <table:table-cell office:value-type="float" office:value="0.595875663948438">
            <text:p>0.5958756639</text:p>
          </table:table-cell>
        </table:table-row>
        <table:table-row table:style-name="ro1">
          <table:table-cell/>
          <table:table-cell table:formula="of:=[.B66]+5" office:value-type="float" office:value="85">
            <text:p>85</text:p>
          </table:table-cell>
          <table:table-cell table:formula="of:=[.$C$5]*[.B67]*[.B67]/([.$C$5]*[.$C$5]+([.$C$6]+[.B67])^2)" office:value-type="float" office:value="222.307692307692">
            <text:p>222</text:p>
          </table:table-cell>
          <table:table-cell table:formula="of:=([.B67]*([.$C$5]^2+([.$C$6])^2)+([.$C$6])*[.B67]*[.B67])/([.$C$5]*[.$C$5]+([.$C$6]+[.B67])^2)" office:value-type="float" office:value="418.461538461539">
            <text:p>418</text:p>
          </table:table-cell>
          <table:table-cell table:formula="of:=[.$C$2]/SQRT(([.$C$3]+[.C67])^2+([.$C$4]+[.D67])^2)*1000" office:value-type="float" office:value="2.90018217669097">
            <text:p>2.9</text:p>
          </table:table-cell>
          <table:table-cell table:formula="of:=[.E67]*SQRT([.C67]*[.C67]+[.D67]*[.D67])/SQRT([.$C$5]^2+([.$C$6])^2)" office:value-type="float" office:value="13.6742187912449">
            <text:p>13.7</text:p>
          </table:table-cell>
          <table:table-cell table:formula="of:=([.F67]/1000)^2*[.$C$5]*1000/8" office:value-type="float" office:value="0.233730324438542">
            <text:p>0.23</text:p>
          </table:table-cell>
          <table:table-cell table:formula="of:=LOG([.G67])*10" office:value-type="float" office:value="-6.31284938091468">
            <text:p>-6.3</text:p>
          </table:table-cell>
          <table:table-cell/>
          <table:table-cell table:formula="of:=[.B67]" office:value-type="float" office:value="85">
            <text:p>85</text:p>
          </table:table-cell>
          <table:table-cell office:value-type="float" office:value="-0.519674984194567">
            <text:p>-0.5196749842</text:p>
          </table:table-cell>
          <table:table-cell office:value-type="float" office:value="0.824494054547627">
            <text:p>0.8244940545</text:p>
          </table:table-cell>
          <table:table-cell office:value-type="float" office:value="-2.69222844262279">
            <text:p>-2.6922284426</text:p>
          </table:table-cell>
          <table:table-cell office:value-type="float" office:value="-4.93986076961715">
            <text:p>-4.9398607696</text:p>
          </table:table-cell>
          <table:table-cell office:value-type="float" office:value="-6.31284938091468">
            <text:p>-6.3128493809</text:p>
          </table:table-cell>
          <table:table-cell office:value-type="float" office:value="0.693521460911098">
            <text:p>0.6935214609</text:p>
          </table:table-cell>
        </table:table-row>
        <table:table-row table:style-name="ro1">
          <table:table-cell/>
          <table:table-cell table:formula="of:=[.B67]+5" office:value-type="float" office:value="90">
            <text:p>90</text:p>
          </table:table-cell>
          <table:table-cell table:formula="of:=[.$C$5]*[.B68]*[.B68]/([.$C$5]*[.$C$5]+([.$C$6]+[.B68])^2)" office:value-type="float" office:value="405">
            <text:p>405</text:p>
          </table:table-cell>
          <table:table-cell table:formula="of:=([.B68]*([.$C$5]^2+([.$C$6])^2)+([.$C$6])*[.B68]*[.B68])/([.$C$5]*[.$C$5]+([.$C$6]+[.B68])^2)" office:value-type="float" office:value="495">
            <text:p>495</text:p>
          </table:table-cell>
          <table:table-cell table:formula="of:=[.$C$2]/SQRT(([.$C$3]+[.C68])^2+([.$C$4]+[.D68])^2)*1000" office:value-type="float" office:value="2.20580887114431">
            <text:p>2.2</text:p>
          </table:table-cell>
          <table:table-cell table:formula="of:=[.E68]*SQRT([.C68]*[.C68]+[.D68]*[.D68])/SQRT([.$C$5]^2+([.$C$6])^2)" office:value-type="float" office:value="14.0376816970883">
            <text:p>14.0</text:p>
          </table:table-cell>
          <table:table-cell table:formula="of:=([.F68]/1000)^2*[.$C$5]*1000/8" office:value-type="float" office:value="0.246320634285959">
            <text:p>0.25</text:p>
          </table:table-cell>
          <table:table-cell table:formula="of:=LOG([.G68])*10" office:value-type="float" office:value="-6.08499205776922">
            <text:p>-6.1</text:p>
          </table:table-cell>
          <table:table-cell/>
          <table:table-cell table:formula="of:=[.B68]" office:value-type="float" office:value="90">
            <text:p>90</text:p>
          </table:table-cell>
          <table:table-cell office:value-type="float" office:value="-0.405838213643073">
            <text:p>-0.4058382136</text:p>
          </table:table-cell>
          <table:table-cell office:value-type="float" office:value="0.938772663633342">
            <text:p>0.9387726636</text:p>
          </table:table-cell>
          <table:table-cell office:value-type="float" office:value="-2.49319389363246">
            <text:p>-2.4931938936</text:p>
          </table:table-cell>
          <table:table-cell office:value-type="float" office:value="-4.82214427210845">
            <text:p>-4.8221442721</text:p>
          </table:table-cell>
          <table:table-cell office:value-type="float" office:value="-6.08499205776922">
            <text:p>-6.0849920578</text:p>
          </table:table-cell>
          <table:table-cell office:value-type="float" office:value="0.765893905136747">
            <text:p>0.7658939051</text:p>
          </table:table-cell>
        </table:table-row>
        <table:table-row table:style-name="ro1">
          <table:table-cell/>
          <table:table-cell table:formula="of:=[.B68]+5" office:value-type="float" office:value="95">
            <text:p>95</text:p>
          </table:table-cell>
          <table:table-cell table:formula="of:=[.$C$5]*[.B69]*[.B69]/([.$C$5]*[.$C$5]+([.$C$6]+[.B69])^2)" office:value-type="float" office:value="722">
            <text:p>722</text:p>
          </table:table-cell>
          <table:table-cell table:formula="of:=([.B69]*([.$C$5]^2+([.$C$6])^2)+([.$C$6])*[.B69]*[.B69])/([.$C$5]*[.$C$5]+([.$C$6]+[.B69])^2)" office:value-type="float" office:value="456">
            <text:p>456</text:p>
          </table:table-cell>
          <table:table-cell table:formula="of:=[.$C$2]/SQRT(([.$C$3]+[.C69])^2+([.$C$4]+[.D69])^2)*1000" office:value-type="float" office:value="1.69124573284735">
            <text:p>1.7</text:p>
          </table:table-cell>
          <table:table-cell table:formula="of:=[.E69]*SQRT([.C69]*[.C69]+[.D69]*[.D69])/SQRT([.$C$5]^2+([.$C$6])^2)" office:value-type="float" office:value="14.3706136161518">
            <text:p>14.4</text:p>
          </table:table-cell>
          <table:table-cell table:formula="of:=([.F69]/1000)^2*[.$C$5]*1000/8" office:value-type="float" office:value="0.258143169630911">
            <text:p>0.26</text:p>
          </table:table-cell>
          <table:table-cell table:formula="of:=LOG([.G69])*10" office:value-type="float" office:value="-5.88139361729868">
            <text:p>-5.9</text:p>
          </table:table-cell>
          <table:table-cell/>
          <table:table-cell table:formula="of:=[.B69]" office:value-type="float" office:value="95">
            <text:p>95</text:p>
          </table:table-cell>
          <table:table-cell office:value-type="float" office:value="-0.304320113326165">
            <text:p>-0.3043201133</text:p>
          </table:table-cell>
          <table:table-cell office:value-type="float" office:value="1.03831439051771">
            <text:p>1.0383143905</text:p>
          </table:table-cell>
          <table:table-cell office:value-type="float" office:value="-2.31596641102733">
            <text:p>-2.315966411</text:p>
          </table:table-cell>
          <table:table-cell office:value-type="float" office:value="-4.71581146809089">
            <text:p>-4.7158114681</text:p>
          </table:table-cell>
          <table:table-cell office:value-type="float" office:value="-5.88139361729868">
            <text:p>-5.8813936173</text:p>
          </table:table-cell>
          <table:table-cell office:value-type="float" office:value="0.818523964192077">
            <text:p>0.8185239642</text:p>
          </table:table-cell>
        </table:table-row>
        <table:table-row table:style-name="ro1">
          <table:table-cell/>
          <table:table-cell table:formula="of:=[.B69]+5" office:value-type="float" office:value="100">
            <text:p>100</text:p>
          </table:table-cell>
          <table:table-cell table:formula="of:=[.$C$5]*[.B70]*[.B70]/([.$C$5]*[.$C$5]+([.$C$6]+[.B70])^2)" office:value-type="float" office:value="1000">
            <text:p>1000</text:p>
          </table:table-cell>
          <table:table-cell table:formula="of:=([.B70]*([.$C$5]^2+([.$C$6])^2)+([.$C$6])*[.B70]*[.B70])/([.$C$5]*[.$C$5]+([.$C$6]+[.B70])^2)" office:value-type="float" office:value="100">
            <text:p>100</text:p>
          </table:table-cell>
          <table:table-cell table:formula="of:=[.$C$2]/SQRT(([.$C$3]+[.C70])^2+([.$C$4]+[.D70])^2)*1000" office:value-type="float" office:value="1.46758714962556">
            <text:p>1.5</text:p>
          </table:table-cell>
          <table:table-cell table:formula="of:=[.E70]*SQRT([.C70]*[.C70]+[.D70]*[.D70])/SQRT([.$C$5]^2+([.$C$6])^2)" office:value-type="float" office:value="14.6758714962556">
            <text:p>14.7</text:p>
          </table:table-cell>
          <table:table-cell table:formula="of:=([.F70]/1000)^2*[.$C$5]*1000/8" office:value-type="float" office:value="0.269226505218259">
            <text:p>0.27</text:p>
          </table:table-cell>
          <table:table-cell table:formula="of:=LOG([.G70])*10" office:value-type="float" office:value="-5.6988218626313">
            <text:p>-5.7</text:p>
          </table:table-cell>
          <table:table-cell/>
          <table:table-cell table:formula="of:=[.B70]" office:value-type="float" office:value="100">
            <text:p>100</text:p>
          </table:table-cell>
          <table:table-cell office:value-type="float" office:value="-0.2132942034318">
            <text:p>-0.2132942034</text:p>
          </table:table-cell>
          <table:table-cell office:value-type="float" office:value="1.12551236148888">
            <text:p>1.1255123615</text:p>
          </table:table-cell>
          <table:table-cell office:value-type="float" office:value="-2.15751289945489">
            <text:p>-2.1575128995</text:p>
          </table:table-cell>
          <table:table-cell office:value-type="float" office:value="-4.61929283735729">
            <text:p>-4.6192928374</text:p>
          </table:table-cell>
          <table:table-cell office:value-type="float" office:value="-5.6988218626313">
            <text:p>-5.6988218626</text:p>
          </table:table-cell>
          <table:table-cell office:value-type="float" office:value="0.855725328216201">
            <text:p>0.8557253282</text:p>
          </table:table-cell>
        </table:table-row>
        <table:table-row table:style-name="ro1">
          <table:table-cell/>
          <table:table-cell table:formula="of:=[.B70]+5" office:value-type="float" office:value="105">
            <text:p>105</text:p>
          </table:table-cell>
          <table:table-cell table:formula="of:=[.$C$5]*[.B71]*[.B71]/([.$C$5]*[.$C$5]+([.$C$6]+[.B71])^2)" office:value-type="float" office:value="882">
            <text:p>882</text:p>
          </table:table-cell>
          <table:table-cell table:formula="of:=([.B71]*([.$C$5]^2+([.$C$6])^2)+([.$C$6])*[.B71]*[.B71])/([.$C$5]*[.$C$5]+([.$C$6]+[.B71])^2)" office:value-type="float" office:value="-336">
            <text:p>-336</text:p>
          </table:table-cell>
          <table:table-cell table:formula="of:=[.$C$2]/SQRT(([.$C$3]+[.C71])^2+([.$C$4]+[.D71])^2)*1000" office:value-type="float" office:value="1.59251323770711">
            <text:p>1.6</text:p>
          </table:table-cell>
          <table:table-cell table:formula="of:=[.E71]*SQRT([.C71]*[.C71]+[.D71]*[.D71])/SQRT([.$C$5]^2+([.$C$6])^2)" office:value-type="float" office:value="14.9560649892418">
            <text:p>15.0</text:p>
          </table:table-cell>
          <table:table-cell table:formula="of:=([.F71]/1000)^2*[.$C$5]*1000/8" office:value-type="float" office:value="0.279604849953031">
            <text:p>0.28</text:p>
          </table:table-cell>
          <table:table-cell table:formula="of:=LOG([.G71])*10" office:value-type="float" office:value="-5.53455299701854">
            <text:p>-5.5</text:p>
          </table:table-cell>
          <table:table-cell/>
          <table:table-cell table:formula="of:=[.B71]" office:value-type="float" office:value="105">
            <text:p>105</text:p>
          </table:table-cell>
          <table:table-cell office:value-type="float" office:value="-0.131269134979492">
            <text:p>-0.131269135</text:p>
          </table:table-cell>
          <table:table-cell office:value-type="float" office:value="1.20230183564222">
            <text:p>1.2023018356</text:p>
          </table:table-cell>
          <table:table-cell office:value-type="float" office:value="-2.01530085083876">
            <text:p>-2.0153008508</text:p>
          </table:table-cell>
          <table:table-cell office:value-type="float" office:value="-4.531294124427">
            <text:p>-4.5312941244</text:p>
          </table:table-cell>
          <table:table-cell office:value-type="float" office:value="-5.53455299701854">
            <text:p>-5.534552997</text:p>
          </table:table-cell>
          <table:table-cell office:value-type="float" office:value="0.880862894904124">
            <text:p>0.8808628949</text:p>
          </table:table-cell>
        </table:table-row>
        <table:table-row table:style-name="ro1">
          <table:table-cell/>
          <table:table-cell table:formula="of:=[.B71]+5" office:value-type="float" office:value="110">
            <text:p>110</text:p>
          </table:table-cell>
          <table:table-cell table:formula="of:=[.$C$5]*[.B72]*[.B72]/([.$C$5]*[.$C$5]+([.$C$6]+[.B72])^2)" office:value-type="float" office:value="605">
            <text:p>605</text:p>
          </table:table-cell>
          <table:table-cell table:formula="of:=([.B72]*([.$C$5]^2+([.$C$6])^2)+([.$C$6])*[.B72]*[.B72])/([.$C$5]*[.$C$5]+([.$C$6]+[.B72])^2)" office:value-type="float" office:value="-495">
            <text:p>-495</text:p>
          </table:table-cell>
          <table:table-cell table:formula="of:=[.$C$2]/SQRT(([.$C$3]+[.C72])^2+([.$C$4]+[.D72])^2)*1000" office:value-type="float" office:value="1.95593005795534">
            <text:p>2.0</text:p>
          </table:table-cell>
          <table:table-cell table:formula="of:=[.E72]*SQRT([.C72]*[.C72]+[.D72]*[.D72])/SQRT([.$C$5]^2+([.$C$6])^2)" office:value-type="float" office:value="15.213565482575">
            <text:p>15.2</text:p>
          </table:table-cell>
          <table:table-cell table:formula="of:=([.F72]/1000)^2*[.$C$5]*1000/8" office:value-type="float" office:value="0.289315718365747">
            <text:p>0.29</text:p>
          </table:table-cell>
          <table:table-cell table:formula="of:=LOG([.G72])*10" office:value-type="float" office:value="-5.38627970727863">
            <text:p>-5.4</text:p>
          </table:table-cell>
          <table:table-cell/>
          <table:table-cell table:formula="of:=[.B72]" office:value-type="float" office:value="110">
            <text:p>110</text:p>
          </table:table-cell>
          <table:table-cell office:value-type="float" office:value="-0.0570165901580307">
            <text:p>-0.0570165902</text:p>
          </table:table-cell>
          <table:table-cell office:value-type="float" office:value="1.27025948683745">
            <text:p>1.2702594868</text:p>
          </table:table-cell>
          <table:table-cell office:value-type="float" office:value="-1.88720362422752">
            <text:p>-1.8872036242</text:p>
          </table:table-cell>
          <table:table-cell office:value-type="float" office:value="-4.45073859139262">
            <text:p>-4.4507385914</text:p>
          </table:table-cell>
          <table:table-cell office:value-type="float" office:value="-5.38627970727863">
            <text:p>-5.3862797073</text:p>
          </table:table-cell>
          <table:table-cell office:value-type="float" office:value="0.89656460139533">
            <text:p>0.8965646014</text:p>
          </table:table-cell>
        </table:table-row>
        <table:table-row table:style-name="ro1">
          <table:table-cell/>
          <table:table-cell table:formula="of:=[.B72]+5" office:value-type="float" office:value="115">
            <text:p>115</text:p>
          </table:table-cell>
          <table:table-cell table:formula="of:=[.$C$5]*[.B73]*[.B73]/([.$C$5]*[.$C$5]+([.$C$6]+[.B73])^2)" office:value-type="float" office:value="406.923076923077">
            <text:p>407</text:p>
          </table:table-cell>
          <table:table-cell table:formula="of:=([.B73]*([.$C$5]^2+([.$C$6])^2)+([.$C$6])*[.B73]*[.B73])/([.$C$5]*[.$C$5]+([.$C$6]+[.B73])^2)" office:value-type="float" office:value="-495.384615384615">
            <text:p>-495</text:p>
          </table:table-cell>
          <table:table-cell table:formula="of:=[.$C$2]/SQRT(([.$C$3]+[.C73])^2+([.$C$4]+[.D73])^2)*1000" office:value-type="float" office:value="2.42207130910965">
            <text:p>2.4</text:p>
          </table:table-cell>
          <table:table-cell table:formula="of:=[.E73]*SQRT([.C73]*[.C73]+[.D73]*[.D73])/SQRT([.$C$5]^2+([.$C$6])^2)" office:value-type="float" office:value="15.4505194499982">
            <text:p>15.5</text:p>
          </table:table-cell>
          <table:table-cell table:formula="of:=([.F73]/1000)^2*[.$C$5]*1000/8" office:value-type="float" office:value="0.298398189093464">
            <text:p>0.30</text:p>
          </table:table-cell>
          <table:table-cell table:formula="of:=LOG([.G73])*10" office:value-type="float" office:value="-5.25203816819684">
            <text:p>-5.3</text:p>
          </table:table-cell>
          <table:table-cell/>
          <table:table-cell table:formula="of:=[.B73]" office:value-type="float" office:value="115">
            <text:p>115</text:p>
          </table:table-cell>
          <table:table-cell office:value-type="float" office:value="0.0104832232637255">
            <text:p>0.0104832233</text:p>
          </table:table-cell>
          <table:table-cell office:value-type="float" office:value="1.33067889432018">
            <text:p>1.3306788943</text:p>
          </table:table-cell>
          <table:table-cell office:value-type="float" office:value="-1.77142591100467">
            <text:p>-1.771425911</text:p>
          </table:table-cell>
          <table:table-cell office:value-type="float" office:value="-4.37672321801059">
            <text:p>-4.376723218</text:p>
          </table:table-cell>
          <table:table-cell office:value-type="float" office:value="-5.25203816819684">
            <text:p>-5.2520381682</text:p>
          </table:table-cell>
          <table:table-cell office:value-type="float" office:value="0.904886743407692">
            <text:p>0.9048867434</text:p>
          </table:table-cell>
        </table:table-row>
        <table:table-row table:style-name="ro1">
          <table:table-cell/>
          <table:table-cell table:formula="of:=[.B73]+5" office:value-type="float" office:value="120">
            <text:p>120</text:p>
          </table:table-cell>
          <table:table-cell table:formula="of:=[.$C$5]*[.B74]*[.B74]/([.$C$5]*[.$C$5]+([.$C$6]+[.B74])^2)" office:value-type="float" office:value="288">
            <text:p>288</text:p>
          </table:table-cell>
          <table:table-cell table:formula="of:=([.B74]*([.$C$5]^2+([.$C$6])^2)+([.$C$6])*[.B74]*[.B74])/([.$C$5]*[.$C$5]+([.$C$6]+[.B74])^2)" office:value-type="float" office:value="-456">
            <text:p>-456</text:p>
          </table:table-cell>
          <table:table-cell table:formula="of:=[.$C$2]/SQRT(([.$C$3]+[.C74])^2+([.$C$4]+[.D74])^2)*1000" office:value-type="float" office:value="2.9197204579798">
            <text:p>2.9</text:p>
          </table:table-cell>
          <table:table-cell table:formula="of:=[.E74]*SQRT([.C74]*[.C74]+[.D74]*[.D74])/SQRT([.$C$5]^2+([.$C$6])^2)" office:value-type="float" office:value="15.6688642064152">
            <text:p>15.7</text:p>
          </table:table-cell>
          <table:table-cell table:formula="of:=([.F74]/1000)^2*[.$C$5]*1000/8" office:value-type="float" office:value="0.306891631898848">
            <text:p>0.31</text:p>
          </table:table-cell>
          <table:table-cell table:formula="of:=LOG([.G74])*10" office:value-type="float" office:value="-5.1301495343752">
            <text:p>-5.1</text:p>
          </table:table-cell>
          <table:table-cell/>
          <table:table-cell table:formula="of:=[.B74]" office:value-type="float" office:value="120">
            <text:p>120</text:p>
          </table:table-cell>
          <table:table-cell office:value-type="float" office:value="0.0720832459176378">
            <text:p>0.0720832459</text:p>
          </table:table-cell>
          <table:table-cell office:value-type="float" office:value="1.38462843478987">
            <text:p>1.3846284348</text:p>
          </table:table-cell>
          <table:table-cell office:value-type="float" office:value="-1.66644457964961">
            <text:p>-1.6664445796</text:p>
          </table:table-cell>
          <table:table-cell office:value-type="float" office:value="-4.30848507039834">
            <text:p>-4.3084850704</text:p>
          </table:table-cell>
          <table:table-cell office:value-type="float" office:value="-5.1301495343752">
            <text:p>-5.1301495344</text:p>
          </table:table-cell>
          <table:table-cell office:value-type="float" office:value="0.907442115166562">
            <text:p>0.9074421152</text:p>
          </table:table-cell>
        </table:table-row>
        <table:table-row table:style-name="ro1">
          <table:table-cell/>
          <table:table-cell table:formula="of:=[.B74]+5" office:value-type="float" office:value="125">
            <text:p>125</text:p>
          </table:table-cell>
          <table:table-cell table:formula="of:=[.$C$5]*[.B75]*[.B75]/([.$C$5]*[.$C$5]+([.$C$6]+[.B75])^2)" office:value-type="float" office:value="215.51724137931">
            <text:p>216</text:p>
          </table:table-cell>
          <table:table-cell table:formula="of:=([.B75]*([.$C$5]^2+([.$C$6])^2)+([.$C$6])*[.B75]*[.B75])/([.$C$5]*[.$C$5]+([.$C$6]+[.B75])^2)" office:value-type="float" office:value="-413.793103448276">
            <text:p>-414</text:p>
          </table:table-cell>
          <table:table-cell table:formula="of:=[.$C$2]/SQRT(([.$C$3]+[.C75])^2+([.$C$4]+[.D75])^2)*1000" office:value-type="float" office:value="3.4185768732769">
            <text:p>3.4</text:p>
          </table:table-cell>
          <table:table-cell table:formula="of:=[.E75]*SQRT([.C75]*[.C75]+[.D75]*[.D75])/SQRT([.$C$5]^2+([.$C$6])^2)" office:value-type="float" office:value="15.8703447141851">
            <text:p>15.9</text:p>
          </table:table-cell>
          <table:table-cell table:formula="of:=([.F75]/1000)^2*[.$C$5]*1000/8" office:value-type="float" office:value="0.314834801683827">
            <text:p>0.31</text:p>
          </table:table-cell>
          <table:table-cell table:formula="of:=LOG([.G75])*10" office:value-type="float" office:value="-5.01917266961451">
            <text:p>-5.0</text:p>
          </table:table-cell>
          <table:table-cell/>
          <table:table-cell table:formula="of:=[.B75]" office:value-type="float" office:value="125">
            <text:p>125</text:p>
          </table:table-cell>
          <table:table-cell office:value-type="float" office:value="0.128501764257736">
            <text:p>0.1285017643</text:p>
          </table:table-cell>
          <table:table-cell office:value-type="float" office:value="1.43299603876359">
            <text:p>1.4329960388</text:p>
          </table:table-cell>
          <table:table-cell office:value-type="float" office:value="-1.57096136894734">
            <text:p>-1.5709613689</text:p>
          </table:table-cell>
          <table:table-cell office:value-type="float" office:value="-4.2453751867238">
            <text:p>-4.2453751867</text:p>
          </table:table-cell>
          <table:table-cell office:value-type="float" office:value="-5.01917266961451">
            <text:p>-5.0191726696</text:p>
          </table:table-cell>
          <table:table-cell office:value-type="float" office:value="0.905498954769285">
            <text:p>0.9054989548</text:p>
          </table:table-cell>
        </table:table-row>
        <table:table-row table:style-name="ro1">
          <table:table-cell/>
          <table:table-cell table:formula="of:=[.B75]+5" office:value-type="float" office:value="130">
            <text:p>130</text:p>
          </table:table-cell>
          <table:table-cell table:formula="of:=[.$C$5]*[.B76]*[.B76]/([.$C$5]*[.$C$5]+([.$C$6]+[.B76])^2)" office:value-type="float" office:value="169">
            <text:p>169</text:p>
          </table:table-cell>
          <table:table-cell table:formula="of:=([.B76]*([.$C$5]^2+([.$C$6])^2)+([.$C$6])*[.B76]*[.B76])/([.$C$5]*[.$C$5]+([.$C$6]+[.B76])^2)" office:value-type="float" office:value="-377">
            <text:p>-377</text:p>
          </table:table-cell>
          <table:table-cell table:formula="of:=[.$C$2]/SQRT(([.$C$3]+[.C76])^2+([.$C$4]+[.D76])^2)*1000" office:value-type="float" office:value="3.90578521151972">
            <text:p>3.9</text:p>
          </table:table-cell>
          <table:table-cell table:formula="of:=[.E76]*SQRT([.C76]*[.C76]+[.D76]*[.D76])/SQRT([.$C$5]^2+([.$C$6])^2)" office:value-type="float" office:value="16.0565305157463">
            <text:p>16.1</text:p>
          </table:table-cell>
          <table:table-cell table:formula="of:=([.F76]/1000)^2*[.$C$5]*1000/8" office:value-type="float" office:value="0.322265215253865">
            <text:p>0.32</text:p>
          </table:table-cell>
          <table:table-cell table:formula="of:=LOG([.G76])*10" office:value-type="float" office:value="-4.91786568948024">
            <text:p>-4.9</text:p>
          </table:table-cell>
          <table:table-cell/>
          <table:table-cell table:formula="of:=[.B76]" office:value-type="float" office:value="130">
            <text:p>130</text:p>
          </table:table-cell>
          <table:table-cell office:value-type="float" office:value="0.180347527794704">
            <text:p>0.1803475278</text:p>
          </table:table-cell>
          <table:table-cell office:value-type="float" office:value="1.47652405849684">
            <text:p>1.4765240585</text:p>
          </table:table-cell>
          <table:table-cell office:value-type="float" office:value="-1.48386479727965">
            <text:p>-1.4838647973</text:p>
          </table:table-cell>
          <table:table-cell office:value-type="float" office:value="-4.18683809041197">
            <text:p>-4.1868380904</text:p>
          </table:table-cell>
          <table:table-cell office:value-type="float" office:value="-4.91786568948024">
            <text:p>-4.9178656895</text:p>
          </table:table-cell>
          <table:table-cell office:value-type="float" office:value="0.900057228268348">
            <text:p>0.9000572283</text:p>
          </table:table-cell>
        </table:table-row>
        <table:table-row table:style-name="ro1">
          <table:table-cell/>
          <table:table-cell table:formula="of:=[.B76]+5" office:value-type="float" office:value="135">
            <text:p>135</text:p>
          </table:table-cell>
          <table:table-cell table:formula="of:=[.$C$5]*[.B77]*[.B77]/([.$C$5]*[.$C$5]+([.$C$6]+[.B77])^2)" office:value-type="float" office:value="137.547169811321">
            <text:p>138</text:p>
          </table:table-cell>
          <table:table-cell table:formula="of:=([.B77]*([.$C$5]^2+([.$C$6])^2)+([.$C$6])*[.B77]*[.B77])/([.$C$5]*[.$C$5]+([.$C$6]+[.B77])^2)" office:value-type="float" office:value="-346.415094339623">
            <text:p>-346</text:p>
          </table:table-cell>
          <table:table-cell table:formula="of:=[.$C$2]/SQRT(([.$C$3]+[.C77])^2+([.$C$4]+[.D77])^2)*1000" office:value-type="float" office:value="4.3758400623113">
            <text:p>4.4</text:p>
          </table:table-cell>
          <table:table-cell table:formula="of:=[.E77]*SQRT([.C77]*[.C77]+[.D77]*[.D77])/SQRT([.$C$5]^2+([.$C$6])^2)" office:value-type="float" office:value="16.2288321851254">
            <text:p>16.2</text:p>
          </table:table-cell>
          <table:table-cell table:formula="of:=([.F77]/1000)^2*[.$C$5]*1000/8" office:value-type="float" office:value="0.329218742616201">
            <text:p>0.33</text:p>
          </table:table-cell>
          <table:table-cell table:formula="of:=LOG([.G77])*10" office:value-type="float" office:value="-4.82515448116251">
            <text:p>-4.8</text:p>
          </table:table-cell>
          <table:table-cell/>
          <table:table-cell table:formula="of:=[.B77]" office:value-type="float" office:value="135">
            <text:p>135</text:p>
          </table:table-cell>
          <table:table-cell office:value-type="float" office:value="0.22813951961634">
            <text:p>0.2281395196</text:p>
          </table:table-cell>
          <table:table-cell office:value-type="float" office:value="1.5158366315634">
            <text:p>1.5158366316</text:p>
          </table:table-cell>
          <table:table-cell office:value-type="float" office:value="-1.40419930112776">
            <text:p>-1.4041993011</text:p>
          </table:table-cell>
          <table:table-cell office:value-type="float" office:value="-4.13239556548153">
            <text:p>-4.1323955655</text:p>
          </table:table-cell>
          <table:table-cell office:value-type="float" office:value="-4.82515448116251">
            <text:p>-4.8251544812</text:p>
          </table:table-cell>
          <table:table-cell office:value-type="float" office:value="0.891907448852679">
            <text:p>0.8919074489</text:p>
          </table:table-cell>
        </table:table-row>
        <table:table-row table:style-name="ro1">
          <table:table-cell/>
          <table:table-cell table:formula="of:=[.B77]+5" office:value-type="float" office:value="140">
            <text:p>140</text:p>
          </table:table-cell>
          <table:table-cell table:formula="of:=[.$C$5]*[.B78]*[.B78]/([.$C$5]*[.$C$5]+([.$C$6]+[.B78])^2)" office:value-type="float" office:value="115.294117647059">
            <text:p>115</text:p>
          </table:table-cell>
          <table:table-cell table:formula="of:=([.B78]*([.$C$5]^2+([.$C$6])^2)+([.$C$6])*[.B78]*[.B78])/([.$C$5]*[.$C$5]+([.$C$6]+[.B78])^2)" office:value-type="float" office:value="-321.176470588235">
            <text:p>-321</text:p>
          </table:table-cell>
          <table:table-cell table:formula="of:=[.$C$2]/SQRT(([.$C$3]+[.C78])^2+([.$C$4]+[.D78])^2)*1000" office:value-type="float" office:value="4.82654187962126">
            <text:p>4.8</text:p>
          </table:table-cell>
          <table:table-cell table:formula="of:=[.E78]*SQRT([.C78]*[.C78]+[.D78]*[.D78])/SQRT([.$C$5]^2+([.$C$6])^2)" office:value-type="float" office:value="16.3885169215317">
            <text:p>16.4</text:p>
          </table:table-cell>
          <table:table-cell table:formula="of:=([.F78]/1000)^2*[.$C$5]*1000/8" office:value-type="float" office:value="0.335729358609164">
            <text:p>0.34</text:p>
          </table:table-cell>
          <table:table-cell table:formula="of:=LOG([.G78])*10" office:value-type="float" office:value="-4.74010679233217">
            <text:p>-4.7</text:p>
          </table:table-cell>
          <table:table-cell/>
          <table:table-cell table:formula="of:=[.B78]" office:value-type="float" office:value="140">
            <text:p>140</text:p>
          </table:table-cell>
          <table:table-cell office:value-type="float" office:value="0.272322648923395">
            <text:p>0.2723226489</text:p>
          </table:table-cell>
          <table:table-cell office:value-type="float" office:value="1.55146130537735">
            <text:p>1.5514613054</text:p>
          </table:table-cell>
          <table:table-cell office:value-type="float" office:value="-1.33114008697579">
            <text:p>-1.331140087</text:p>
          </table:table-cell>
          <table:table-cell office:value-type="float" office:value="-4.08163369457635">
            <text:p>-4.0816336946</text:p>
          </table:table-cell>
          <table:table-cell office:value-type="float" office:value="-4.74010679233217">
            <text:p>-4.7401067923</text:p>
          </table:table-cell>
          <table:table-cell office:value-type="float" office:value="0.881676089226733">
            <text:p>0.8816760892</text:p>
          </table:table-cell>
        </table:table-row>
        <table:table-row table:style-name="ro1">
          <table:table-cell/>
          <table:table-cell table:formula="of:=[.B78]+5" office:value-type="float" office:value="145">
            <text:p>145</text:p>
          </table:table-cell>
          <table:table-cell table:formula="of:=[.$C$5]*[.B79]*[.B79]/([.$C$5]*[.$C$5]+([.$C$6]+[.B79])^2)" office:value-type="float" office:value="98.9411764705882">
            <text:p>99</text:p>
          </table:table-cell>
          <table:table-cell table:formula="of:=([.B79]*([.$C$5]^2+([.$C$6])^2)+([.$C$6])*[.B79]*[.B79])/([.$C$5]*[.$C$5]+([.$C$6]+[.B79])^2)" office:value-type="float" office:value="-300.235294117647">
            <text:p>-300</text:p>
          </table:table-cell>
          <table:table-cell table:formula="of:=[.$C$2]/SQRT(([.$C$3]+[.C79])^2+([.$C$4]+[.D79])^2)*1000" office:value-type="float" office:value="5.25727770830551">
            <text:p>5.3</text:p>
          </table:table-cell>
          <table:table-cell table:formula="of:=[.E79]*SQRT([.C79]*[.C79]+[.D79]*[.D79])/SQRT([.$C$5]^2+([.$C$6])^2)" office:value-type="float" office:value="16.5367230720667">
            <text:p>16.5</text:p>
          </table:table-cell>
          <table:table-cell table:formula="of:=([.F79]/1000)^2*[.$C$5]*1000/8" office:value-type="float" office:value="0.341829012452778">
            <text:p>0.34</text:p>
          </table:table-cell>
          <table:table-cell table:formula="of:=LOG([.G79])*10" office:value-type="float" office:value="-4.66191079668448">
            <text:p>-4.7</text:p>
          </table:table-cell>
          <table:table-cell/>
          <table:table-cell table:formula="of:=[.B79]" office:value-type="float" office:value="145">
            <text:p>145</text:p>
          </table:table-cell>
          <table:table-cell office:value-type="float" office:value="0.313280304317942">
            <text:p>0.3132803043</text:p>
          </table:table-cell>
          <table:table-cell office:value-type="float" office:value="1.58384624030906">
            <text:p>1.5838462403</text:p>
          </table:table-cell>
          <table:table-cell office:value-type="float" office:value="-1.26397252931284">
            <text:p>-1.2639725293</text:p>
          </table:table-cell>
          <table:table-cell office:value-type="float" office:value="-4.03419241940462">
            <text:p>-4.0341924194</text:p>
          </table:table-cell>
          <table:table-cell office:value-type="float" office:value="-4.66191079668448">
            <text:p>-4.6619107967</text:p>
          </table:table-cell>
          <table:table-cell office:value-type="float" office:value="0.869860719517656">
            <text:p>0.8698607195</text:p>
          </table:table-cell>
        </table:table-row>
        <table:table-row table:style-name="ro1">
          <table:table-cell/>
          <table:table-cell table:formula="of:=[.B79]+5" office:value-type="float" office:value="150">
            <text:p>150</text:p>
          </table:table-cell>
          <table:table-cell table:formula="of:=[.$C$5]*[.B80]*[.B80]/([.$C$5]*[.$C$5]+([.$C$6]+[.B80])^2)" office:value-type="float" office:value="86.5384615384615">
            <text:p>87</text:p>
          </table:table-cell>
          <table:table-cell table:formula="of:=([.B80]*([.$C$5]^2+([.$C$6])^2)+([.$C$6])*[.B80]*[.B80])/([.$C$5]*[.$C$5]+([.$C$6]+[.B80])^2)" office:value-type="float" office:value="-282.692307692308">
            <text:p>-283</text:p>
          </table:table-cell>
          <table:table-cell table:formula="of:=[.$C$2]/SQRT(([.$C$3]+[.C80])^2+([.$C$4]+[.D80])^2)*1000" office:value-type="float" office:value="5.66823104498906">
            <text:p>5.7</text:p>
          </table:table-cell>
          <table:table-cell table:formula="of:=[.E80]*SQRT([.C80]*[.C80]+[.D80]*[.D80])/SQRT([.$C$5]^2+([.$C$6])^2)" office:value-type="float" office:value="16.6744734842029">
            <text:p>16.7</text:p>
          </table:table-cell>
          <table:table-cell table:formula="of:=([.F80]/1000)^2*[.$C$5]*1000/8" office:value-type="float" office:value="0.34754758246923">
            <text:p>0.35</text:p>
          </table:table-cell>
          <table:table-cell table:formula="of:=LOG([.G80])*10" office:value-type="float" office:value="-4.58985728083489">
            <text:p>-4.6</text:p>
          </table:table-cell>
          <table:table-cell/>
          <table:table-cell table:formula="of:=[.B80]" office:value-type="float" office:value="150">
            <text:p>150</text:p>
          </table:table-cell>
          <table:table-cell office:value-type="float" office:value="0.351344469488831">
            <text:p>0.3513444695</text:p>
          </table:table-cell>
          <table:table-cell office:value-type="float" office:value="1.61337398250737">
            <text:p>1.6133739825</text:p>
          </table:table-cell>
          <table:table-cell office:value-type="float" office:value="-1.20207520835198">
            <text:p>-1.2020752084</text:p>
          </table:table-cell>
          <table:table-cell office:value-type="float" office:value="-3.98975706920769">
            <text:p>-3.9897570692</text:p>
          </table:table-cell>
          <table:table-cell office:value-type="float" office:value="-4.58985728083489">
            <text:p>-4.5898572808</text:p>
          </table:table-cell>
          <table:table-cell office:value-type="float" office:value="0.85685727120484">
            <text:p>0.8568572712</text:p>
          </table:table-cell>
        </table:table-row>
        <table:table-row table:style-name="ro1">
          <table:table-cell/>
          <table:table-cell table:formula="of:=[.B80]+5" office:value-type="float" office:value="155">
            <text:p>155</text:p>
          </table:table-cell>
          <table:table-cell table:formula="of:=[.$C$5]*[.B81]*[.B81]/([.$C$5]*[.$C$5]+([.$C$6]+[.B81])^2)" office:value-type="float" office:value="76.88">
            <text:p>77</text:p>
          </table:table-cell>
          <table:table-cell table:formula="of:=([.B81]*([.$C$5]^2+([.$C$6])^2)+([.$C$6])*[.B81]*[.B81])/([.$C$5]*[.$C$5]+([.$C$6]+[.B81])^2)" office:value-type="float" office:value="-267.84">
            <text:p>-268</text:p>
          </table:table-cell>
          <table:table-cell table:formula="of:=[.$C$2]/SQRT(([.$C$3]+[.C81])^2+([.$C$4]+[.D81])^2)*1000" office:value-type="float" office:value="6.05999222974034">
            <text:p>6.1</text:p>
          </table:table-cell>
          <table:table-cell table:formula="of:=[.E81]*SQRT([.C81]*[.C81]+[.D81]*[.D81])/SQRT([.$C$5]^2+([.$C$6])^2)" office:value-type="float" office:value="16.8026876653367">
            <text:p>16.8</text:p>
          </table:table-cell>
          <table:table-cell table:formula="of:=([.F81]/1000)^2*[.$C$5]*1000/8" office:value-type="float" office:value="0.352912890973573">
            <text:p>0.35</text:p>
          </table:table-cell>
          <table:table-cell table:formula="of:=LOG([.G81])*10" office:value-type="float" office:value="-4.52332477722663">
            <text:p>-4.5</text:p>
          </table:table-cell>
          <table:table-cell/>
          <table:table-cell table:formula="of:=[.B81]" office:value-type="float" office:value="155">
            <text:p>155</text:p>
          </table:table-cell>
          <table:table-cell office:value-type="float" office:value="0.386803930713755">
            <text:p>0.3868039307</text:p>
          </table:table-cell>
          <table:table-cell office:value-type="float" office:value="1.64037255741936">
            <text:p>1.6403725574</text:p>
          </table:table-cell>
          <table:table-cell office:value-type="float" office:value="-1.14490587846004">
            <text:p>-1.1449058785</text:p>
          </table:table-cell>
          <table:table-cell office:value-type="float" office:value="-3.94805143785913">
            <text:p>-3.9480514379</text:p>
          </table:table-cell>
          <table:table-cell office:value-type="float" office:value="-4.52332477722663">
            <text:p>-4.5233247772</text:p>
          </table:table-cell>
          <table:table-cell office:value-type="float" office:value="0.84298125939875">
            <text:p>0.8429812594</text:p>
          </table:table-cell>
        </table:table-row>
        <table:table-row table:style-name="ro1">
          <table:table-cell/>
          <table:table-cell table:formula="of:=[.B81]+5" office:value-type="float" office:value="160">
            <text:p>160</text:p>
          </table:table-cell>
          <table:table-cell table:formula="of:=[.$C$5]*[.B82]*[.B82]/([.$C$5]*[.$C$5]+([.$C$6]+[.B82])^2)" office:value-type="float" office:value="69.1891891891892">
            <text:p>69</text:p>
          </table:table-cell>
          <table:table-cell table:formula="of:=([.B82]*([.$C$5]^2+([.$C$6])^2)+([.$C$6])*[.B82]*[.B82])/([.$C$5]*[.$C$5]+([.$C$6]+[.B82])^2)" office:value-type="float" office:value="-255.135135135135">
            <text:p>-255</text:p>
          </table:table-cell>
          <table:table-cell table:formula="of:=[.$C$2]/SQRT(([.$C$3]+[.C82])^2+([.$C$4]+[.D82])^2)*1000" office:value-type="float" office:value="6.43335500949319">
            <text:p>6.4</text:p>
          </table:table-cell>
          <table:table-cell table:formula="of:=[.E82]*SQRT([.C82]*[.C82]+[.D82]*[.D82])/SQRT([.$C$5]^2+([.$C$6])^2)" office:value-type="float" office:value="16.9221927765844">
            <text:p>16.9</text:p>
          </table:table-cell>
          <table:table-cell table:formula="of:=([.F82]/1000)^2*[.$C$5]*1000/8" office:value-type="float" office:value="0.357950760459858">
            <text:p>0.36</text:p>
          </table:table-cell>
          <table:table-cell table:formula="of:=LOG([.G82])*10" office:value-type="float" office:value="-4.46176710594466">
            <text:p>-4.5</text:p>
          </table:table-cell>
          <table:table-cell/>
          <table:table-cell table:formula="of:=[.B82]" office:value-type="float" office:value="160">
            <text:p>160</text:p>
          </table:table-cell>
          <table:table-cell office:value-type="float" office:value="0.419910979202893">
            <text:p>0.4199109792</text:p>
          </table:table-cell>
          <table:table-cell office:value-type="float" office:value="1.66512445707362">
            <text:p>1.6651244571</text:p>
          </table:table-cell>
          <table:table-cell office:value-type="float" office:value="-1.09198980896383">
            <text:p>-1.091989809</text:p>
          </table:table-cell>
          <table:table-cell office:value-type="float" office:value="-3.90883208929163">
            <text:p>-3.9088320893</text:p>
          </table:table-cell>
          <table:table-cell office:value-type="float" office:value="-4.46176710594466">
            <text:p>-4.4617671059</text:p>
          </table:table-cell>
          <table:table-cell office:value-type="float" office:value="0.828484359712402">
            <text:p>0.8284843597</text:p>
          </table:table-cell>
        </table:table-row>
        <table:table-row table:style-name="ro1">
          <table:table-cell/>
          <table:table-cell table:formula="of:=[.B82]+5" office:value-type="float" office:value="165">
            <text:p>165</text:p>
          </table:table-cell>
          <table:table-cell table:formula="of:=[.$C$5]*[.B83]*[.B83]/([.$C$5]*[.$C$5]+([.$C$6]+[.B83])^2)" office:value-type="float" office:value="62.9479768786127">
            <text:p>63</text:p>
          </table:table-cell>
          <table:table-cell table:formula="of:=([.B83]*([.$C$5]^2+([.$C$6])^2)+([.$C$6])*[.B83]*[.B83])/([.$C$5]*[.$C$5]+([.$C$6]+[.B83])^2)" office:value-type="float" office:value="-244.161849710983">
            <text:p>-244</text:p>
          </table:table-cell>
          <table:table-cell table:formula="of:=[.$C$2]/SQRT(([.$C$3]+[.C83])^2+([.$C$4]+[.D83])^2)*1000" office:value-type="float" office:value="6.78920559428148">
            <text:p>6.8</text:p>
          </table:table-cell>
          <table:table-cell table:formula="of:=[.E83]*SQRT([.C83]*[.C83]+[.D83]*[.D83])/SQRT([.$C$5]^2+([.$C$6])^2)" office:value-type="float" office:value="17.0337335187945">
            <text:p>17.0</text:p>
          </table:table-cell>
          <table:table-cell table:formula="of:=([.F83]/1000)^2*[.$C$5]*1000/8" office:value-type="float" office:value="0.36268509698663">
            <text:p>0.36</text:p>
          </table:table-cell>
          <table:table-cell table:formula="of:=LOG([.G83])*10" office:value-type="float" office:value="-4.40470289551753">
            <text:p>-4.4</text:p>
          </table:table-cell>
          <table:table-cell/>
          <table:table-cell table:formula="of:=[.B83]" office:value-type="float" office:value="165">
            <text:p>165</text:p>
          </table:table-cell>
          <table:table-cell office:value-type="float" office:value="0.450886917655389">
            <text:p>0.4508869177</text:p>
          </table:table-cell>
          <table:table-cell office:value-type="float" office:value="1.68787396138341">
            <text:p>1.6878739614</text:p>
          </table:table-cell>
          <table:table-cell office:value-type="float" office:value="-1.04291005495165">
            <text:p>-1.042910055</text:p>
          </table:table-cell>
          <table:table-cell office:value-type="float" office:value="-3.87188364446185">
            <text:p>-3.8718836445</text:p>
          </table:table-cell>
          <table:table-cell office:value-type="float" office:value="-4.40470289551753">
            <text:p>-4.4047028955</text:p>
          </table:table-cell>
          <table:table-cell office:value-type="float" office:value="0.813567403593841">
            <text:p>0.8135674036</text:p>
          </table:table-cell>
        </table:table-row>
        <table:table-row table:style-name="ro1">
          <table:table-cell/>
          <table:table-cell table:formula="of:=[.B83]+5" office:value-type="float" office:value="170">
            <text:p>170</text:p>
          </table:table-cell>
          <table:table-cell table:formula="of:=[.$C$5]*[.B84]*[.B84]/([.$C$5]*[.$C$5]+([.$C$6]+[.B84])^2)" office:value-type="float" office:value="57.8">
            <text:p>58</text:p>
          </table:table-cell>
          <table:table-cell table:formula="of:=([.B84]*([.$C$5]^2+([.$C$6])^2)+([.$C$6])*[.B84]*[.B84])/([.$C$5]*[.$C$5]+([.$C$6]+[.B84])^2)" office:value-type="float" office:value="-234.6">
            <text:p>-235</text:p>
          </table:table-cell>
          <table:table-cell table:formula="of:=[.$C$2]/SQRT(([.$C$3]+[.C84])^2+([.$C$4]+[.D84])^2)*1000" office:value-type="float" office:value="7.12846033600441">
            <text:p>7.1</text:p>
          </table:table-cell>
          <table:table-cell table:formula="of:=[.E84]*SQRT([.C84]*[.C84]+[.D84]*[.D84])/SQRT([.$C$5]^2+([.$C$6])^2)" office:value-type="float" office:value="17.1379809862274">
            <text:p>17.1</text:p>
          </table:table-cell>
          <table:table-cell table:formula="of:=([.F84]/1000)^2*[.$C$5]*1000/8" office:value-type="float" office:value="0.367137990355364">
            <text:p>0.37</text:p>
          </table:table-cell>
          <table:table-cell table:formula="of:=LOG([.G84])*10" office:value-type="float" office:value="-4.35170673659902">
            <text:p>-4.4</text:p>
          </table:table-cell>
          <table:table-cell/>
          <table:table-cell table:formula="of:=[.B84]" office:value-type="float" office:value="170">
            <text:p>170</text:p>
          </table:table-cell>
          <table:table-cell office:value-type="float" office:value="0.479926610377135">
            <text:p>0.4799266104</text:p>
          </table:table-cell>
          <table:table-cell office:value-type="float" office:value="1.70883313389531">
            <text:p>1.7088331339</text:p>
          </table:table-cell>
          <table:table-cell office:value-type="float" office:value="-0.997299305573477">
            <text:p>-0.9972993056</text:p>
          </table:table-cell>
          <table:table-cell office:value-type="float" office:value="-3.83701485812666">
            <text:p>-3.8370148581</text:p>
          </table:table-cell>
          <table:table-cell office:value-type="float" office:value="-4.35170673659902">
            <text:p>-4.3517067366</text:p>
          </table:table-cell>
          <table:table-cell office:value-type="float" office:value="0.798390603641274">
            <text:p>0.7983906036</text:p>
          </table:table-cell>
        </table:table-row>
        <table:table-row table:style-name="ro1">
          <table:table-cell/>
          <table:table-cell table:formula="of:=[.B84]+5" office:value-type="float" office:value="175">
            <text:p>175</text:p>
          </table:table-cell>
          <table:table-cell table:formula="of:=[.$C$5]*[.B85]*[.B85]/([.$C$5]*[.$C$5]+([.$C$6]+[.B85])^2)" office:value-type="float" office:value="53.4934497816594">
            <text:p>53</text:p>
          </table:table-cell>
          <table:table-cell table:formula="of:=([.B85]*([.$C$5]^2+([.$C$6])^2)+([.$C$6])*[.B85]*[.B85])/([.$C$5]*[.$C$5]+([.$C$6]+[.B85])^2)" office:value-type="float" office:value="-226.200873362445">
            <text:p>-226</text:p>
          </table:table-cell>
          <table:table-cell table:formula="of:=[.$C$2]/SQRT(([.$C$3]+[.C85])^2+([.$C$4]+[.D85])^2)*1000" office:value-type="float" office:value="7.45203019399132">
            <text:p>7.5</text:p>
          </table:table-cell>
          <table:table-cell table:formula="of:=[.E85]*SQRT([.C85]*[.C85]+[.D85]*[.D85])/SQRT([.$C$5]^2+([.$C$6])^2)" office:value-type="float" office:value="17.2355405716984">
            <text:p>17.2</text:p>
          </table:table-cell>
          <table:table-cell table:formula="of:=([.F85]/1000)^2*[.$C$5]*1000/8" office:value-type="float" office:value="0.371329823498329">
            <text:p>0.37</text:p>
          </table:table-cell>
          <table:table-cell table:formula="of:=LOG([.G85])*10" office:value-type="float" office:value="-4.30240168843834">
            <text:p>-4.3</text:p>
          </table:table-cell>
          <table:table-cell/>
          <table:table-cell table:formula="of:=[.B85]" office:value-type="float" office:value="175">
            <text:p>175</text:p>
          </table:table-cell>
          <table:table-cell office:value-type="float" office:value="0.507202263508011">
            <text:p>0.5072022635</text:p>
          </table:table-cell>
          <table:table-cell office:value-type="float" office:value="1.72818675685848">
            <text:p>1.7281867569</text:p>
          </table:table-cell>
          <table:table-cell office:value-type="float" office:value="-0.954833027481791">
            <text:p>-0.9548330275</text:p>
          </table:table-cell>
          <table:table-cell office:value-type="float" office:value="-3.80405533532364">
            <text:p>-3.8040553353</text:p>
          </table:table-cell>
          <table:table-cell office:value-type="float" office:value="-4.30240168843834">
            <text:p>-4.3024016884</text:p>
          </table:table-cell>
          <table:table-cell office:value-type="float" office:value="0.783081629159249">
            <text:p>0.7830816292</text:p>
          </table:table-cell>
        </table:table-row>
        <table:table-row table:style-name="ro1">
          <table:table-cell/>
          <table:table-cell table:formula="of:=[.B85]+5" office:value-type="float" office:value="180">
            <text:p>180</text:p>
          </table:table-cell>
          <table:table-cell table:formula="of:=[.$C$5]*[.B86]*[.B86]/([.$C$5]*[.$C$5]+([.$C$6]+[.B86])^2)" office:value-type="float" office:value="49.8461538461538">
            <text:p>50</text:p>
          </table:table-cell>
          <table:table-cell table:formula="of:=([.B86]*([.$C$5]^2+([.$C$6])^2)+([.$C$6])*[.B86]*[.B86])/([.$C$5]*[.$C$5]+([.$C$6]+[.B86])^2)" office:value-type="float" office:value="-218.769230769231">
            <text:p>-219</text:p>
          </table:table-cell>
          <table:table-cell table:formula="of:=[.$C$2]/SQRT(([.$C$3]+[.C86])^2+([.$C$4]+[.D86])^2)*1000" office:value-type="float" office:value="7.76080052925579">
            <text:p>7.8</text:p>
          </table:table-cell>
          <table:table-cell table:formula="of:=[.E86]*SQRT([.C86]*[.C86]+[.D86]*[.D86])/SQRT([.$C$5]^2+([.$C$6])^2)" office:value-type="float" office:value="17.3269590092285">
            <text:p>17.3</text:p>
          </table:table-cell>
          <table:table-cell table:formula="of:=([.F86]/1000)^2*[.$C$5]*1000/8" office:value-type="float" office:value="0.375279385634358">
            <text:p>0.38</text:p>
          </table:table-cell>
          <table:table-cell table:formula="of:=LOG([.G86])*10" office:value-type="float" office:value="-4.25645291038906">
            <text:p>-4.3</text:p>
          </table:table-cell>
          <table:table-cell/>
          <table:table-cell table:formula="of:=[.B86]" office:value-type="float" office:value="180">
            <text:p>180</text:p>
          </table:table-cell>
          <table:table-cell office:value-type="float" office:value="0.532866581773163">
            <text:p>0.5328665818</text:p>
          </table:table-cell>
          <table:table-cell office:value-type="float" office:value="1.74609641294261">
            <text:p>1.7460964129</text:p>
          </table:table-cell>
          <table:table-cell office:value-type="float" office:value="-0.915223676116475">
            <text:p>-0.9152236761</text:p>
          </table:table-cell>
          <table:table-cell office:value-type="float" office:value="-3.77285276917519">
            <text:p>-3.7728527692</text:p>
          </table:table-cell>
          <table:table-cell office:value-type="float" office:value="-4.25645291038906">
            <text:p>-4.2564529104</text:p>
          </table:table-cell>
          <table:table-cell office:value-type="float" office:value="0.767742007264216">
            <text:p>0.7677420073</text:p>
          </table:table-cell>
        </table:table-row>
        <table:table-row table:style-name="ro1">
          <table:table-cell/>
          <table:table-cell table:formula="of:=[.B86]+5" office:value-type="float" office:value="185">
            <text:p>185</text:p>
          </table:table-cell>
          <table:table-cell table:formula="of:=[.$C$5]*[.B87]*[.B87]/([.$C$5]*[.$C$5]+([.$C$6]+[.B87])^2)" office:value-type="float" office:value="46.7235494880546">
            <text:p>47</text:p>
          </table:table-cell>
          <table:table-cell table:formula="of:=([.B87]*([.$C$5]^2+([.$C$6])^2)+([.$C$6])*[.B87]*[.B87])/([.$C$5]*[.$C$5]+([.$C$6]+[.B87])^2)" office:value-type="float" office:value="-212.150170648464">
            <text:p>-212</text:p>
          </table:table-cell>
          <table:table-cell table:formula="of:=[.$C$2]/SQRT(([.$C$3]+[.C87])^2+([.$C$4]+[.D87])^2)*1000" office:value-type="float" office:value="8.05561993526392">
            <text:p>8.1</text:p>
          </table:table-cell>
          <table:table-cell table:formula="of:=[.E87]*SQRT([.C87]*[.C87]+[.D87]*[.D87])/SQRT([.$C$5]^2+([.$C$6])^2)" office:value-type="float" office:value="17.4127306385531">
            <text:p>17.4</text:p>
          </table:table-cell>
          <table:table-cell table:formula="of:=([.F87]/1000)^2*[.$C$5]*1000/8" office:value-type="float" office:value="0.379003985363507">
            <text:p>0.38</text:p>
          </table:table-cell>
          <table:table-cell table:formula="of:=LOG([.G87])*10" office:value-type="float" office:value="-4.21356223244911">
            <text:p>-4.2</text:p>
          </table:table-cell>
          <table:table-cell/>
          <table:table-cell table:formula="of:=[.B87]" office:value-type="float" office:value="185">
            <text:p>185</text:p>
          </table:table-cell>
          <table:table-cell office:value-type="float" office:value="0.557055417435367">
            <text:p>0.5570554174</text:p>
          </table:table-cell>
          <table:table-cell office:value-type="float" office:value="1.76270387682293">
            <text:p>1.7627038768</text:p>
          </table:table-cell>
          <table:table-cell office:value-type="float" office:value="-0.878215791005425">
            <text:p>-0.878215791</text:p>
          </table:table-cell>
          <table:table-cell office:value-type="float" office:value="-3.74327060601448">
            <text:p>-3.743270606</text:p>
          </table:table-cell>
          <table:table-cell office:value-type="float" office:value="-4.21356223244911">
            <text:p>-4.2135622324</text:p>
          </table:table-cell>
          <table:table-cell office:value-type="float" office:value="0.752452214881874">
            <text:p>0.7524522149</text:p>
          </table:table-cell>
        </table:table-row>
        <table:table-row table:style-name="ro1">
          <table:table-cell/>
          <table:table-cell table:formula="of:=[.B87]+5" office:value-type="float" office:value="190">
            <text:p>190</text:p>
          </table:table-cell>
          <table:table-cell table:formula="of:=[.$C$5]*[.B88]*[.B88]/([.$C$5]*[.$C$5]+([.$C$6]+[.B88])^2)" office:value-type="float" office:value="44.0243902439024">
            <text:p>44</text:p>
          </table:table-cell>
          <table:table-cell table:formula="of:=([.B88]*([.$C$5]^2+([.$C$6])^2)+([.$C$6])*[.B88]*[.B88])/([.$C$5]*[.$C$5]+([.$C$6]+[.B88])^2)" office:value-type="float" office:value="-206.219512195122">
            <text:p>-206</text:p>
          </table:table-cell>
          <table:table-cell table:formula="of:=[.$C$2]/SQRT(([.$C$3]+[.C88])^2+([.$C$4]+[.D88])^2)*1000" office:value-type="float" office:value="8.33729451300687">
            <text:p>8.3</text:p>
          </table:table-cell>
          <table:table-cell table:formula="of:=[.E88]*SQRT([.C88]*[.C88]+[.D88]*[.D88])/SQRT([.$C$5]^2+([.$C$6])^2)" office:value-type="float" office:value="17.4933029717291">
            <text:p>17.5</text:p>
          </table:table-cell>
          <table:table-cell table:formula="of:=([.F88]/1000)^2*[.$C$5]*1000/8" office:value-type="float" office:value="0.382519561075882">
            <text:p>0.38</text:p>
          </table:table-cell>
          <table:table-cell table:formula="of:=LOG([.G88])*10" office:value-type="float" office:value="-4.1734635122906">
            <text:p>-4.2</text:p>
          </table:table-cell>
          <table:table-cell/>
          <table:table-cell table:formula="of:=[.B88]" office:value-type="float" office:value="190">
            <text:p>190</text:p>
          </table:table-cell>
          <table:table-cell office:value-type="float" office:value="0.579890003415507">
            <text:p>0.5798900034</text:p>
          </table:table-cell>
          <table:table-cell office:value-type="float" office:value="1.7781339458381">
            <text:p>1.7781339458</text:p>
          </table:table-cell>
          <table:table-cell office:value-type="float" office:value="-0.843581825747901">
            <text:p>-0.8435818257</text:p>
          </table:table-cell>
          <table:table-cell office:value-type="float" office:value="-3.71518606270579">
            <text:p>-3.7151860627</text:p>
          </table:table-cell>
          <table:table-cell office:value-type="float" office:value="-4.1734635122906">
            <text:p>-4.1734635123</text:p>
          </table:table-cell>
          <table:table-cell office:value-type="float" office:value="0.737275743396431">
            <text:p>0.7372757434</text:p>
          </table:table-cell>
        </table:table-row>
        <table:table-row table:style-name="ro1">
          <table:table-cell/>
          <table:table-cell table:formula="of:=[.B88]+5" office:value-type="float" office:value="195">
            <text:p>195</text:p>
          </table:table-cell>
          <table:table-cell table:formula="of:=[.$C$5]*[.B89]*[.B89]/([.$C$5]*[.$C$5]+([.$C$6]+[.B89])^2)" office:value-type="float" office:value="41.6712328767123">
            <text:p>42</text:p>
          </table:table-cell>
          <table:table-cell table:formula="of:=([.B89]*([.$C$5]^2+([.$C$6])^2)+([.$C$6])*[.B89]*[.B89])/([.$C$5]*[.$C$5]+([.$C$6]+[.B89])^2)" office:value-type="float" office:value="-200.876712328767">
            <text:p>-201</text:p>
          </table:table-cell>
          <table:table-cell table:formula="of:=[.$C$2]/SQRT(([.$C$3]+[.C89])^2+([.$C$4]+[.D89])^2)*1000" office:value-type="float" office:value="8.60658547098658">
            <text:p>8.6</text:p>
          </table:table-cell>
          <table:table-cell table:formula="of:=[.E89]*SQRT([.C89]*[.C89]+[.D89]*[.D89])/SQRT([.$C$5]^2+([.$C$6])^2)" office:value-type="float" office:value="17.5690816365938">
            <text:p>17.6</text:p>
          </table:table-cell>
          <table:table-cell table:formula="of:=([.F89]/1000)^2*[.$C$5]*1000/8" office:value-type="float" office:value="0.385840786941621">
            <text:p>0.39</text:p>
          </table:table-cell>
          <table:table-cell table:formula="of:=LOG([.G89])*10" office:value-type="float" office:value="-4.1359186531991">
            <text:p>-4.1</text:p>
          </table:table-cell>
          <table:table-cell/>
          <table:table-cell table:formula="of:=[.B89]" office:value-type="float" office:value="195">
            <text:p>195</text:p>
          </table:table-cell>
          <table:table-cell office:value-type="float" office:value="0.60147884413396">
            <text:p>0.6014788441</text:p>
          </table:table-cell>
          <table:table-cell office:value-type="float" office:value="1.79249681254581">
            <text:p>1.7924968125</text:p>
          </table:table-cell>
          <table:table-cell office:value-type="float" office:value="-0.811118590856537">
            <text:p>-0.8111185909</text:p>
          </table:table-cell>
          <table:table-cell office:value-type="float" office:value="-3.68848843574827">
            <text:p>-3.6884884357</text:p>
          </table:table-cell>
          <table:table-cell office:value-type="float" office:value="-4.1359186531991">
            <text:p>-4.1359186532</text:p>
          </table:table-cell>
          <table:table-cell office:value-type="float" office:value="0.722262354024877">
            <text:p>0.722262354</text:p>
          </table:table-cell>
        </table:table-row>
        <table:table-row table:style-name="ro1">
          <table:table-cell/>
          <table:table-cell table:style-name="ce5" table:formula="of:=[.B89]+5" office:value-type="float" office:value="200">
            <text:p>200</text:p>
          </table:table-cell>
          <table:table-cell table:style-name="ce29" table:formula="of:=[.$C$5]*[.B90]*[.B90]/([.$C$5]*[.$C$5]+([.$C$6]+[.B90])^2)" office:value-type="float" office:value="39.6039603960396">
            <text:p>40</text:p>
          </table:table-cell>
          <table:table-cell table:style-name="ce29" table:formula="of:=([.B90]*([.$C$5]^2+([.$C$6])^2)+([.$C$6])*[.B90]*[.B90])/([.$C$5]*[.$C$5]+([.$C$6]+[.B90])^2)" office:value-type="float" office:value="-196.039603960396">
            <text:p>-196</text:p>
          </table:table-cell>
          <table:table-cell table:style-name="ce8" table:formula="of:=[.$C$2]/SQRT(([.$C$3]+[.C90])^2+([.$C$4]+[.D90])^2)*1000" office:value-type="float" office:value="8.86420876488288">
            <text:p>8.9</text:p>
          </table:table-cell>
          <table:table-cell table:style-name="ce8" table:formula="of:=[.E90]*SQRT([.C90]*[.C90]+[.D90]*[.D90])/SQRT([.$C$5]^2+([.$C$6])^2)" office:value-type="float" office:value="17.6404347656876">
            <text:p>17.6</text:p>
          </table:table-cell>
          <table:table-cell table:style-name="ce13" table:formula="of:=([.F90]/1000)^2*[.$C$5]*1000/8" office:value-type="float" office:value="0.388981173403102">
            <text:p>0.39</text:p>
          </table:table-cell>
          <table:table-cell table:style-name="ce8" table:formula="of:=LOG([.G90])*10" office:value-type="float" office:value="-4.10071417915958">
            <text:p>-4.1</text:p>
          </table:table-cell>
          <table:table-cell/>
          <table:table-cell table:style-name="ce5" table:formula="of:=[.B90]" office:value-type="float" office:value="200">
            <text:p>200</text:p>
          </table:table-cell>
          <table:table-cell table:style-name="ce5" office:value-type="float" office:value="0.621919323232114">
            <text:p>0.6219193232</text:p>
          </table:table-cell>
          <table:table-cell table:style-name="ce5" office:value-type="float" office:value="1.80589006142619">
            <text:p>1.8058900614</text:p>
          </table:table-cell>
          <table:table-cell table:style-name="ce5" office:value-type="float" office:value="-0.780644209673562">
            <text:p>-0.7806442097</text:p>
          </table:table-cell>
          <table:table-cell table:style-name="ce5" office:value-type="float" office:value="-3.66307765330493">
            <text:p>-3.6630776533</text:p>
          </table:table-cell>
          <table:table-cell table:style-name="ce5" office:value-type="float" office:value="-4.10071417915958">
            <text:p>-4.1007141792</text:p>
          </table:table-cell>
          <table:table-cell table:style-name="ce5" office:value-type="float" office:value="0.707450693319396">
            <text:p>0.7074506933</text:p>
          </table:table-cell>
        </table:table-row>
        <table:table-row table:style-name="ro1">
          <table:table-cell/>
          <table:table-cell table:style-name="ce15" office:value-type="float" office:value="10000">
            <text:p>10000</text:p>
          </table:table-cell>
          <table:table-cell table:style-name="ce30" table:formula="of:=[.$C$5]*[.B91]*[.B91]/([.$C$5]*[.$C$5]+([.$C$6]+[.B91])^2)" office:value-type="float" office:value="10.2030300958779">
            <text:p>10</text:p>
          </table:table-cell>
          <table:table-cell table:style-name="ce30" table:formula="of:=([.B91]*([.$C$5]^2+([.$C$6])^2)+([.$C$6])*[.B91]*[.B91])/([.$C$5]*[.$C$5]+([.$C$6]+[.B91])^2)" office:value-type="float" office:value="-100.999794919095">
            <text:p>-101</text:p>
          </table:table-cell>
          <table:table-cell table:style-name="ce24" table:formula="of:=[.$C$2]/SQRT(([.$C$3]+[.C91])^2+([.$C$4]+[.D91])^2)*1000" office:value-type="float" office:value="19.3120697136467">
            <text:p>19.3</text:p>
          </table:table-cell>
          <table:table-cell table:style-name="ce24" table:formula="of:=[.E91]*SQRT([.C91]*[.C91]+[.D91]*[.D91])/SQRT([.$C$5]^2+([.$C$6])^2)" office:value-type="float" office:value="19.5071311732957">
            <text:p>19.5</text:p>
          </table:table-cell>
          <table:table-cell table:style-name="ce23" table:formula="of:=([.F91]/1000)^2*[.$C$5]*1000/8" office:value-type="float" office:value="0.475660208265208">
            <text:p>0.48</text:p>
          </table:table-cell>
          <table:table-cell table:style-name="ce24" table:formula="of:=LOG([.G91])*10" office:value-type="float" office:value="-3.22703178312423">
            <text:p>-3.2</text:p>
          </table:table-cell>
          <table:table-cell/>
          <table:table-cell table:style-name="Default" table:number-columns-repeated="7"/>
        </table:table-row>
        <table:table-row table:style-name="ro1">
          <table:table-cell/>
          <table:table-cell table:style-name="ce15" office:value-type="float" office:value="-10000">
            <text:p>-10000</text:p>
          </table:table-cell>
          <table:table-cell table:style-name="ce30" table:formula="of:=[.$C$5]*[.B92]*[.B92]/([.$C$5]*[.$C$5]+([.$C$6]+[.B92])^2)" office:value-type="float" office:value="9.80295088427518">
            <text:p>10</text:p>
          </table:table-cell>
          <table:table-cell table:style-name="ce30" table:formula="of:=([.B92]*([.$C$5]^2+([.$C$6])^2)+([.$C$6])*[.B92]*[.B92])/([.$C$5]*[.$C$5]+([.$C$6]+[.B92])^2)" office:value-type="float" office:value="-99.0196068820636">
            <text:p>-99</text:p>
          </table:table-cell>
          <table:table-cell table:style-name="ce24" table:formula="of:=[.$C$2]/SQRT(([.$C$3]+[.C92])^2+([.$C$4]+[.D92])^2)*1000" office:value-type="float" office:value="19.7276039203915">
            <text:p>19.7</text:p>
          </table:table-cell>
          <table:table-cell table:style-name="ce24" table:formula="of:=[.E92]*SQRT([.C92]*[.C92]+[.D92]*[.D92])/SQRT([.$C$5]^2+([.$C$6])^2)" office:value-type="float" office:value="19.5322715355965">
            <text:p>19.5</text:p>
          </table:table-cell>
          <table:table-cell table:style-name="ce23" table:formula="of:=([.F92]/1000)^2*[.$C$5]*1000/8" office:value-type="float" office:value="0.476887039175343">
            <text:p>0.48</text:p>
          </table:table-cell>
          <table:table-cell table:style-name="ce24" table:formula="of:=LOG([.G92])*10" office:value-type="float" office:value="-3.21584480650886">
            <text:p>-3.2</text:p>
          </table:table-cell>
          <table:table-cell/>
          <table:table-cell table:style-name="Default" table:number-columns-repeated="7"/>
        </table:table-row>
        <table:table-row table:style-name="ro1" table:number-rows-repeated="10">
          <table:table-cell/>
          <table:table-cell table:style-name="ce22"/>
          <table:table-cell table:style-name="ce31" table:number-columns-repeated="2"/>
          <table:table-cell table:style-name="ce33" table:number-columns-repeated="2"/>
          <table:table-cell table:style-name="ce34"/>
          <table:table-cell table:style-name="ce33"/>
          <table:table-cell/>
          <table:table-cell table:style-name="Default" table:number-columns-repeated="7"/>
        </table:table-row>
        <table:table-row table:style-name="ro1">
          <table:table-cell/>
          <table:table-cell table:style-name="ce22"/>
          <table:table-cell table:style-name="ce31" table:number-columns-repeated="2"/>
          <table:table-cell table:style-name="ce33" table:number-columns-repeated="2"/>
          <table:table-cell table:style-name="ce34"/>
          <table:table-cell table:style-name="ce33"/>
          <table:table-cell/>
          <table:table-cell table:style-name="Default" table:number-columns-repeated="7"/>
        </table:table-row>
      </table:table>
      <table:table table:name="SParam" table:style-name="ta1" table:print="false">
        <table:table-column table:style-name="co13" table:default-cell-style-name="Default"/>
        <table:table-column table:style-name="co1" table:default-cell-style-name="ce7"/>
        <table:table-column table:style-name="co1" table:number-columns-repeated="3" table:default-cell-style-name="ce9"/>
        <table:table-column table:style-name="co1" table:default-cell-style-name="Default"/>
        <table:table-column table:style-name="co1" table:number-columns-repeated="2" table:default-cell-style-name="ce41"/>
        <table:table-column table:style-name="co1" table:number-columns-repeated="2" table:default-cell-style-name="ce7"/>
        <table:table-row table:style-name="ro1">
          <table:table-cell/>
          <table:table-cell table:style-name="Default" table:number-columns-repeated="4"/>
          <table:table-cell/>
          <table:table-cell table:style-name="Default" table:number-columns-repeated="4"/>
        </table:table-row>
        <table:table-row table:style-name="ro1">
          <table:table-cell/>
          <table:table-cell table:style-name="ce15" office:value-type="string">
            <text:p>Z_0 (Ohm)</text:p>
          </table:table-cell>
          <table:table-cell table:style-name="ce15" office:value-type="float" office:value="50">
            <text:p>50</text:p>
          </table:table-cell>
          <table:table-cell table:style-name="ce15" office:value-type="string">
            <text:p>pi</text:p>
          </table:table-cell>
          <table:table-cell table:style-name="ce15" office:value-type="float" office:value="3.141593">
            <text:p>3.141593</text:p>
          </table:table-cell>
          <table:table-cell table:style-name="ce15" office:value-type="string">
            <text:p>rad/deg</text:p>
          </table:table-cell>
          <table:table-cell table:style-name="ce39" table:formula="of:=[.E2]/180" office:value-type="float" office:value="0.0174532944444444">
            <text:p>0.0175</text:p>
          </table:table-cell>
          <table:table-cell table:style-name="ce22" table:number-columns-repeated="3"/>
        </table:table-row>
        <table:table-row table:style-name="ro1">
          <table:table-cell/>
          <table:table-cell table:style-name="ce22" table:number-columns-repeated="5"/>
          <table:table-cell table:style-name="ce40"/>
          <table:table-cell table:style-name="ce22" table:number-columns-repeated="3"/>
        </table:table-row>
        <table:table-row table:style-name="ro1">
          <table:table-cell/>
          <table:table-cell table:style-name="ce3" office:value-type="string">
            <text:p>NSVF4009SG4, 1000 MHz</text:p>
          </table:table-cell>
          <table:table-cell table:style-name="Default" table:number-columns-repeated="3"/>
          <table:table-cell/>
          <table:table-cell table:style-name="Default" table:number-columns-repeated="4"/>
        </table:table-row>
        <table:table-row table:style-name="ro1">
          <table:table-cell/>
          <table:table-cell table:style-name="ce14" office:value-type="string">
            <text:p>Collector</text:p>
          </table:table-cell>
          <table:table-cell table:style-name="ce16"/>
          <table:table-cell table:style-name="ce4" office:value-type="string">
            <text:p>Parameter</text:p>
          </table:table-cell>
          <table:table-cell table:style-name="ce14" office:value-type="string">
            <text:p>Reflection Coefficient</text:p>
          </table:table-cell>
          <table:table-cell table:style-name="ce16"/>
          <table:table-cell table:style-name="ce14" office:value-type="string">
            <text:p>Reflection Coefficient</text:p>
          </table:table-cell>
          <table:table-cell table:style-name="ce16"/>
          <table:table-cell table:style-name="ce14" office:value-type="string">
            <text:p>Impedance (Ohm)</text:p>
          </table:table-cell>
          <table:table-cell table:style-name="ce16"/>
        </table:table-row>
        <table:table-row table:style-name="ro1">
          <table:table-cell/>
          <table:table-cell table:style-name="ce15" office:value-type="string">
            <text:p>Voltage (V)</text:p>
          </table:table-cell>
          <table:table-cell table:style-name="ce15" office:value-type="string">
            <text:p>Current (mA)</text:p>
          </table:table-cell>
          <table:table-cell table:style-name="ce5" office:value-type="string">
            <text:p>S11/S22</text:p>
          </table:table-cell>
          <table:table-cell table:style-name="ce15" office:value-type="string">
            <text:p>Magnitude</text:p>
          </table:table-cell>
          <table:table-cell table:style-name="ce15" office:value-type="string">
            <text:p>Angle</text:p>
          </table:table-cell>
          <table:table-cell table:style-name="ce15" office:value-type="string">
            <text:p>Real</text:p>
          </table:table-cell>
          <table:table-cell table:style-name="ce15" office:value-type="string">
            <text:p>Imaginary</text:p>
          </table:table-cell>
          <table:table-cell table:style-name="ce15" office:value-type="string">
            <text:p>Real</text:p>
          </table:table-cell>
          <table:table-cell table:style-name="ce15" office:value-type="string">
            <text:p>Imaginary</text:p>
          </table:table-cell>
        </table:table-row>
        <table:table-row table:style-name="ro1">
          <table:table-cell/>
          <table:table-cell table:style-name="ce6" office:value-type="float" office:value="1">
            <text:p>1.0</text:p>
          </table:table-cell>
          <table:table-cell table:style-name="ce4" office:value-type="float" office:value="5">
            <text:p>5</text:p>
          </table:table-cell>
          <table:table-cell table:style-name="ce4" office:value-type="string">
            <text:p>S11</text:p>
          </table:table-cell>
          <table:table-cell table:style-name="ce4" office:value-type="float" office:value="0.662">
            <text:p>0.662</text:p>
          </table:table-cell>
          <table:table-cell table:style-name="ce6" office:value-type="float" office:value="-87">
            <text:p>-87.0</text:p>
          </table:table-cell>
          <table:table-cell table:style-name="ce37" table:formula="of:=[.E7]*COS([.F7]*[.$G$2])" office:value-type="float" office:value="0.0346462923450111">
            <text:p>0.035</text:p>
          </table:table-cell>
          <table:table-cell table:style-name="ce37" table:formula="of:=[.E7]*SIN([.F7]*[.$G$2])" office:value-type="float" office:value="-0.661092757808421">
            <text:p>-0.661</text:p>
          </table:table-cell>
          <table:table-cell table:style-name="ce6" table:formula="of:=[.$C$2]*(1-[.G7]*[.G7]-[.H7]*[.H7])/(1+[.G7]*[.G7]-2*[.G7]+[.H7]*[.H7])" office:value-type="float" office:value="20.5177478805119">
            <text:p>20.5</text:p>
          </table:table-cell>
          <table:table-cell table:style-name="ce6" table:formula="of:=[.$C$2]*(2*[.H7])/(1+[.G7]*[.G7]-2*[.G7]+[.H7]*[.H7])" office:value-type="float" office:value="-48.2919079826312">
            <text:p>-48.3</text:p>
          </table:table-cell>
        </table:table-row>
        <table:table-row table:style-name="ro1">
          <table:table-cell/>
          <table:table-cell office:value-type="float" office:value="1">
            <text:p>1.0</text:p>
          </table:table-cell>
          <table:table-cell office:value-type="float" office:value="10">
            <text:p>10</text:p>
          </table:table-cell>
          <table:table-cell office:value-type="string">
            <text:p>S11</text:p>
          </table:table-cell>
          <table:table-cell office:value-type="float" office:value="0.536">
            <text:p>0.536</text:p>
          </table:table-cell>
          <table:table-cell table:style-name="ce7" office:value-type="float" office:value="-109.6">
            <text:p>-109.6</text:p>
          </table:table-cell>
          <table:table-cell table:formula="of:=[.E8]*COS([.F8]*[.$G$2])" office:value-type="float" office:value="-0.179802147891356">
            <text:p>-0.180</text:p>
          </table:table-cell>
          <table:table-cell table:formula="of:=[.E8]*SIN([.F8]*[.$G$2])" office:value-type="float" office:value="-0.504942756769176">
            <text:p>-0.505</text:p>
          </table:table-cell>
          <table:table-cell table:formula="of:=[.$C$2]*(1-[.G8]*[.G8]-[.H8]*[.H8])/(1+[.G8]*[.G8]-2*[.G8]+[.H8]*[.H8])" office:value-type="float" office:value="21.6377397534341">
            <text:p>21.6</text:p>
          </table:table-cell>
          <table:table-cell table:formula="of:=[.$C$2]*(2*[.H8])/(1+[.G8]*[.G8]-2*[.G8]+[.H8]*[.H8])" office:value-type="float" office:value="-30.6601898161172">
            <text:p>-30.7</text:p>
          </table:table-cell>
        </table:table-row>
        <table:table-row table:style-name="ro1">
          <table:table-cell/>
          <table:table-cell office:value-type="float" office:value="1">
            <text:p>1.0</text:p>
          </table:table-cell>
          <table:table-cell office:value-type="float" office:value="20">
            <text:p>20</text:p>
          </table:table-cell>
          <table:table-cell office:value-type="string">
            <text:p>S11</text:p>
          </table:table-cell>
          <table:table-cell office:value-type="float" office:value="0.463">
            <text:p>0.463</text:p>
          </table:table-cell>
          <table:table-cell table:style-name="ce9" office:value-type="float" office:value="-131.2">
            <text:p>-131.2</text:p>
          </table:table-cell>
          <table:table-cell table:formula="of:=[.E9]*COS([.F9]*[.$G$2])" office:value-type="float" office:value="-0.304973307995987">
            <text:p>-0.305</text:p>
          </table:table-cell>
          <table:table-cell table:formula="of:=[.E9]*SIN([.F9]*[.$G$2])" office:value-type="float" office:value="-0.348368025814633">
            <text:p>-0.348</text:p>
          </table:table-cell>
          <table:table-cell table:formula="of:=[.$C$2]*(1-[.G9]*[.G9]-[.H9]*[.H9])/(1+[.G9]*[.G9]-2*[.G9]+[.H9]*[.H9])" office:value-type="float" office:value="21.5322116719593">
            <text:p>21.5</text:p>
          </table:table-cell>
          <table:table-cell table:formula="of:=[.$C$2]*(2*[.H9])/(1+[.G9]*[.G9]-2*[.G9]+[.H9]*[.H9])" office:value-type="float" office:value="-19.095819975493">
            <text:p>-19.1</text:p>
          </table:table-cell>
        </table:table-row>
        <table:table-row table:style-name="ro1">
          <table:table-cell/>
          <table:table-cell office:value-type="float" office:value="1">
            <text:p>1.0</text:p>
          </table:table-cell>
          <table:table-cell office:value-type="float" office:value="5">
            <text:p>5</text:p>
          </table:table-cell>
          <table:table-cell office:value-type="string">
            <text:p>S22</text:p>
          </table:table-cell>
          <table:table-cell office:value-type="float" office:value="0.571">
            <text:p>0.571</text:p>
          </table:table-cell>
          <table:table-cell table:style-name="ce7" office:value-type="float" office:value="-58.5">
            <text:p>-58.5</text:p>
          </table:table-cell>
          <table:table-cell table:formula="of:=[.E10]*COS([.F10]*[.$G$2])" office:value-type="float" office:value="0.298346625640769">
            <text:p>0.298</text:p>
          </table:table-cell>
          <table:table-cell table:formula="of:=[.E10]*SIN([.F10]*[.$G$2])" office:value-type="float" office:value="-0.486857567435043">
            <text:p>-0.487</text:p>
          </table:table-cell>
          <table:table-cell table:formula="of:=[.$C$2]*(1-[.G10]*[.G10]-[.H10]*[.H10])/(1+[.G10]*[.G10]-2*[.G10]+[.H10]*[.H10])" office:value-type="float" office:value="46.2028573601697">
            <text:p>46.2</text:p>
          </table:table-cell>
          <table:table-cell table:formula="of:=[.$C$2]*(2*[.H10])/(1+[.G10]*[.G10]-2*[.G10]+[.H10]*[.H10])" office:value-type="float" office:value="-66.7524604402359">
            <text:p>-66.8</text:p>
          </table:table-cell>
        </table:table-row>
        <table:table-row table:style-name="ro1">
          <table:table-cell/>
          <table:table-cell office:value-type="float" office:value="1">
            <text:p>1.0</text:p>
          </table:table-cell>
          <table:table-cell office:value-type="float" office:value="10">
            <text:p>10</text:p>
          </table:table-cell>
          <table:table-cell office:value-type="string">
            <text:p>S22</text:p>
          </table:table-cell>
          <table:table-cell office:value-type="float" office:value="0.437">
            <text:p>0.437</text:p>
          </table:table-cell>
          <table:table-cell table:style-name="ce7" office:value-type="float" office:value="-72.8">
            <text:p>-72.8</text:p>
          </table:table-cell>
          <table:table-cell table:formula="of:=[.E11]*COS([.F11]*[.$G$2])" office:value-type="float" office:value="0.129224359382034">
            <text:p>0.129</text:p>
          </table:table-cell>
          <table:table-cell table:formula="of:=[.E11]*SIN([.F11]*[.$G$2])" office:value-type="float" office:value="-0.417456662352277">
            <text:p>-0.417</text:p>
          </table:table-cell>
          <table:table-cell table:formula="of:=[.$C$2]*(1-[.G11]*[.G11]-[.H11]*[.H11])/(1+[.G11]*[.G11]-2*[.G11]+[.H11]*[.H11])" office:value-type="float" office:value="43.3787348264284">
            <text:p>43.4</text:p>
          </table:table-cell>
          <table:table-cell table:formula="of:=[.$C$2]*(2*[.H11])/(1+[.G11]*[.G11]-2*[.G11]+[.H11]*[.H11])" office:value-type="float" office:value="-44.7664968529149">
            <text:p>-44.8</text:p>
          </table:table-cell>
        </table:table-row>
        <table:table-row table:style-name="ro1">
          <table:table-cell/>
          <table:table-cell office:value-type="float" office:value="1">
            <text:p>1.0</text:p>
          </table:table-cell>
          <table:table-cell office:value-type="float" office:value="20">
            <text:p>20</text:p>
          </table:table-cell>
          <table:table-cell office:value-type="string">
            <text:p>S22</text:p>
          </table:table-cell>
          <table:table-cell office:value-type="float" office:value="0.333">
            <text:p>0.333</text:p>
          </table:table-cell>
          <table:table-cell table:style-name="ce7" office:value-type="float" office:value="-86">
            <text:p>-86.0</text:p>
          </table:table-cell>
          <table:table-cell table:formula="of:=[.E12]*COS([.F12]*[.$G$2])" office:value-type="float" office:value="0.0232288507771841">
            <text:p>0.023</text:p>
          </table:table-cell>
          <table:table-cell table:formula="of:=[.E12]*SIN([.F12]*[.$G$2])" office:value-type="float" office:value="-0.332188832581066">
            <text:p>-0.332</text:p>
          </table:table-cell>
          <table:table-cell table:formula="of:=[.$C$2]*(1-[.G12]*[.G12]-[.H12]*[.H12])/(1+[.G12]*[.G12]-2*[.G12]+[.H12]*[.H12])" office:value-type="float" office:value="41.764602435984">
            <text:p>41.8</text:p>
          </table:table-cell>
          <table:table-cell table:formula="of:=[.$C$2]*(2*[.H12])/(1+[.G12]*[.G12]-2*[.G12]+[.H12]*[.H12])" office:value-type="float" office:value="-31.2081045593224">
            <text:p>-31.2</text:p>
          </table:table-cell>
        </table:table-row>
        <table:table-row table:style-name="ro1">
          <table:table-cell/>
          <table:table-cell table:style-name="ce5" office:value-type="float" office:value="3">
            <text:p>3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S22</text:p>
          </table:table-cell>
          <table:table-cell table:style-name="ce5" office:value-type="float" office:value="0.646">
            <text:p>0.646</text:p>
          </table:table-cell>
          <table:table-cell table:style-name="ce8" office:value-type="float" office:value="-47">
            <text:p>-47.0</text:p>
          </table:table-cell>
          <table:table-cell table:style-name="ce38" table:formula="of:=[.E13]*COS([.F13]*[.$G$2])" office:value-type="float" office:value="0.440570897866129">
            <text:p>0.441</text:p>
          </table:table-cell>
          <table:table-cell table:style-name="ce38" table:formula="of:=[.E13]*SIN([.F13]*[.$G$2])" office:value-type="float" office:value="-0.472454531096308">
            <text:p>-0.472</text:p>
          </table:table-cell>
          <table:table-cell table:style-name="ce8" table:formula="of:=[.$C$2]*(1-[.G13]*[.G13]-[.H13]*[.H13])/(1+[.G13]*[.G13]-2*[.G13]+[.H13]*[.H13])" office:value-type="float" office:value="54.3371907266387">
            <text:p>54.3</text:p>
          </table:table-cell>
          <table:table-cell table:style-name="ce8" table:formula="of:=[.$C$2]*(2*[.H13])/(1+[.G13]*[.G13]-2*[.G13]+[.H13]*[.H13])" office:value-type="float" office:value="-88.1158637129036">
            <text:p>-88.1</text:p>
          </table:table-cell>
        </table:table-row>
        <table:table-row table:style-name="ro1">
          <table:table-cell/>
          <table:table-cell table:style-name="Default" table:number-columns-repeated="4"/>
          <table:table-cell/>
          <table:table-cell table:style-name="Default" table:number-columns-repeated="4"/>
        </table:table-row>
        <table:table-row table:style-name="ro1">
          <table:table-cell/>
          <table:table-cell table:style-name="ce3" office:value-type="string">
            <text:p>GVA-92+, 915 MHz, 5 V</text:p>
          </table:table-cell>
          <table:table-cell table:style-name="Default" table:number-columns-repeated="3"/>
          <table:table-cell/>
          <table:table-cell table:style-name="Default" table:number-columns-repeated="4"/>
        </table:table-row>
        <table:table-row table:style-name="ro1">
          <table:table-cell/>
          <table:table-cell table:style-name="ce14" office:value-type="string">
            <text:p>Collector</text:p>
          </table:table-cell>
          <table:table-cell table:style-name="ce16"/>
          <table:table-cell table:style-name="ce4" office:value-type="string">
            <text:p>Parameter</text:p>
          </table:table-cell>
          <table:table-cell table:style-name="ce14" office:value-type="string">
            <text:p>Reflection Coefficient</text:p>
          </table:table-cell>
          <table:table-cell table:style-name="ce16"/>
          <table:table-cell table:style-name="ce14" office:value-type="string">
            <text:p>Reflection Coefficient</text:p>
          </table:table-cell>
          <table:table-cell table:style-name="ce16"/>
          <table:table-cell table:style-name="ce14" office:value-type="string">
            <text:p>Impedance (Ohm)</text:p>
          </table:table-cell>
          <table:table-cell table:style-name="ce16"/>
        </table:table-row>
        <table:table-row table:style-name="ro1">
          <table:table-cell/>
          <table:table-cell table:style-name="ce15" office:value-type="string">
            <text:p>Voltage (V)</text:p>
          </table:table-cell>
          <table:table-cell table:style-name="ce15" office:value-type="string">
            <text:p>Current (mA)</text:p>
          </table:table-cell>
          <table:table-cell table:style-name="ce5" office:value-type="string">
            <text:p>S11/S22</text:p>
          </table:table-cell>
          <table:table-cell table:style-name="ce15" office:value-type="string">
            <text:p>Magnitude</text:p>
          </table:table-cell>
          <table:table-cell table:style-name="ce15" office:value-type="string">
            <text:p>Angle</text:p>
          </table:table-cell>
          <table:table-cell table:style-name="ce15" office:value-type="string">
            <text:p>Real</text:p>
          </table:table-cell>
          <table:table-cell table:style-name="ce15" office:value-type="string">
            <text:p>Imaginary</text:p>
          </table:table-cell>
          <table:table-cell table:style-name="ce15" office:value-type="string">
            <text:p>Real</text:p>
          </table:table-cell>
          <table:table-cell table:style-name="ce15" office:value-type="string">
            <text:p>Imaginary</text:p>
          </table:table-cell>
        </table:table-row>
        <table:table-row table:style-name="ro1">
          <table:table-cell/>
          <table:table-cell table:style-name="ce6" office:value-type="float" office:value="5">
            <text:p>5.0</text:p>
          </table:table-cell>
          <table:table-cell table:style-name="ce4" office:value-type="float" office:value="100">
            <text:p>100</text:p>
          </table:table-cell>
          <table:table-cell table:style-name="ce4" office:value-type="string">
            <text:p>S11</text:p>
          </table:table-cell>
          <table:table-cell table:style-name="ce37" office:value-type="float" office:value="0.45840621806509">
            <text:p>0.458</text:p>
          </table:table-cell>
          <table:table-cell table:style-name="ce6" office:value-type="float" office:value="172.9">
            <text:p>172.9</text:p>
          </table:table-cell>
          <table:table-cell table:style-name="ce37" table:formula="of:=[.E18]*COS([.F18]*[.$G$2])" office:value-type="float" office:value="-0.454891149564561">
            <text:p>-0.455</text:p>
          </table:table-cell>
          <table:table-cell table:style-name="ce37" table:formula="of:=[.E18]*SIN([.F18]*[.$G$2])" office:value-type="float" office:value="0.056659534136549">
            <text:p>0.057</text:p>
          </table:table-cell>
          <table:table-cell table:style-name="ce6" table:formula="of:=[.$C$2]*(1-[.G18]*[.G18]-[.H18]*[.H18])/(1+[.G18]*[.G18]-2*[.G18]+[.H18]*[.H18])" office:value-type="float" office:value="18.6295774324533">
            <text:p>18.6</text:p>
          </table:table-cell>
          <table:table-cell table:style-name="ce6" table:formula="of:=[.$C$2]*(2*[.H18])/(1+[.G18]*[.G18]-2*[.G18]+[.H18]*[.H18])" office:value-type="float" office:value="2.67272220775748">
            <text:p>2.7</text:p>
          </table:table-cell>
        </table:table-row>
        <table:table-row table:style-name="ro1">
          <table:table-cell/>
          <table:table-cell table:style-name="ce8" office:value-type="float" office:value="5">
            <text:p>5.0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S22</text:p>
          </table:table-cell>
          <table:table-cell table:style-name="ce38" office:value-type="float" office:value="0.0953272270232834">
            <text:p>0.095</text:p>
          </table:table-cell>
          <table:table-cell table:style-name="ce8" office:value-type="float" office:value="138">
            <text:p>138.0</text:p>
          </table:table-cell>
          <table:table-cell table:style-name="ce38" table:formula="of:=[.E19]*COS([.F19]*[.$G$2])" office:value-type="float" office:value="-0.0708419524299162">
            <text:p>-0.071</text:p>
          </table:table-cell>
          <table:table-cell table:style-name="ce38" table:formula="of:=[.E19]*SIN([.F19]*[.$G$2])" office:value-type="float" office:value="0.0637863464063126">
            <text:p>0.064</text:p>
          </table:table-cell>
          <table:table-cell table:style-name="ce8" table:formula="of:=[.$C$2]*(1-[.G19]*[.G19]-[.H19]*[.H19])/(1+[.G19]*[.G19]-2*[.G19]+[.H19]*[.H19])" office:value-type="float" office:value="43.0542897077425">
            <text:p>43.1</text:p>
          </table:table-cell>
          <table:table-cell table:style-name="ce8" table:formula="of:=[.$C$2]*(2*[.H19])/(1+[.G19]*[.G19]-2*[.G19]+[.H19]*[.H19])" office:value-type="float" office:value="5.54292175836275">
            <text:p>5.5</text:p>
          </table:table-cell>
        </table:table-row>
      </table:table>
      <table:table table:name="Calculators" table:style-name="ta1" table:print="false">
        <table:table-column table:style-name="co14" table:default-cell-style-name="Default"/>
        <table:table-column table:style-name="co15" table:default-cell-style-name="ce22"/>
        <table:table-column table:style-name="co16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9" table:default-cell-style-name="ce33"/>
        <table:table-column table:style-name="co20" table:default-cell-style-name="ce33"/>
        <table:table-column table:style-name="co20" table:default-cell-style-name="Default"/>
        <table:table-column table:style-name="co21" table:number-columns-repeated="4" table:default-cell-style-name="Default"/>
        <table:table-column table:style-name="co22" table:number-columns-repeated="6" table:default-cell-style-name="Default"/>
        <table:table-row table:style-name="ro1">
          <table:table-cell/>
          <table:table-cell table:style-name="Default"/>
          <table:table-cell table:number-columns-repeated="3"/>
          <table:table-cell table:style-name="Default" table:number-columns-repeated="2"/>
          <table:table-cell table:number-columns-repeated="11"/>
        </table:table-row>
        <table:table-row table:style-name="ro1">
          <table:table-cell/>
          <table:table-cell table:style-name="ce15" office:value-type="string">
            <text:p>Z_0 (Ohm)</text:p>
          </table:table-cell>
          <table:table-cell table:style-name="ce15" office:value-type="float" office:value="50">
            <text:p>50</text:p>
          </table:table-cell>
          <table:table-cell table:style-name="ce15" office:value-type="string">
            <text:p>pi</text:p>
          </table:table-cell>
          <table:table-cell table:style-name="ce39" office:value-type="float" office:value="3.141593">
            <text:p>3.1416</text:p>
          </table:table-cell>
          <table:table-cell table:style-name="ce15" office:value-type="string">
            <text:p>rad/deg</text:p>
          </table:table-cell>
          <table:table-cell table:style-name="ce39" table:formula="of:=[.E2]/180" office:value-type="float" office:value="0.0174532944444444">
            <text:p>0.0175</text:p>
          </table:table-cell>
          <table:table-cell table:style-name="ce22"/>
          <table:table-cell table:number-columns-repeated="10"/>
        </table:table-row>
        <table:table-row table:style-name="ro1">
          <table:table-cell table:number-columns-repeated="2"/>
          <table:table-cell table:style-name="ce22" table:number-columns-repeated="4"/>
          <table:table-cell table:style-name="ce40"/>
          <table:table-cell table:style-name="ce22"/>
          <table:table-cell table:number-columns-repeated="10"/>
        </table:table-row>
        <table:table-row table:style-name="ro1">
          <table:table-cell/>
          <table:table-cell table:style-name="ce3"/>
          <table:table-cell table:number-columns-repeated="3"/>
          <table:table-cell table:style-name="Default" table:number-columns-repeated="2"/>
          <table:table-cell table:number-columns-repeated="11"/>
        </table:table-row>
        <table:table-row table:style-name="ro1">
          <table:table-cell/>
          <table:table-cell table:style-name="ce3" office:value-type="string">
            <text:p>Input Impedance</text:p>
          </table:table-cell>
          <table:table-cell table:number-columns-repeated="3"/>
          <table:table-cell table:style-name="Default" table:number-columns-repeated="2"/>
          <table:table-cell table:style-name="ce22"/>
          <table:table-cell table:style-name="ce3" office:value-type="string">
            <text:p>L, C, R</text:p>
          </table:table-cell>
          <table:table-cell table:number-columns-repeated="9"/>
        </table:table-row>
        <table:table-row table:style-name="ro1">
          <table:table-cell/>
          <table:table-cell table:style-name="ce14" office:value-type="string">
            <text:p>Reflection Coefficient</text:p>
          </table:table-cell>
          <table:table-cell table:style-name="ce16"/>
          <table:table-cell table:style-name="ce14" office:value-type="string">
            <text:p>Reflection Coefficient</text:p>
          </table:table-cell>
          <table:table-cell table:style-name="ce16"/>
          <table:table-cell table:style-name="ce14" office:value-type="string">
            <text:p>Impedance (Ohm)</text:p>
          </table:table-cell>
          <table:table-cell table:style-name="ce16"/>
          <table:table-cell table:style-name="ce22"/>
          <table:table-cell table:style-name="ce4" office:value-type="string">
            <text:p>Frequency</text:p>
          </table:table-cell>
          <table:table-cell table:style-name="ce4" office:value-type="string">
            <text:p>Reluctance</text:p>
          </table:table-cell>
          <table:table-cell table:style-name="ce4" office:value-type="string">
            <text:p>L</text:p>
          </table:table-cell>
          <table:table-cell table:style-name="ce4" office:value-type="string">
            <text:p>C</text:p>
          </table:table-cell>
          <table:table-cell table:number-columns-repeated="6"/>
        </table:table-row>
        <table:table-row table:style-name="ro1">
          <table:table-cell/>
          <table:table-cell table:style-name="ce15" office:value-type="string">
            <text:p>Magnitude</text:p>
          </table:table-cell>
          <table:table-cell table:style-name="ce15" office:value-type="string">
            <text:p>Angle</text:p>
          </table:table-cell>
          <table:table-cell table:style-name="ce15" office:value-type="string">
            <text:p>Real</text:p>
          </table:table-cell>
          <table:table-cell table:style-name="ce15" office:value-type="string">
            <text:p>Imaginary</text:p>
          </table:table-cell>
          <table:table-cell table:style-name="ce15" office:value-type="string">
            <text:p>Real</text:p>
          </table:table-cell>
          <table:table-cell table:style-name="ce15" office:value-type="string">
            <text:p>Imaginary</text:p>
          </table:table-cell>
          <table:table-cell table:style-name="ce42"/>
          <table:table-cell table:style-name="ce5" office:value-type="string">
            <text:p>(MHz)</text:p>
          </table:table-cell>
          <table:table-cell table:style-name="ce5" office:value-type="string">
            <text:p>(jOhm)</text:p>
          </table:table-cell>
          <table:table-cell table:style-name="ce5" office:value-type="string">
            <text:p>(nH)</text:p>
          </table:table-cell>
          <table:table-cell table:style-name="ce5" office:value-type="string">
            <text:p>(pF)</text:p>
          </table:table-cell>
          <table:table-cell table:number-columns-repeated="6"/>
        </table:table-row>
        <table:table-row table:style-name="ro1">
          <table:table-cell/>
          <table:table-cell office:value-type="float" office:value="0.662">
            <text:p>0.662</text:p>
          </table:table-cell>
          <table:table-cell table:style-name="ce33" office:value-type="float" office:value="-87">
            <text:p>-87.0</text:p>
          </table:table-cell>
          <table:table-cell table:style-name="ce42" table:formula="of:=[.B8]*COS([.C8]*[.$G$2])" office:value-type="float" office:value="0.0346462923450111">
            <text:p>0.035</text:p>
          </table:table-cell>
          <table:table-cell table:style-name="ce42" table:formula="of:=[.B8]*SIN([.C8]*[.$G$2])" office:value-type="float" office:value="-0.661092757808421">
            <text:p>-0.661</text:p>
          </table:table-cell>
          <table:table-cell table:formula="of:=[.$C$2]*(1-[.D8]*[.D8]-[.E8]*[.E8])/(1+[.D8]*[.D8]-2*[.D8]+[.E8]*[.E8])" office:value-type="float" office:value="20.5177478805119">
            <text:p>20.5</text:p>
          </table:table-cell>
          <table:table-cell table:formula="of:=[.$C$2]*(2*[.E8])/(1+[.D8]*[.D8]-2*[.D8]+[.E8]*[.E8])" office:value-type="float" office:value="-48.2919079826312">
            <text:p>-48.3</text:p>
          </table:table-cell>
          <table:table-cell table:style-name="ce42"/>
          <table:table-cell table:style-name="ce22" office:value-type="float" office:value="915">
            <text:p>915</text:p>
          </table:table-cell>
          <table:table-cell table:style-name="ce22" office:value-type="float" office:value="74">
            <text:p>74</text:p>
          </table:table-cell>
          <table:table-cell table:style-name="ce33" table:formula="of:=[.$J8]/[.$I8]/1000000/2/[.$E$2]*1000000000" office:value-type="float" office:value="12.871545890873">
            <text:p>12.9</text:p>
          </table:table-cell>
          <table:table-cell table:style-name="ce33" table:formula="of:=-1000000000000/(2*[.$E$2]*[.I8]*1000000*[.J8])" office:value-type="float" office:value="-2.35053796400164">
            <text:p>-2.4</text:p>
          </table:table-cell>
          <table:table-cell table:number-columns-repeated="6"/>
        </table:table-row>
        <table:table-row table:style-name="ro1">
          <table:table-cell/>
          <table:table-cell office:value-type="float" office:value="0.536">
            <text:p>0.536</text:p>
          </table:table-cell>
          <table:table-cell table:style-name="ce33" office:value-type="float" office:value="-109.6">
            <text:p>-109.6</text:p>
          </table:table-cell>
          <table:table-cell table:style-name="ce42" table:formula="of:=[.B9]*COS([.C9]*[.$G$2])" office:value-type="float" office:value="-0.179802147891356">
            <text:p>-0.180</text:p>
          </table:table-cell>
          <table:table-cell table:style-name="ce42" table:formula="of:=[.B9]*SIN([.C9]*[.$G$2])" office:value-type="float" office:value="-0.504942756769176">
            <text:p>-0.505</text:p>
          </table:table-cell>
          <table:table-cell table:formula="of:=[.$C$2]*(1-[.D9]*[.D9]-[.E9]*[.E9])/(1+[.D9]*[.D9]-2*[.D9]+[.E9]*[.E9])" office:value-type="float" office:value="21.6377397534341">
            <text:p>21.6</text:p>
          </table:table-cell>
          <table:table-cell table:formula="of:=[.$C$2]*(2*[.E9])/(1+[.D9]*[.D9]-2*[.D9]+[.E9]*[.E9])" office:value-type="float" office:value="-30.6601898161172">
            <text:p>-30.7</text:p>
          </table:table-cell>
          <table:table-cell table:style-name="ce42"/>
          <table:table-cell table:style-name="ce22" office:value-type="float" office:value="915">
            <text:p>915</text:p>
          </table:table-cell>
          <table:table-cell table:style-name="ce22" office:value-type="float" office:value="70">
            <text:p>70</text:p>
          </table:table-cell>
          <table:table-cell table:style-name="ce33" table:formula="of:=[.$J9]/[.$I9]/1000000/2/[.$E$2]*1000000000" office:value-type="float" office:value="12.1757866535285">
            <text:p>12.2</text:p>
          </table:table-cell>
          <table:table-cell table:style-name="ce33" table:formula="of:=-1000000000000/(2*[.$E$2]*[.I9]*1000000*[.J9])" office:value-type="float" office:value="-2.48485441908745">
            <text:p>-2.5</text:p>
          </table:table-cell>
          <table:table-cell table:number-columns-repeated="6"/>
        </table:table-row>
        <table:table-row table:style-name="ro1">
          <table:table-cell/>
          <table:table-cell office:value-type="float" office:value="0.463">
            <text:p>0.463</text:p>
          </table:table-cell>
          <table:table-cell table:style-name="ce33" office:value-type="float" office:value="-131.2">
            <text:p>-131.2</text:p>
          </table:table-cell>
          <table:table-cell table:style-name="ce42" table:formula="of:=[.B10]*COS([.C10]*[.$G$2])" office:value-type="float" office:value="-0.304973307995987">
            <text:p>-0.305</text:p>
          </table:table-cell>
          <table:table-cell table:style-name="ce42" table:formula="of:=[.B10]*SIN([.C10]*[.$G$2])" office:value-type="float" office:value="-0.348368025814633">
            <text:p>-0.348</text:p>
          </table:table-cell>
          <table:table-cell table:formula="of:=[.$C$2]*(1-[.D10]*[.D10]-[.E10]*[.E10])/(1+[.D10]*[.D10]-2*[.D10]+[.E10]*[.E10])" office:value-type="float" office:value="21.5322116719593">
            <text:p>21.5</text:p>
          </table:table-cell>
          <table:table-cell table:formula="of:=[.$C$2]*(2*[.E10])/(1+[.D10]*[.D10]-2*[.D10]+[.E10]*[.E10])" office:value-type="float" office:value="-19.095819975493">
            <text:p>-19.1</text:p>
          </table:table-cell>
          <table:table-cell table:style-name="ce42"/>
          <table:table-cell table:style-name="ce22" office:value-type="float" office:value="915">
            <text:p>915</text:p>
          </table:table-cell>
          <table:table-cell table:style-name="ce22" office:value-type="float" office:value="-26">
            <text:p>-26</text:p>
          </table:table-cell>
          <table:table-cell table:style-name="ce33" table:formula="of:=[.$J10]/[.$I10]/1000000/2/[.$E$2]*1000000000" office:value-type="float" office:value="-4.52243504273916">
            <text:p>-4.5</text:p>
          </table:table-cell>
          <table:table-cell table:style-name="ce33" table:formula="of:=-1000000000000/(2*[.$E$2]*[.I10]*1000000*[.J10])" office:value-type="float" office:value="6.68999266677391">
            <text:p>6.7</text:p>
          </table:table-cell>
          <table:table-cell table:number-columns-repeated="6"/>
        </table:table-row>
        <table:table-row table:style-name="ro1">
          <table:table-cell/>
          <table:table-cell office:value-type="float" office:value="0.571">
            <text:p>0.571</text:p>
          </table:table-cell>
          <table:table-cell table:style-name="ce33" office:value-type="float" office:value="-58.5">
            <text:p>-58.5</text:p>
          </table:table-cell>
          <table:table-cell table:style-name="ce42" table:formula="of:=[.B11]*COS([.C11]*[.$G$2])" office:value-type="float" office:value="0.298346625640769">
            <text:p>0.298</text:p>
          </table:table-cell>
          <table:table-cell table:style-name="ce42" table:formula="of:=[.B11]*SIN([.C11]*[.$G$2])" office:value-type="float" office:value="-0.486857567435043">
            <text:p>-0.487</text:p>
          </table:table-cell>
          <table:table-cell table:formula="of:=[.$C$2]*(1-[.D11]*[.D11]-[.E11]*[.E11])/(1+[.D11]*[.D11]-2*[.D11]+[.E11]*[.E11])" office:value-type="float" office:value="46.2028573601697">
            <text:p>46.2</text:p>
          </table:table-cell>
          <table:table-cell table:formula="of:=[.$C$2]*(2*[.E11])/(1+[.D11]*[.D11]-2*[.D11]+[.E11]*[.E11])" office:value-type="float" office:value="-66.7524604402359">
            <text:p>-66.8</text:p>
          </table:table-cell>
          <table:table-cell table:style-name="ce42"/>
          <table:table-cell table:style-name="ce22" office:value-type="float" office:value="915">
            <text:p>915</text:p>
          </table:table-cell>
          <table:table-cell table:style-name="ce22" office:value-type="float" office:value="-115">
            <text:p>-115</text:p>
          </table:table-cell>
          <table:table-cell table:style-name="ce33" table:formula="of:=[.$J11]/[.$I11]/1000000/2/[.$E$2]*1000000000" office:value-type="float" office:value="-20.003078073654">
            <text:p>-20.0</text:p>
          </table:table-cell>
          <table:table-cell table:style-name="ce33" table:formula="of:=-1000000000000/(2*[.$E$2]*[.I11]*1000000*[.J11])" office:value-type="float" office:value="1.51252008118367">
            <text:p>1.5</text:p>
          </table:table-cell>
          <table:table-cell table:number-columns-repeated="6"/>
        </table:table-row>
        <table:table-row table:style-name="ro1">
          <table:table-cell/>
          <table:table-cell office:value-type="float" office:value="0.437">
            <text:p>0.437</text:p>
          </table:table-cell>
          <table:table-cell table:style-name="ce33" office:value-type="float" office:value="-72.8">
            <text:p>-72.8</text:p>
          </table:table-cell>
          <table:table-cell table:style-name="ce42" table:formula="of:=[.B12]*COS([.C12]*[.$G$2])" office:value-type="float" office:value="0.129224359382034">
            <text:p>0.129</text:p>
          </table:table-cell>
          <table:table-cell table:style-name="ce42" table:formula="of:=[.B12]*SIN([.C12]*[.$G$2])" office:value-type="float" office:value="-0.417456662352277">
            <text:p>-0.417</text:p>
          </table:table-cell>
          <table:table-cell table:formula="of:=[.$C$2]*(1-[.D12]*[.D12]-[.E12]*[.E12])/(1+[.D12]*[.D12]-2*[.D12]+[.E12]*[.E12])" office:value-type="float" office:value="43.3787348264284">
            <text:p>43.4</text:p>
          </table:table-cell>
          <table:table-cell table:formula="of:=[.$C$2]*(2*[.E12])/(1+[.D12]*[.D12]-2*[.D12]+[.E12]*[.E12])" office:value-type="float" office:value="-44.7664968529149">
            <text:p>-44.8</text:p>
          </table:table-cell>
          <table:table-cell table:style-name="ce42"/>
          <table:table-cell table:style-name="ce22" office:value-type="float" office:value="915">
            <text:p>915</text:p>
          </table:table-cell>
          <table:table-cell table:style-name="ce22" office:value-type="float" office:value="47">
            <text:p>47</text:p>
          </table:table-cell>
          <table:table-cell table:style-name="ce33" table:formula="of:=[.$J12]/[.$I12]/1000000/2/[.$E$2]*1000000000" office:value-type="float" office:value="8.17517103879771">
            <text:p>8.2</text:p>
          </table:table-cell>
          <table:table-cell table:style-name="ce33" table:formula="of:=-1000000000000/(2*[.$E$2]*[.I12]*1000000*[.J12])" office:value-type="float" office:value="-3.70084700715152">
            <text:p>-3.7</text:p>
          </table:table-cell>
          <table:table-cell table:number-columns-repeated="6"/>
        </table:table-row>
        <table:table-row table:style-name="ro1">
          <table:table-cell/>
          <table:table-cell office:value-type="float" office:value="0.333">
            <text:p>0.333</text:p>
          </table:table-cell>
          <table:table-cell table:style-name="ce33" office:value-type="float" office:value="-86">
            <text:p>-86.0</text:p>
          </table:table-cell>
          <table:table-cell table:style-name="ce42" table:formula="of:=[.B13]*COS([.C13]*[.$G$2])" office:value-type="float" office:value="0.0232288507771841">
            <text:p>0.023</text:p>
          </table:table-cell>
          <table:table-cell table:style-name="ce42" table:formula="of:=[.B13]*SIN([.C13]*[.$G$2])" office:value-type="float" office:value="-0.332188832581066">
            <text:p>-0.332</text:p>
          </table:table-cell>
          <table:table-cell table:formula="of:=[.$C$2]*(1-[.D13]*[.D13]-[.E13]*[.E13])/(1+[.D13]*[.D13]-2*[.D13]+[.E13]*[.E13])" office:value-type="float" office:value="41.764602435984">
            <text:p>41.8</text:p>
          </table:table-cell>
          <table:table-cell table:formula="of:=[.$C$2]*(2*[.E13])/(1+[.D13]*[.D13]-2*[.D13]+[.E13]*[.E13])" office:value-type="float" office:value="-31.2081045593224">
            <text:p>-31.2</text:p>
          </table:table-cell>
          <table:table-cell table:style-name="ce42"/>
          <table:table-cell table:style-name="ce22" office:value-type="float" office:value="915">
            <text:p>915</text:p>
          </table:table-cell>
          <table:table-cell table:style-name="ce22" office:value-type="float" office:value="220">
            <text:p>220</text:p>
          </table:table-cell>
          <table:table-cell table:style-name="ce33" table:formula="of:=[.$J13]/[.$I13]/1000000/2/[.$E$2]*1000000000" office:value-type="float" office:value="38.2667580539467">
            <text:p>38.3</text:p>
          </table:table-cell>
          <table:table-cell table:style-name="ce33" table:formula="of:=-1000000000000/(2*[.$E$2]*[.I13]*1000000*[.J13])" office:value-type="float" office:value="-0.79063549698237">
            <text:p>-0.8</text:p>
          </table:table-cell>
          <table:table-cell table:number-columns-repeated="6"/>
        </table:table-row>
        <table:table-row table:style-name="ro1">
          <table:table-cell/>
          <table:table-cell office:value-type="float" office:value="0.646">
            <text:p>0.646</text:p>
          </table:table-cell>
          <table:table-cell table:style-name="ce33" office:value-type="float" office:value="-47">
            <text:p>-47.0</text:p>
          </table:table-cell>
          <table:table-cell table:style-name="ce42" table:formula="of:=[.B14]*COS([.C14]*[.$G$2])" office:value-type="float" office:value="0.440570897866129">
            <text:p>0.441</text:p>
          </table:table-cell>
          <table:table-cell table:style-name="ce42" table:formula="of:=[.B14]*SIN([.C14]*[.$G$2])" office:value-type="float" office:value="-0.472454531096308">
            <text:p>-0.472</text:p>
          </table:table-cell>
          <table:table-cell table:formula="of:=[.$C$2]*(1-[.D14]*[.D14]-[.E14]*[.E14])/(1+[.D14]*[.D14]-2*[.D14]+[.E14]*[.E14])" office:value-type="float" office:value="54.3371907266387">
            <text:p>54.3</text:p>
          </table:table-cell>
          <table:table-cell table:formula="of:=[.$C$2]*(2*[.E14])/(1+[.D14]*[.D14]-2*[.D14]+[.E14]*[.E14])" office:value-type="float" office:value="-88.1158637129036">
            <text:p>-88.1</text:p>
          </table:table-cell>
          <table:table-cell/>
          <table:table-cell table:style-name="ce22" table:number-columns-repeated="4"/>
          <table:table-cell table:number-columns-repeated="6"/>
        </table:table-row>
        <table:table-row table:style-name="ro1">
          <table:table-cell/>
          <table:table-cell office:value-type="float" office:value="0.662">
            <text:p>0.662</text:p>
          </table:table-cell>
          <table:table-cell table:style-name="ce2" office:value-type="float" office:value="-87">
            <text:p>-87.0</text:p>
          </table:table-cell>
          <table:table-cell table:style-name="ce42" table:formula="of:=[.B15]*COS([.C15]*[.$G$2])" office:value-type="float" office:value="0.0346462923450111">
            <text:p>0.035</text:p>
          </table:table-cell>
          <table:table-cell table:style-name="ce42" table:formula="of:=[.B15]*SIN([.C15]*[.$G$2])" office:value-type="float" office:value="-0.661092757808421">
            <text:p>-0.661</text:p>
          </table:table-cell>
          <table:table-cell table:formula="of:=[.$C$2]*(1-[.D15]*[.D15]-[.E15]*[.E15])/(1+[.D15]*[.D15]-2*[.D15]+[.E15]*[.E15])" office:value-type="float" office:value="20.5177478805119">
            <text:p>20.5</text:p>
          </table:table-cell>
          <table:table-cell table:formula="of:=[.$C$2]*(2*[.E15])/(1+[.D15]*[.D15]-2*[.D15]+[.E15]*[.E15])" office:value-type="float" office:value="-48.2919079826312">
            <text:p>-48.3</text:p>
          </table:table-cell>
          <table:table-cell table:number-columns-repeated="11"/>
        </table:table-row>
        <table:table-row table:style-name="ro1" table:number-rows-repeated="2">
          <table:table-cell table:number-columns-repeated="2"/>
          <table:table-cell table:style-name="ce22" table:number-columns-repeated="6"/>
          <table:table-cell table:number-columns-repeated="10"/>
        </table:table-row>
        <table:table-row table:style-name="ro1" table:number-rows-repeated="2">
          <table:table-cell/>
          <table:table-cell table:style-name="ce33"/>
          <table:table-cell table:style-name="ce22" table:number-columns-repeated="2"/>
          <table:table-cell table:style-name="ce42"/>
          <table:table-cell/>
          <table:table-cell table:style-name="ce42" table:number-columns-repeated="2"/>
          <table:table-cell table:number-columns-repeated="10"/>
        </table:table-row>
        <table:table-row table:style-name="ro1">
          <table:table-cell/>
          <table:table-cell table:style-name="ce3" office:value-type="string">
            <text:p>Reflection Coefficient</text:p>
          </table:table-cell>
          <table:table-cell table:number-columns-repeated="3"/>
          <table:table-cell table:style-name="Default" table:number-columns-repeated="2"/>
          <table:table-cell table:number-columns-repeated="11"/>
        </table:table-row>
        <table:table-row table:style-name="ro1">
          <table:table-cell/>
          <table:table-cell table:style-name="ce14" office:value-type="string">
            <text:p>Impedance (Ohm)</text:p>
          </table:table-cell>
          <table:table-cell table:style-name="ce16"/>
          <table:table-cell table:style-name="ce14" office:value-type="string">
            <text:p>Reflection Coefficient</text:p>
          </table:table-cell>
          <table:table-cell table:style-name="ce35" table:number-columns-repeated="2"/>
          <table:table-cell table:style-name="ce16"/>
          <table:table-cell table:number-columns-repeated="11"/>
        </table:table-row>
        <table:table-row table:style-name="ro1">
          <table:table-cell/>
          <table:table-cell table:style-name="ce15" office:value-type="string">
            <text:p>Real</text:p>
          </table:table-cell>
          <table:table-cell table:style-name="ce15" office:value-type="string">
            <text:p>Imaginary</text:p>
          </table:table-cell>
          <table:table-cell table:style-name="ce15" office:value-type="string">
            <text:p>Real</text:p>
          </table:table-cell>
          <table:table-cell table:style-name="ce15" office:value-type="string">
            <text:p>Imaginary</text:p>
          </table:table-cell>
          <table:table-cell table:style-name="ce15" office:value-type="string">
            <text:p>Magnitude</text:p>
          </table:table-cell>
          <table:table-cell table:style-name="ce16" office:value-type="string">
            <text:p>Power (%)</text:p>
          </table:table-cell>
          <table:table-cell table:number-columns-repeated="11"/>
        </table:table-row>
        <table:table-row table:style-name="ro1">
          <table:table-cell/>
          <table:table-cell table:style-name="ce33" office:value-type="float" office:value="20.5177478805119">
            <text:p>20.5</text:p>
          </table:table-cell>
          <table:table-cell table:style-name="ce33" office:value-type="float" office:value="-48.2919079826312">
            <text:p>-48.3</text:p>
          </table:table-cell>
          <table:table-cell table:style-name="ce42" table:formula="of:=([.B23]*[.B23]+[.C23]*[.C23]-[.$C$2]*[.$C$2])/([.B23]*[.B23]+[.C23]*[.C23]+[.$C$2]*[.$C$2]+2*[.$C$2]*[.B23])" office:value-type="float" office:value="0.0346462923450119">
            <text:p>0.035</text:p>
          </table:table-cell>
          <table:table-cell table:style-name="ce43" table:formula="of:=(2*[.$C$2]*[.C23])/([.B23]*[.B23]+[.C23]*[.C23]+[.$C$2]*[.$C$2]+2*[.$C$2]*[.B23])" office:value-type="float" office:value="-0.661092757808421">
            <text:p>-0.661</text:p>
          </table:table-cell>
          <table:table-cell table:style-name="ce42" table:formula="of:=SQRT([.D23]*[.D23]+[.E23]*[.E23])" office:value-type="float" office:value="0.662">
            <text:p>0.662</text:p>
          </table:table-cell>
          <table:table-cell table:formula="of:=[.F23]*[.F23]*100" office:value-type="float" office:value="43.8243999999999">
            <text:p>43.8</text:p>
          </table:table-cell>
          <table:table-cell table:number-columns-repeated="11"/>
        </table:table-row>
        <table:table-row table:style-name="ro1">
          <table:table-cell/>
          <table:table-cell table:style-name="ce33" office:value-type="float" office:value="43.3787348264284">
            <text:p>43.4</text:p>
          </table:table-cell>
          <table:table-cell table:style-name="ce33" office:value-type="float" office:value="-44.7664968529149">
            <text:p>-44.8</text:p>
          </table:table-cell>
          <table:table-cell table:style-name="ce42" table:formula="of:=([.B24]*[.B24]+[.C24]*[.C24]-[.$C$2]*[.$C$2])/([.B24]*[.B24]+[.C24]*[.C24]+[.$C$2]*[.$C$2]+2*[.$C$2]*[.B24])" office:value-type="float" office:value="0.129224359382033">
            <text:p>0.129</text:p>
          </table:table-cell>
          <table:table-cell table:style-name="ce43" table:formula="of:=(2*[.$C$2]*[.C24])/([.B24]*[.B24]+[.C24]*[.C24]+[.$C$2]*[.$C$2]+2*[.$C$2]*[.B24])" office:value-type="float" office:value="-0.417456662352277">
            <text:p>-0.417</text:p>
          </table:table-cell>
          <table:table-cell table:style-name="ce42" table:formula="of:=SQRT([.D24]*[.D24]+[.E24]*[.E24])" office:value-type="float" office:value="0.437">
            <text:p>0.437</text:p>
          </table:table-cell>
          <table:table-cell table:formula="of:=[.F24]*[.F24]*100" office:value-type="float" office:value="19.0969">
            <text:p>19.1</text:p>
          </table:table-cell>
          <table:table-cell table:number-columns-repeated="11"/>
        </table:table-row>
        <table:table-row table:style-name="ro1">
          <table:table-cell/>
          <table:table-cell table:number-columns-repeated="2" table:style-name="ce33" office:value-type="float" office:value="0">
            <text:p>0.0</text:p>
          </table:table-cell>
          <table:table-cell table:style-name="ce42" table:formula="of:=([.B25]*[.B25]+[.C25]*[.C25]-[.$C$2]*[.$C$2])/([.B25]*[.B25]+[.C25]*[.C25]+[.$C$2]*[.$C$2]+2*[.$C$2]*[.B25])" office:value-type="float" office:value="-1">
            <text:p>-1.000</text:p>
          </table:table-cell>
          <table:table-cell table:style-name="ce43" table:formula="of:=(2*[.$C$2]*[.C25])/([.B25]*[.B25]+[.C25]*[.C25]+[.$C$2]*[.$C$2]+2*[.$C$2]*[.B25])" office:value-type="float" office:value="0">
            <text:p>0.000</text:p>
          </table:table-cell>
          <table:table-cell table:style-name="ce42" table:formula="of:=SQRT([.D25]*[.D25]+[.E25]*[.E25])" office:value-type="float" office:value="1">
            <text:p>1.000</text:p>
          </table:table-cell>
          <table:table-cell table:formula="of:=[.F25]*[.F25]*100" office:value-type="float" office:value="100">
            <text:p>100.0</text:p>
          </table:table-cell>
          <table:table-cell table:number-columns-repeated="11"/>
        </table:table-row>
        <table:table-row table:style-name="ro1">
          <table:table-cell/>
          <table:table-cell table:style-name="ce33" office:value-type="float" office:value="29">
            <text:p>29.0</text:p>
          </table:table-cell>
          <table:table-cell table:style-name="ce33" office:value-type="float" office:value="-38">
            <text:p>-38.0</text:p>
          </table:table-cell>
          <table:table-cell table:style-name="ce42" table:formula="of:=([.B26]*[.B26]+[.C26]*[.C26]-[.$C$2]*[.$C$2])/([.B26]*[.B26]+[.C26]*[.C26]+[.$C$2]*[.$C$2]+2*[.$C$2]*[.B26])" office:value-type="float" office:value="-0.0279765777488614">
            <text:p>-0.028</text:p>
          </table:table-cell>
          <table:table-cell table:style-name="ce43" table:formula="of:=(2*[.$C$2]*[.C26])/([.B26]*[.B26]+[.C26]*[.C26]+[.$C$2]*[.$C$2]+2*[.$C$2]*[.B26])" office:value-type="float" office:value="-0.494469746258946">
            <text:p>-0.494</text:p>
          </table:table-cell>
          <table:table-cell table:style-name="ce42" table:formula="of:=SQRT([.D26]*[.D26]+[.E26]*[.E26])" office:value-type="float" office:value="0.495260556543649">
            <text:p>0.495</text:p>
          </table:table-cell>
          <table:table-cell table:formula="of:=[.F26]*[.F26]*100" office:value-type="float" office:value="24.5283018867925">
            <text:p>24.5</text:p>
          </table:table-cell>
          <table:table-cell table:number-columns-repeated="11"/>
        </table:table-row>
        <table:table-row table:style-name="ro1">
          <table:table-cell/>
          <table:table-cell table:style-name="ce33" office:value-type="float" office:value="29">
            <text:p>29.0</text:p>
          </table:table-cell>
          <table:table-cell table:style-name="ce33" office:value-type="float" office:value="0">
            <text:p>0.0</text:p>
          </table:table-cell>
          <table:table-cell table:style-name="ce42" table:formula="of:=([.B27]*[.B27]+[.C27]*[.C27]-[.$C$2]*[.$C$2])/([.B27]*[.B27]+[.C27]*[.C27]+[.$C$2]*[.$C$2]+2*[.$C$2]*[.B27])" office:value-type="float" office:value="-0.265822784810127">
            <text:p>-0.266</text:p>
          </table:table-cell>
          <table:table-cell table:style-name="ce43" table:formula="of:=(2*[.$C$2]*[.C27])/([.B27]*[.B27]+[.C27]*[.C27]+[.$C$2]*[.$C$2]+2*[.$C$2]*[.B27])" office:value-type="float" office:value="0">
            <text:p>0.000</text:p>
          </table:table-cell>
          <table:table-cell table:style-name="ce42" table:formula="of:=SQRT([.D27]*[.D27]+[.E27]*[.E27])" office:value-type="float" office:value="0.265822784810127">
            <text:p>0.266</text:p>
          </table:table-cell>
          <table:table-cell table:formula="of:=[.F27]*[.F27]*100" office:value-type="float" office:value="7.06617529242109">
            <text:p>7.1</text:p>
          </table:table-cell>
          <table:table-cell table:number-columns-repeated="11"/>
        </table:table-row>
        <table:table-row table:style-name="ro1">
          <table:table-cell/>
          <table:table-cell table:style-name="ce33" office:value-type="float" office:value="100">
            <text:p>100.0</text:p>
          </table:table-cell>
          <table:table-cell table:style-name="ce33" office:value-type="float" office:value="0">
            <text:p>0.0</text:p>
          </table:table-cell>
          <table:table-cell table:style-name="ce42" table:formula="of:=([.B28]*[.B28]+[.C28]*[.C28]-[.$C$2]*[.$C$2])/([.B28]*[.B28]+[.C28]*[.C28]+[.$C$2]*[.$C$2]+2*[.$C$2]*[.B28])" office:value-type="float" office:value="0.333333333333333">
            <text:p>0.333</text:p>
          </table:table-cell>
          <table:table-cell table:style-name="ce43" table:formula="of:=(2*[.$C$2]*[.C28])/([.B28]*[.B28]+[.C28]*[.C28]+[.$C$2]*[.$C$2]+2*[.$C$2]*[.B28])" office:value-type="float" office:value="0">
            <text:p>0.000</text:p>
          </table:table-cell>
          <table:table-cell table:style-name="ce42" table:formula="of:=SQRT([.D28]*[.D28]+[.E28]*[.E28])" office:value-type="float" office:value="0.333333333333333">
            <text:p>0.333</text:p>
          </table:table-cell>
          <table:table-cell table:formula="of:=[.F28]*[.F28]*100" office:value-type="float" office:value="11.1111111111111">
            <text:p>11.1</text:p>
          </table:table-cell>
          <table:table-cell table:number-columns-repeated="11"/>
        </table:table-row>
        <table:table-row table:style-name="ro1" table:number-rows-repeated="3">
          <table:table-cell table:number-columns-repeated="2"/>
          <table:table-cell table:style-name="ce22" table:number-columns-repeated="5"/>
          <table:table-cell table:number-columns-repeated="11"/>
        </table:table-row>
        <table:table-row table:style-name="ro1">
          <table:table-cell/>
          <table:table-cell table:style-name="Default"/>
          <table:table-cell table:number-columns-repeated="3"/>
          <table:table-cell table:style-name="Default" table:number-columns-repeated="2"/>
          <table:table-cell table:number-columns-repeated="11"/>
        </table:table-row>
        <table:table-row table:style-name="ro1">
          <table:table-cell/>
          <table:table-cell table:style-name="ce3" office:value-type="string">
            <text:p>Parallel Impedance</text:p>
          </table:table-cell>
          <table:table-cell table:number-columns-repeated="3"/>
          <table:table-cell table:style-name="Default" table:number-columns-repeated="2"/>
          <table:table-cell table:number-columns-repeated="11"/>
        </table:table-row>
        <table:table-row table:style-name="ro1">
          <table:table-cell/>
          <table:table-cell table:style-name="ce14" office:value-type="string">
            <text:p>Arm One (Ohm)</text:p>
          </table:table-cell>
          <table:table-cell table:style-name="ce16"/>
          <table:table-cell table:style-name="ce14" office:value-type="string">
            <text:p>Arm Two (Ohm)</text:p>
          </table:table-cell>
          <table:table-cell table:style-name="ce16"/>
          <table:table-cell table:style-name="ce14" office:value-type="string">
            <text:p>Susc One (1/Ohm)</text:p>
          </table:table-cell>
          <table:table-cell table:style-name="ce16"/>
          <table:table-cell table:style-name="ce14" office:value-type="string">
            <text:p>Susc Two (1/Ohm)</text:p>
          </table:table-cell>
          <table:table-cell table:style-name="ce16"/>
          <table:table-cell table:style-name="ce14" office:value-type="string">
            <text:p>Susc || (1/Ohm)</text:p>
          </table:table-cell>
          <table:table-cell table:style-name="ce16"/>
          <table:table-cell table:style-name="ce14" office:value-type="string">
            <text:p>Impedance || (Ohm)</text:p>
          </table:table-cell>
          <table:table-cell table:style-name="ce16"/>
          <table:table-cell table:number-columns-repeated="5"/>
        </table:table-row>
        <table:table-row table:style-name="ro1">
          <table:table-cell/>
          <table:table-cell table:style-name="ce15" office:value-type="string">
            <text:p>Real</text:p>
          </table:table-cell>
          <table:table-cell table:style-name="ce15" office:value-type="string">
            <text:p>Imaginary</text:p>
          </table:table-cell>
          <table:table-cell table:style-name="ce15" office:value-type="string">
            <text:p>Real</text:p>
          </table:table-cell>
          <table:table-cell table:style-name="ce15" office:value-type="string">
            <text:p>Imaginary</text:p>
          </table:table-cell>
          <table:table-cell table:style-name="ce15" office:value-type="string">
            <text:p>Real</text:p>
          </table:table-cell>
          <table:table-cell table:style-name="ce15" office:value-type="string">
            <text:p>Imaginary</text:p>
          </table:table-cell>
          <table:table-cell table:style-name="ce15" office:value-type="string">
            <text:p>Real</text:p>
          </table:table-cell>
          <table:table-cell table:style-name="ce15" office:value-type="string">
            <text:p>Imaginary</text:p>
          </table:table-cell>
          <table:table-cell table:style-name="ce15" office:value-type="string">
            <text:p>Real</text:p>
          </table:table-cell>
          <table:table-cell table:style-name="ce15" office:value-type="string">
            <text:p>Imaginary</text:p>
          </table:table-cell>
          <table:table-cell table:style-name="ce15" office:value-type="string">
            <text:p>Real</text:p>
          </table:table-cell>
          <table:table-cell table:style-name="ce15" office:value-type="string">
            <text:p>Imaginary</text:p>
          </table:table-cell>
          <table:table-cell table:number-columns-repeated="5"/>
        </table:table-row>
        <table:table-row table:style-name="ro1">
          <table:table-cell/>
          <table:table-cell table:style-name="Default" office:value-type="float" office:value="53">
            <text:p>53</text:p>
          </table:table-cell>
          <table:table-cell office:value-type="float" office:value="-54">
            <text:p>-54</text:p>
          </table:table-cell>
          <table:table-cell office:value-type="float" office:value="50">
            <text:p>50</text:p>
          </table:table-cell>
          <table:table-cell office:value-type="float" office:value="54">
            <text:p>54</text:p>
          </table:table-cell>
          <table:table-cell table:style-name="ce44" table:formula="of:=[.B36]/([.B36]*[.B36]+[.C36]*[.C36])" office:value-type="float" office:value="0.00925764192139738">
            <text:p>0.009</text:p>
          </table:table-cell>
          <table:table-cell table:style-name="ce44" table:formula="of:=-[.C36]/([.B36]*[.B36]+[.C36]*[.C36])" office:value-type="float" office:value="0.00943231441048035">
            <text:p>0.009</text:p>
          </table:table-cell>
          <table:table-cell table:style-name="ce44" table:formula="of:=[.D36]/([.D36]*[.D36]+[.E36]*[.E36])" office:value-type="float" office:value="0.00923190546528804">
            <text:p>0.009</text:p>
          </table:table-cell>
          <table:table-cell table:style-name="ce44" table:formula="of:=-[.E36]/([.D36]*[.D36]+[.E36]*[.E36])" office:value-type="float" office:value="-0.00997045790251108">
            <text:p>-0.010</text:p>
          </table:table-cell>
          <table:table-cell table:style-name="ce44" table:formula="of:=[.F36]+[.H36]" office:value-type="float" office:value="0.0184895473866854">
            <text:p>0.018</text:p>
          </table:table-cell>
          <table:table-cell table:style-name="ce44" table:formula="of:=[.G36]+[.I36]" office:value-type="float" office:value="-0.000538143492030728">
            <text:p>-0.001</text:p>
          </table:table-cell>
          <table:table-cell table:style-name="ce2" table:formula="of:=[.J36]/([.J36]*[.J36]+[.K36]*[.K36])" office:value-type="float" office:value="54.0388349514563">
            <text:p>54.0</text:p>
          </table:table-cell>
          <table:table-cell table:style-name="ce2" table:formula="of:=-[.K36]/([.J36]*[.J36]+[.K36]*[.K36])" office:value-type="float" office:value="1.57281553398058">
            <text:p>1.6</text:p>
          </table:table-cell>
          <table:table-cell table:number-columns-repeated="5"/>
        </table:table-row>
        <table:table-row table:style-name="ro1">
          <table:table-cell/>
          <table:table-cell table:style-name="Default" office:value-type="float" office:value="50">
            <text:p>50</text:p>
          </table:table-cell>
          <table:table-cell office:value-type="float" office:value="65">
            <text:p>65</text:p>
          </table:table-cell>
          <table:table-cell office:value-type="float" office:value="50">
            <text:p>50</text:p>
          </table:table-cell>
          <table:table-cell office:value-type="float" office:value="-220">
            <text:p>-220</text:p>
          </table:table-cell>
          <table:table-cell table:style-name="ce44" table:formula="of:=[.B37]/([.B37]*[.B37]+[.C37]*[.C37])" office:value-type="float" office:value="0.00743494423791822">
            <text:p>0.007</text:p>
          </table:table-cell>
          <table:table-cell table:style-name="ce44" table:formula="of:=-[.C37]/([.B37]*[.B37]+[.C37]*[.C37])" office:value-type="float" office:value="-0.00966542750929368">
            <text:p>-0.010</text:p>
          </table:table-cell>
          <table:table-cell table:style-name="ce44" table:formula="of:=[.D37]/([.D37]*[.D37]+[.E37]*[.E37])" office:value-type="float" office:value="0.000982318271119843">
            <text:p>0.001</text:p>
          </table:table-cell>
          <table:table-cell table:style-name="ce44" table:formula="of:=-[.E37]/([.D37]*[.D37]+[.E37]*[.E37])" office:value-type="float" office:value="0.00432220039292731">
            <text:p>0.004</text:p>
          </table:table-cell>
          <table:table-cell table:style-name="ce44" table:formula="of:=[.F37]+[.H37]" office:value-type="float" office:value="0.00841726250903806">
            <text:p>0.008</text:p>
          </table:table-cell>
          <table:table-cell table:style-name="ce44" table:formula="of:=[.G37]+[.I37]" office:value-type="float" office:value="-0.00534322711636637">
            <text:p>-0.005</text:p>
          </table:table-cell>
          <table:table-cell table:style-name="ce2" table:formula="of:=[.J37]/([.J37]*[.J37]+[.K37]*[.K37])" office:value-type="float" office:value="84.6803820720059">
            <text:p>84.7</text:p>
          </table:table-cell>
          <table:table-cell table:style-name="ce2" table:formula="of:=-[.K37]/([.J37]*[.J37]+[.K37]*[.K37])" office:value-type="float" office:value="53.7545922116091">
            <text:p>53.8</text:p>
          </table:table-cell>
          <table:table-cell table:number-columns-repeated="5"/>
        </table:table-row>
        <table:table-row table:style-name="ro1">
          <table:table-cell/>
          <table:table-cell table:style-name="Default" office:value-type="float" office:value="43">
            <text:p>43</text:p>
          </table:table-cell>
          <table:table-cell office:value-type="float" office:value="-45">
            <text:p>-45</text:p>
          </table:table-cell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table:style-name="ce44" table:formula="of:=[.B38]/([.B38]*[.B38]+[.C38]*[.C38])" office:value-type="float" office:value="0.0110996386164171">
            <text:p>0.011</text:p>
          </table:table-cell>
          <table:table-cell table:style-name="ce44" table:formula="of:=-[.C38]/([.B38]*[.B38]+[.C38]*[.C38])" office:value-type="float" office:value="0.0116159008776458">
            <text:p>0.012</text:p>
          </table:table-cell>
          <table:table-cell table:style-name="ce44" table:formula="of:=[.D38]/([.D38]*[.D38]+[.E38]*[.E38])" office:value-type="float" office:value="0.02">
            <text:p>0.020</text:p>
          </table:table-cell>
          <table:table-cell table:style-name="ce44" table:formula="of:=-[.E38]/([.D38]*[.D38]+[.E38]*[.E38])" office:value-type="float" office:value="-0">
            <text:p>0.000</text:p>
          </table:table-cell>
          <table:table-cell table:style-name="ce44" table:formula="of:=[.F38]+[.H38]" office:value-type="float" office:value="0.0310996386164171">
            <text:p>0.031</text:p>
          </table:table-cell>
          <table:table-cell table:style-name="ce44" table:formula="of:=[.G38]+[.I38]" office:value-type="float" office:value="0.0116159008776458">
            <text:p>0.012</text:p>
          </table:table-cell>
          <table:table-cell table:style-name="ce2" table:formula="of:=[.J38]/([.J38]*[.J38]+[.K38]*[.K38])" office:value-type="float" office:value="28.2181000562114">
            <text:p>28.2</text:p>
          </table:table-cell>
          <table:table-cell table:style-name="ce2" table:formula="of:=-[.K38]/([.J38]*[.J38]+[.K38]*[.K38])" office:value-type="float" office:value="-10.539629005059">
            <text:p>-10.5</text:p>
          </table:table-cell>
          <table:table-cell table:number-columns-repeated="5"/>
        </table:table-row>
        <table:table-row table:style-name="ro1" table:number-rows-repeated="2">
          <table:table-cell/>
          <table:table-cell table:style-name="Default"/>
          <table:table-cell table:number-columns-repeated="3"/>
          <table:table-cell table:style-name="ce44" table:number-columns-repeated="6"/>
          <table:table-cell table:style-name="ce2" table:number-columns-repeated="2"/>
          <table:table-cell table:number-columns-repeated="5"/>
        </table:table-row>
        <table:table-row table:style-name="ro1">
          <table:table-cell/>
          <table:table-cell table:style-name="Default"/>
          <table:table-cell table:formula="of:=2.1/SQRT(43^2+45^2)" office:value-type="float" office:value="0.0337395655871455">
            <text:p>0.0337395656</text:p>
          </table:table-cell>
          <table:table-cell table:number-columns-repeated="2"/>
          <table:table-cell table:style-name="ce44" table:number-columns-repeated="6"/>
          <table:table-cell table:style-name="ce2" table:number-columns-repeated="2"/>
          <table:table-cell table:number-columns-repeated="5"/>
        </table:table-row>
        <table:table-row table:style-name="ro1">
          <table:table-cell/>
          <table:table-cell table:style-name="Default"/>
          <table:table-cell table:formula="of:=[.C41]*SQRT(28^2+10^2)" office:value-type="float" office:value="1.00314940304633">
            <text:p>1.003149403</text:p>
          </table:table-cell>
          <table:table-cell table:number-columns-repeated="2"/>
          <table:table-cell table:style-name="ce44" table:number-columns-repeated="6"/>
          <table:table-cell table:style-name="ce2" table:number-columns-repeated="2"/>
          <table:table-cell table:number-columns-repeated="5"/>
        </table:table-row>
        <table:table-row table:style-name="ro1">
          <table:table-cell/>
          <table:table-cell table:style-name="Default"/>
          <table:table-cell table:number-columns-repeated="3"/>
          <table:table-cell table:style-name="ce44" table:number-columns-repeated="6"/>
          <table:table-cell table:number-columns-repeated="7"/>
        </table:table-row>
        <table:table-row table:style-name="ro1">
          <table:table-cell/>
          <table:table-cell table:style-name="Default"/>
          <table:table-cell table:number-columns-repeated="3"/>
          <table:table-cell table:style-name="ce44" table:number-columns-repeated="6"/>
          <table:table-cell table:number-columns-repeated="7"/>
        </table:table-row>
      </table:table>
      <table:table table:name="Match" table:style-name="ta1" table:print="false">
        <table:table-column table:style-name="co1" table:default-cell-style-name="Default"/>
        <table:table-column table:style-name="co23" table:number-columns-repeated="4" table:default-cell-style-name="ce9"/>
        <table:table-column table:style-name="co3" table:default-cell-style-name="ce7"/>
        <table:table-column table:style-name="co3" table:default-cell-style-name="ce9"/>
        <table:table-column table:style-name="co3" table:default-cell-style-name="ce7"/>
        <table:table-column table:style-name="co3" table:default-cell-style-name="ce9"/>
        <table:table-row table:style-name="ro1" table:number-rows-repeated="2">
          <table:table-cell/>
          <table:table-cell table:style-name="Default" table:number-columns-repeated="8"/>
        </table:table-row>
        <table:table-row table:style-name="ro1">
          <table:table-cell/>
          <table:table-cell table:style-name="ce3" office:value-type="string">
            <text:p>I_C=2.8mA, 1V5=1.5V</text:p>
          </table:table-cell>
          <table:table-cell table:style-name="Default" table:number-columns-repeated="7"/>
        </table:table-row>
        <table:table-row table:style-name="ro1">
          <table:table-cell/>
          <table:table-cell table:style-name="ce14" office:value-type="string">
            <text:p>Base Match</text:p>
          </table:table-cell>
          <table:table-cell table:style-name="ce16"/>
          <table:table-cell table:style-name="ce45" office:value-type="string">
            <text:p>Output Match</text:p>
          </table:table-cell>
          <table:table-cell table:style-name="ce48"/>
          <table:table-cell table:style-name="ce14" office:value-type="string">
            <text:p>SEL=0V</text:p>
          </table:table-cell>
          <table:table-cell table:style-name="ce16"/>
          <table:table-cell table:style-name="ce14" office:value-type="string">
            <text:p>SEL=5V</text:p>
          </table:table-cell>
          <table:table-cell table:style-name="ce16"/>
        </table:table-row>
        <table:table-row table:style-name="ro1">
          <table:table-cell/>
          <table:table-cell table:style-name="ce15" office:value-type="string">
            <text:p>R3 (pF)</text:p>
          </table:table-cell>
          <table:table-cell table:style-name="ce15" office:value-type="string">
            <text:p>R4 (nH)</text:p>
          </table:table-cell>
          <table:table-cell table:style-name="ce15" office:value-type="string">
            <text:p>C6 (pF)</text:p>
          </table:table-cell>
          <table:table-cell table:style-name="ce15" office:value-type="string">
            <text:p>L3 (nH)</text:p>
          </table:table-cell>
          <table:table-cell table:style-name="ce15" office:value-type="string">
            <text:p>P1 (dBm)</text:p>
          </table:table-cell>
          <table:table-cell table:style-name="ce15" office:value-type="string">
            <text:p>P1 (MHz)</text:p>
          </table:table-cell>
          <table:table-cell table:style-name="ce15" office:value-type="string">
            <text:p>P1 (dBm)</text:p>
          </table:table-cell>
          <table:table-cell table:style-name="ce15" office:value-type="string">
            <text:p>P1 (MHz)</text:p>
          </table:table-cell>
        </table:table-row>
        <table:table-row table:style-name="ro1">
          <table:table-cell/>
          <table:table-cell table:style-name="ce4" office:value-type="float" office:value="4.7">
            <text:p>4.7</text:p>
          </table:table-cell>
          <table:table-cell table:style-name="ce4" office:value-type="float" office:value="15">
            <text:p>15</text:p>
          </table:table-cell>
          <table:table-cell table:style-name="ce4" office:value-type="float" office:value="0.8">
            <text:p>0.8</text:p>
          </table:table-cell>
          <table:table-cell table:style-name="ce4" office:value-type="float" office:value="39">
            <text:p>39</text:p>
          </table:table-cell>
          <table:table-cell table:style-name="ce6" office:value-type="float" office:value="-18">
            <text:p>-18.0</text:p>
          </table:table-cell>
          <table:table-cell table:style-name="ce4" office:value-type="float" office:value="920">
            <text:p>920</text:p>
          </table:table-cell>
          <table:table-cell table:style-name="ce6" office:value-type="float" office:value="-18">
            <text:p>-18.0</text:p>
          </table:table-cell>
          <table:table-cell table:style-name="ce4" office:value-type="float" office:value="927">
            <text:p>927</text:p>
          </table:table-cell>
        </table:table-row>
        <table:table-row table:style-name="ro1">
          <table:table-cell/>
          <table:table-cell office:value-type="float" office:value="4.7">
            <text:p>4.7</text:p>
          </table:table-cell>
          <table:table-cell office:value-type="float" office:value="15">
            <text:p>15</text:p>
          </table:table-cell>
          <table:table-cell office:value-type="float" office:value="1.4">
            <text:p>1.4</text:p>
          </table:table-cell>
          <table:table-cell office:value-type="float" office:value="39">
            <text:p>39</text:p>
          </table:table-cell>
          <table:table-cell office:value-type="float" office:value="-16">
            <text:p>-16.0</text:p>
          </table:table-cell>
          <table:table-cell office:value-type="float" office:value="921">
            <text:p>921</text:p>
          </table:table-cell>
          <table:table-cell office:value-type="float" office:value="-22">
            <text:p>-22.0</text:p>
          </table:table-cell>
          <table:table-cell office:value-type="float" office:value="896">
            <text:p>896</text:p>
          </table:table-cell>
        </table:table-row>
        <table:table-row table:style-name="ro1">
          <table:table-cell/>
          <table:table-cell office:value-type="float" office:value="4.7">
            <text:p>4.7</text:p>
          </table:table-cell>
          <table:table-cell office:value-type="float" office:value="15">
            <text:p>15</text:p>
          </table:table-cell>
          <table:table-cell office:value-type="float" office:value="0.6">
            <text:p>0.6</text:p>
          </table:table-cell>
          <table:table-cell office:value-type="float" office:value="39">
            <text:p>39</text:p>
          </table:table-cell>
          <table:table-cell office:value-type="float" office:value="-18.5">
            <text:p>-18.5</text:p>
          </table:table-cell>
          <table:table-cell office:value-type="float" office:value="918">
            <text:p>918</text:p>
          </table:table-cell>
          <table:table-cell office:value-type="float" office:value="-19">
            <text:p>-19.0</text:p>
          </table:table-cell>
          <table:table-cell office:value-type="float" office:value="926">
            <text:p>926</text:p>
          </table:table-cell>
        </table:table-row>
        <table:table-row table:style-name="ro1">
          <table:table-cell/>
          <table:table-cell office:value-type="float" office:value="4.7">
            <text:p>4.7</text:p>
          </table:table-cell>
          <table:table-cell office:value-type="float" office:value="15">
            <text:p>15</text:p>
          </table:table-cell>
          <table:table-cell office:value-type="float" office:value="0.6">
            <text:p>0.6</text:p>
          </table:table-cell>
          <table:table-cell office:value-type="float" office:value="47">
            <text:p>47</text:p>
          </table:table-cell>
          <table:table-cell office:value-type="float" office:value="-20">
            <text:p>-20.0</text:p>
          </table:table-cell>
          <table:table-cell office:value-type="float" office:value="918">
            <text:p>918</text:p>
          </table:table-cell>
          <table:table-cell office:value-type="float" office:value="-21.5">
            <text:p>-21.5</text:p>
          </table:table-cell>
          <table:table-cell office:value-type="float" office:value="926">
            <text:p>926</text:p>
          </table:table-cell>
        </table:table-row>
        <table:table-row table:style-name="ro1">
          <table:table-cell/>
          <table:table-cell office:value-type="float" office:value="4.7">
            <text:p>4.7</text:p>
          </table:table-cell>
          <table:table-cell office:value-type="float" office:value="15">
            <text:p>15</text:p>
          </table:table-cell>
          <table:table-cell office:value-type="float" office:value="0.6">
            <text:p>0.6</text:p>
          </table:table-cell>
          <table:table-cell office:value-type="float" office:value="22">
            <text:p>22</text:p>
          </table:table-cell>
          <table:table-cell office:value-type="float" office:value="-15">
            <text:p>-15.0</text:p>
          </table:table-cell>
          <table:table-cell office:value-type="float" office:value="917">
            <text:p>917</text:p>
          </table:table-cell>
          <table:table-cell office:value-type="float" office:value="-14.5">
            <text:p>-14.5</text:p>
          </table:table-cell>
          <table:table-cell office:value-type="float" office:value="925">
            <text:p>925</text:p>
          </table:table-cell>
        </table:table-row>
        <table:table-row table:style-name="ro1">
          <table:table-cell/>
          <table:table-cell office:value-type="float" office:value="4.7">
            <text:p>4.7</text:p>
          </table:table-cell>
          <table:table-cell office:value-type="float" office:value="15">
            <text:p>15</text:p>
          </table:table-cell>
          <table:table-cell office:value-type="float" office:value="0.6">
            <text:p>0.6</text:p>
          </table:table-cell>
          <table:table-cell office:value-type="float" office:value="15">
            <text:p>15</text:p>
          </table:table-cell>
          <table:table-cell office:value-type="float" office:value="-14">
            <text:p>-14.0</text:p>
          </table:table-cell>
          <table:table-cell office:value-type="float" office:value="916">
            <text:p>916</text:p>
          </table:table-cell>
          <table:table-cell office:value-type="float" office:value="-14">
            <text:p>-14.0</text:p>
          </table:table-cell>
          <table:table-cell office:value-type="float" office:value="925">
            <text:p>925</text:p>
          </table:table-cell>
        </table:table-row>
        <table:table-row table:style-name="ro1">
          <table:table-cell/>
          <table:table-cell office:value-type="float" office:value="4.7">
            <text:p>4.7</text:p>
          </table:table-cell>
          <table:table-cell office:value-type="float" office:value="15">
            <text:p>15</text:p>
          </table:table-cell>
          <table:table-cell office:value-type="float" office:value="0.6">
            <text:p>0.6</text:p>
          </table:table-cell>
          <table:table-cell office:value-type="float" office:value="0">
            <text:p>0</text:p>
          </table:table-cell>
          <table:table-cell office:value-type="float" office:value="-8.5">
            <text:p>-8.5</text:p>
          </table:table-cell>
          <table:table-cell office:value-type="float" office:value="914">
            <text:p>914</text:p>
          </table:table-cell>
          <table:table-cell office:value-type="float" office:value="0">
            <text:p>0.0</text:p>
          </table:table-cell>
          <table:table-cell office:value-type="float" office:value="0">
            <text:p>0</text:p>
          </table:table-cell>
        </table:table-row>
        <table:table-row table:style-name="ro1">
          <table:table-cell/>
          <table:table-cell office:value-type="float" office:value="4.7">
            <text:p>4.7</text:p>
          </table:table-cell>
          <table:table-cell office:value-type="float" office:value="15">
            <text:p>15</text:p>
          </table:table-cell>
          <table:table-cell table:style-name="ce17" office:value-type="string">
            <text:p>200 Ω</text:p>
          </table:table-cell>
          <table:table-cell office:value-type="float" office:value="0">
            <text:p>0</text:p>
          </table:table-cell>
          <table:table-cell office:value-type="float" office:value="0">
            <text:p>0.0</text:p>
          </table:table-cell>
          <table:table-cell office:value-type="float" office:value="0">
            <text:p>0</text:p>
          </table:table-cell>
          <table:table-cell office:value-type="float" office:value="0">
            <text:p>0.0</text:p>
          </table:table-cell>
          <table:table-cell office:value-type="float" office:value="0">
            <text:p>0</text:p>
          </table:table-cell>
        </table:table-row>
        <table:table-row table:style-name="ro1">
          <table:table-cell/>
          <table:table-cell office:value-type="float" office:value="4.7">
            <text:p>4.7</text:p>
          </table:table-cell>
          <table:table-cell office:value-type="float" office:value="15">
            <text:p>15</text:p>
          </table:table-cell>
          <table:table-cell table:style-name="ce17" office:value-type="string">
            <text:p>100 Ω</text:p>
          </table:table-cell>
          <table:table-cell office:value-type="float" office:value="0">
            <text:p>0</text:p>
          </table:table-cell>
          <table:table-cell office:value-type="float" office:value="0">
            <text:p>0.0</text:p>
          </table:table-cell>
          <table:table-cell office:value-type="float" office:value="0">
            <text:p>0</text:p>
          </table:table-cell>
          <table:table-cell office:value-type="float" office:value="-10">
            <text:p>-10.0</text:p>
          </table:table-cell>
          <table:table-cell office:value-type="float" office:value="912">
            <text:p>912</text:p>
          </table:table-cell>
        </table:table-row>
        <table:table-row table:style-name="ro1">
          <table:table-cell/>
          <table:table-cell office:value-type="float" office:value="4.7">
            <text:p>4.7</text:p>
          </table:table-cell>
          <table:table-cell office:value-type="float" office:value="15">
            <text:p>15</text:p>
          </table:table-cell>
          <table:table-cell table:style-name="ce17" office:value-type="string">
            <text:p>0 Ω</text:p>
          </table:table-cell>
          <table:table-cell office:value-type="float" office:value="0">
            <text:p>0</text:p>
          </table:table-cell>
          <table:table-cell table:style-name="ce9" office:value-type="float" office:value="-7.5">
            <text:p>-7.5</text:p>
          </table:table-cell>
          <table:table-cell table:style-name="ce17" office:value-type="string">
            <text:p>904-913</text:p>
          </table:table-cell>
          <table:table-cell table:style-name="ce9" office:value-type="float" office:value="-8.5">
            <text:p>-8.5</text:p>
          </table:table-cell>
          <table:table-cell office:value-type="float" office:value="918">
            <text:p>918</text:p>
          </table:table-cell>
        </table:table-row>
        <table:table-row table:style-name="ro1">
          <table:table-cell/>
          <table:table-cell office:value-type="float" office:value="4.7">
            <text:p>4.7</text:p>
          </table:table-cell>
          <table:table-cell office:value-type="float" office:value="15">
            <text:p>15</text:p>
          </table:table-cell>
          <table:table-cell table:style-name="ce17" office:value-type="float" office:value="1.5">
            <text:p>1.5</text:p>
          </table:table-cell>
          <table:table-cell office:value-type="float" office:value="0">
            <text:p>0</text:p>
          </table:table-cell>
          <table:table-cell table:style-name="ce9" office:value-type="float" office:value="-7.5">
            <text:p>-7.5</text:p>
          </table:table-cell>
          <table:table-cell table:style-name="ce17" office:value-type="string">
            <text:p>912-922</text:p>
          </table:table-cell>
          <table:table-cell table:style-name="ce9" office:value-type="float" office:value="-5.5">
            <text:p>-5.5</text:p>
          </table:table-cell>
          <table:table-cell table:style-name="ce17" office:value-type="string">
            <text:p>900-930</text:p>
          </table:table-cell>
        </table:table-row>
        <table:table-row table:style-name="ro1">
          <table:table-cell/>
          <table:table-cell table:style-name="ce5" office:value-type="float" office:value="4.7">
            <text:p>4.7</text:p>
          </table:table-cell>
          <table:table-cell table:style-name="ce5" office:value-type="float" office:value="15">
            <text:p>15</text:p>
          </table:table-cell>
          <table:table-cell table:style-name="ce18" office:value-type="float" office:value="1.5">
            <text:p>1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-12">
            <text:p>-12</text:p>
          </table:table-cell>
          <table:table-cell table:style-name="ce5" office:value-type="float" office:value="919">
            <text:p>919</text:p>
          </table:table-cell>
          <table:table-cell table:style-name="ce5" office:value-type="float" office:value="-12.5">
            <text:p>-12.5</text:p>
          </table:table-cell>
          <table:table-cell table:style-name="ce5" office:value-type="float" office:value="927">
            <text:p>927</text:p>
          </table:table-cell>
        </table:table-row>
        <table:table-row table:style-name="ro1">
          <table:table-cell/>
          <table:table-cell table:style-name="Default" table:number-columns-repeated="8"/>
        </table:table-row>
        <table:table-row table:style-name="ro1">
          <table:table-cell/>
          <table:table-cell table:style-name="ce3" office:value-type="string">
            <text:p>R3=4.7pF, R4=15nH</text:p>
          </table:table-cell>
          <table:table-cell table:style-name="Default" table:number-columns-repeated="7"/>
        </table:table-row>
        <table:table-row table:style-name="ro1">
          <table:table-cell/>
          <table:table-cell table:style-name="ce4" office:value-type="string">
            <text:p>1V5</text:p>
          </table:table-cell>
          <table:table-cell table:style-name="ce4" office:value-type="string">
            <text:p>I_C</text:p>
          </table:table-cell>
          <table:table-cell table:style-name="ce45" office:value-type="string">
            <text:p>Output Match</text:p>
          </table:table-cell>
          <table:table-cell table:style-name="ce48"/>
          <table:table-cell table:style-name="ce14" office:value-type="string">
            <text:p>SEL=0V</text:p>
          </table:table-cell>
          <table:table-cell table:style-name="ce16"/>
          <table:table-cell table:style-name="ce14" office:value-type="string">
            <text:p>SEL=5V</text:p>
          </table:table-cell>
          <table:table-cell table:style-name="ce16"/>
        </table:table-row>
        <table:table-row table:style-name="ro1">
          <table:table-cell/>
          <table:table-cell table:style-name="ce5" office:value-type="string">
            <text:p>(V)</text:p>
          </table:table-cell>
          <table:table-cell table:style-name="ce5" office:value-type="string">
            <text:p>(mA)</text:p>
          </table:table-cell>
          <table:table-cell table:style-name="ce15" office:value-type="string">
            <text:p>C6 (pF)</text:p>
          </table:table-cell>
          <table:table-cell table:style-name="ce15" office:value-type="string">
            <text:p>L3 (nH)</text:p>
          </table:table-cell>
          <table:table-cell table:style-name="ce15" office:value-type="string">
            <text:p>P1 (dBm)</text:p>
          </table:table-cell>
          <table:table-cell table:style-name="ce15" office:value-type="string">
            <text:p>P1 (MHz)</text:p>
          </table:table-cell>
          <table:table-cell table:style-name="ce15" office:value-type="string">
            <text:p>P1 (dBm)</text:p>
          </table:table-cell>
          <table:table-cell table:style-name="ce15" office:value-type="string">
            <text:p>P1 (MHz)</text:p>
          </table:table-cell>
        </table:table-row>
        <table:table-row table:style-name="ro1">
          <table:table-cell/>
          <table:table-cell table:style-name="ce6" office:value-type="float" office:value="1">
            <text:p>1.0</text:p>
          </table:table-cell>
          <table:table-cell table:style-name="ce4" office:value-type="float" office:value="8.95">
            <text:p>8.95</text:p>
          </table:table-cell>
          <table:table-cell table:style-name="ce46" office:value-type="float" office:value="1.5">
            <text:p>1.5</text:p>
          </table:table-cell>
          <table:table-cell table:style-name="ce4" office:value-type="float" office:value="22">
            <text:p>22</text:p>
          </table:table-cell>
          <table:table-cell table:style-name="ce6" office:value-type="float" office:value="-2.5">
            <text:p>-2.5</text:p>
          </table:table-cell>
          <table:table-cell table:style-name="ce27" office:value-type="float" office:value="915">
            <text:p>915</text:p>
          </table:table-cell>
          <table:table-cell table:style-name="ce6" office:value-type="float" office:value="-2.5">
            <text:p>-2.5</text:p>
          </table:table-cell>
          <table:table-cell table:style-name="ce27" office:value-type="float" office:value="924">
            <text:p>924</text:p>
          </table:table-cell>
        </table:table-row>
        <table:table-row table:style-name="ro1">
          <table:table-cell/>
          <table:table-cell table:style-name="ce7" office:value-type="float" office:value="1">
            <text:p>1.0</text:p>
          </table:table-cell>
          <table:table-cell office:value-type="float" office:value="8.23">
            <text:p>8.23</text:p>
          </table:table-cell>
          <table:table-cell table:style-name="ce17" office:value-type="float" office:value="1.5">
            <text:p>1.5</text:p>
          </table:table-cell>
          <table:table-cell office:value-type="float" office:value="22">
            <text:p>22</text:p>
          </table:table-cell>
          <table:table-cell office:value-type="float" office:value="-3">
            <text:p>-3.0</text:p>
          </table:table-cell>
          <table:table-cell table:style-name="ce28" office:value-type="float" office:value="916">
            <text:p>916</text:p>
          </table:table-cell>
          <table:table-cell office:value-type="float" office:value="-4">
            <text:p>-4.0</text:p>
          </table:table-cell>
          <table:table-cell table:style-name="ce28" office:value-type="float" office:value="925">
            <text:p>925</text:p>
          </table:table-cell>
        </table:table-row>
        <table:table-row table:style-name="ro1">
          <table:table-cell/>
          <table:table-cell table:style-name="ce7" office:value-type="float" office:value="1">
            <text:p>1.0</text:p>
          </table:table-cell>
          <table:table-cell office:value-type="float" office:value="7.27">
            <text:p>7.27</text:p>
          </table:table-cell>
          <table:table-cell table:style-name="ce17" office:value-type="float" office:value="1.5">
            <text:p>1.5</text:p>
          </table:table-cell>
          <table:table-cell office:value-type="float" office:value="22">
            <text:p>22</text:p>
          </table:table-cell>
          <table:table-cell office:value-type="float" office:value="-4.5">
            <text:p>-4.5</text:p>
          </table:table-cell>
          <table:table-cell table:style-name="ce49" office:value-type="string">
            <text:p>911-921</text:p>
          </table:table-cell>
          <table:table-cell office:value-type="float" office:value="-4.5">
            <text:p>-4.5</text:p>
          </table:table-cell>
          <table:table-cell table:style-name="ce28" office:value-type="float" office:value="925">
            <text:p>925</text:p>
          </table:table-cell>
        </table:table-row>
        <table:table-row table:style-name="ro1">
          <table:table-cell/>
          <table:table-cell table:style-name="ce7" office:value-type="float" office:value="1">
            <text:p>1.0</text:p>
          </table:table-cell>
          <table:table-cell office:value-type="float" office:value="6.31">
            <text:p>6.31</text:p>
          </table:table-cell>
          <table:table-cell table:style-name="ce17" office:value-type="float" office:value="1.5">
            <text:p>1.5</text:p>
          </table:table-cell>
          <table:table-cell office:value-type="float" office:value="22">
            <text:p>22</text:p>
          </table:table-cell>
          <table:table-cell office:value-type="float" office:value="-5.5">
            <text:p>-5.5</text:p>
          </table:table-cell>
          <table:table-cell table:style-name="ce49" office:value-type="string">
            <text:p>912-922</text:p>
          </table:table-cell>
          <table:table-cell office:value-type="float" office:value="-5">
            <text:p>-5.0</text:p>
          </table:table-cell>
          <table:table-cell table:style-name="ce28" office:value-type="float" office:value="926">
            <text:p>926</text:p>
          </table:table-cell>
        </table:table-row>
        <table:table-row table:style-name="ro1">
          <table:table-cell/>
          <table:table-cell table:style-name="ce7" office:value-type="float" office:value="1">
            <text:p>1.0</text:p>
          </table:table-cell>
          <table:table-cell office:value-type="float" office:value="5.23">
            <text:p>5.23</text:p>
          </table:table-cell>
          <table:table-cell office:value-type="float" office:value="1.5">
            <text:p>1.5</text:p>
          </table:table-cell>
          <table:table-cell office:value-type="float" office:value="22">
            <text:p>22</text:p>
          </table:table-cell>
          <table:table-cell office:value-type="float" office:value="-7.5">
            <text:p>-7.5</text:p>
          </table:table-cell>
          <table:table-cell table:style-name="ce49" office:value-type="string">
            <text:p>912-922</text:p>
          </table:table-cell>
          <table:table-cell office:value-type="float" office:value="-6">
            <text:p>-6.0</text:p>
          </table:table-cell>
          <table:table-cell table:style-name="ce28" office:value-type="float" office:value="926">
            <text:p>926</text:p>
          </table:table-cell>
        </table:table-row>
        <table:table-row table:style-name="ro1">
          <table:table-cell/>
          <table:table-cell office:value-type="float" office:value="0.8">
            <text:p>0.8</text:p>
          </table:table-cell>
          <table:table-cell office:value-type="float" office:value="8.73">
            <text:p>8.73</text:p>
          </table:table-cell>
          <table:table-cell office:value-type="float" office:value="1.5">
            <text:p>1.5</text:p>
          </table:table-cell>
          <table:table-cell table:style-name="ce28" office:value-type="float" office:value="22">
            <text:p>22</text:p>
          </table:table-cell>
          <table:table-cell office:value-type="float" office:value="-3">
            <text:p>-3.0</text:p>
          </table:table-cell>
          <table:table-cell table:style-name="ce50" office:value-type="float" office:value="914">
            <text:p>914.0</text:p>
          </table:table-cell>
          <table:table-cell office:value-type="float" office:value="-3.5">
            <text:p>-3.5</text:p>
          </table:table-cell>
          <table:table-cell office:value-type="float" office:value="923">
            <text:p>923</text:p>
          </table:table-cell>
        </table:table-row>
        <table:table-row table:style-name="ro1">
          <table:table-cell/>
          <table:table-cell office:value-type="float" office:value="0.9">
            <text:p>0.9</text:p>
          </table:table-cell>
          <table:table-cell office:value-type="float" office:value="8.93">
            <text:p>8.93</text:p>
          </table:table-cell>
          <table:table-cell office:value-type="float" office:value="1.5">
            <text:p>1.5</text:p>
          </table:table-cell>
          <table:table-cell table:style-name="ce28" office:value-type="float" office:value="22">
            <text:p>22</text:p>
          </table:table-cell>
          <table:table-cell office:value-type="float" office:value="-3.5">
            <text:p>-3.5</text:p>
          </table:table-cell>
          <table:table-cell table:style-name="ce50" office:value-type="float" office:value="915">
            <text:p>915.0</text:p>
          </table:table-cell>
          <table:table-cell office:value-type="float" office:value="-4">
            <text:p>-4.0</text:p>
          </table:table-cell>
          <table:table-cell office:value-type="float" office:value="923">
            <text:p>923</text:p>
          </table:table-cell>
        </table:table-row>
        <table:table-row table:style-name="ro1">
          <table:table-cell/>
          <table:table-cell table:style-name="ce5" office:value-type="float" office:value="1.1">
            <text:p>1.1</text:p>
          </table:table-cell>
          <table:table-cell table:style-name="ce5" office:value-type="float" office:value="9.19">
            <text:p>9.19</text:p>
          </table:table-cell>
          <table:table-cell table:style-name="ce18" office:value-type="float" office:value="1.5">
            <text:p>1.5</text:p>
          </table:table-cell>
          <table:table-cell table:style-name="ce29" office:value-type="float" office:value="22">
            <text:p>22</text:p>
          </table:table-cell>
          <table:table-cell table:style-name="ce8" office:value-type="float" office:value="-2.5">
            <text:p>-2.5</text:p>
          </table:table-cell>
          <table:table-cell table:style-name="ce51" office:value-type="string">
            <text:p>911-921</text:p>
          </table:table-cell>
          <table:table-cell table:style-name="ce8" office:value-type="float" office:value="-3.5">
            <text:p>-3.5</text:p>
          </table:table-cell>
          <table:table-cell table:style-name="ce5" office:value-type="float" office:value="924">
            <text:p>924</text:p>
          </table:table-cell>
        </table:table-row>
        <table:table-row table:style-name="ro1">
          <table:table-cell/>
          <table:table-cell table:style-name="ce22" table:number-columns-repeated="2"/>
          <table:table-cell table:style-name="ce47"/>
          <table:table-cell table:style-name="ce33"/>
          <table:table-cell table:style-name="ce31"/>
          <table:table-cell table:style-name="ce22"/>
          <table:table-cell table:style-name="ce33"/>
          <table:table-cell table:style-name="ce22"/>
        </table:table-row>
        <table:table-row table:style-name="ro1">
          <table:table-cell/>
          <table:table-cell table:style-name="ce22" table:number-columns-repeated="2"/>
          <table:table-cell table:style-name="ce47"/>
          <table:table-cell table:style-name="ce22" table:number-columns-repeated="2"/>
          <table:table-cell table:style-name="ce47"/>
          <table:table-cell table:style-name="ce22" table:number-columns-repeated="2"/>
        </table:table-row>
        <table:table-row table:style-name="ro1">
          <table:table-cell/>
          <table:table-cell table:style-name="ce22" table:number-columns-repeated="2"/>
          <table:table-cell table:style-name="ce47"/>
          <table:table-cell table:style-name="ce22" table:number-columns-repeated="2"/>
          <table:table-cell table:style-name="ce47"/>
          <table:table-cell table:style-name="ce22"/>
          <table:table-cell table:style-name="ce47"/>
        </table:table-row>
        <table:table-row table:style-name="ro1">
          <table:table-cell/>
          <table:table-cell table:style-name="ce22" table:number-columns-repeated="2"/>
          <table:table-cell table:style-name="ce47"/>
          <table:table-cell table:style-name="ce22" table:number-columns-repeated="5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7">
      <number:number number:decimal-places="1" number:min-integer-digits="1"/>
    </number:number-style>
    <number:number-style style:name="N118">
      <number:number number:decimal-places="9" number:min-integer-digits="1"/>
    </number:number-style>
    <number:number-style style:name="N119">
      <number:number number:decimal-places="8" number:min-integer-digits="1"/>
    </number:number-style>
    <number:number-style style:name="N120">
      <number:number number:decimal-places="7" number:min-integer-digits="1"/>
    </number:number-style>
    <number:number-style style:name="N121">
      <number:number number:decimal-places="6" number:min-integer-digits="1"/>
    </number:number-style>
    <number:number-style style:name="N122">
      <number:number number:decimal-places="5" number:min-integer-digits="1"/>
    </number:number-style>
    <number:number-style style:name="N123">
      <number:number number:decimal-places="4" number:min-integer-digits="1"/>
    </number:number-style>
    <number:number-style style:name="N124">
      <number:number number:decimal-places="3" number:min-integer-digits="1"/>
    </number:number-style>
    <number:number-style style:name="N125">
      <number:number number:decimal-places="11" number:min-integer-digits="1"/>
    </number:number-style>
    <number:number-style style:name="N126">
      <number:number number:decimal-places="12" number:min-integer-digits="1"/>
    </number:number-style>
    <number:number-style style:name="N127">
      <number:number number:decimal-places="13" number:min-integer-digits="1"/>
    </number:number-style>
    <number:number-style style:name="N128">
      <number:number number:decimal-places="14" number:min-integer-digits="1"/>
    </number:number-style>
    <number:number-style style:name="N129">
      <number:number number:decimal-places="15" number:min-integer-digits="1"/>
    </number:number-style>
    <number:number-style style:name="N130">
      <number:number number:decimal-places="16" number:min-integer-digits="1"/>
    </number:number-style>
    <number:number-style style:name="N131">
      <number:number number:decimal-places="17" number:min-integer-digits="1"/>
    </number:number-style>
    <number:number-style style:name="N132">
      <number:number number:decimal-places="18" number:min-integer-digits="1"/>
    </number:number-style>
    <number:number-style style:name="N133">
      <number:number number:decimal-places="10" number:min-integer-digits="1"/>
    </number:number-style>
    <style:style style:name="Default" style:family="table-cell">
      <style:text-properties style:font-name-asian="SimSun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9-12">09/12/2026</text:date>, <text:time>17:47:1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Kevan Hashemi</meta:initial-creator>
    <meta:creation-date>2026-09-02T17:44:35</meta:creation-date>
    <meta:generator>OpenOffice/4.1.15$Unix OpenOffice.org_project/4115m2$Build-9813</meta:generator>
    <dc:date>2026-09-12T17:47:18</dc:date>
    <dc:creator>Kevan Hashemi</dc:creator>
    <meta:editing-duration>P6DT19H43M9S</meta:editing-duration>
    <meta:editing-cycles>135</meta:editing-cycles>
    <meta:document-statistic meta:table-count="6" meta:cell-count="2072" meta:object-count="3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>
  <office:automatic-styles>
    <number:number-style style:name="N117">
      <number:number number:decimal-places="1"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include-hidden-cells="false" chart:auto-position="true" chart:auto-size="true" chart:treat-empty-cells="ignore" chart:right-angled-axes="true"/>
    </style:style>
    <style:style style:name="ch3" style:family="chart" style:data-style-name="N117">
      <style:chart-properties chart:display-label="true" chart:logarithmic="false" chart:minimum="0" chart:maximum="4" chart:reverse-direction="false" text:line-break="false" chart:link-data-style-to-source="false" chart:axis-position="0"/>
      <style:graphic-properties svg:stroke-color="#b3b3b3"/>
      <style:text-properties fo:font-size="10pt" style:font-size-asian="10pt" style:font-size-complex="10pt"/>
    </style:style>
    <style:style style:name="ch4" style:family="chart">
      <style:chart-properties chart:auto-position="true" style:rotation-angle="0"/>
      <style:text-properties fo:font-size="12pt" style:font-size-asian="9pt" style:font-size-complex="9pt"/>
    </style:style>
    <style:style style:name="ch5" style:family="chart">
      <style:graphic-properties svg:stroke-color="#b3b3b3"/>
    </style:style>
    <style:style style:name="ch6" style:family="chart">
      <style:chart-properties chart:auto-position="true" style:rotation-angle="90"/>
      <style:text-properties fo:font-size="12pt" style:font-size-asian="9pt" style:font-size-complex="9pt"/>
    </style:style>
    <style:style style:name="ch7" style:family="chart" style:data-style-name="N117">
      <style:chart-properties chart:symbol-type="none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8" style:family="chart">
      <style:graphic-properties draw:stroke="solid" svg:stroke-color="#b3b3b3" draw:fill="none" draw:fill-color="#e6e6e6"/>
    </style:style>
    <style:style style:name="ch9" style:family="chart">
      <style:graphic-properties svg:stroke-color="#b3b3b3" draw:fill-color="#cccccc"/>
    </style:style>
  </office:automatic-styles>
  <office:body>
    <office:chart>
      <chart:chart svg:width="12.055cm" svg:height="9.195cm" xlink:href=".." xlink:type="simple" chart:class="chart:scatter" chart:style-name="ch1">
        <chart:plot-area chart:style-name="ch2" table:cell-range-address="IC_vs_ON.B4:IC_vs_ON.C29" svg:x="1.422cm" svg:y="0.867cm" svg:width="10.151cm" svg:height="6.994cm">
          <chartooo:coordinate-region svg:x="2.169cm" svg:y="1.066cm" svg:width="9.154cm" svg:height="6.148cm"/>
          <chart:axis chart:dimension="x" chart:name="primary-x" chart:style-name="ch3">
            <chart:title svg:x="5.766cm" svg:y="8.044cm" chart:style-name="ch4">
              <text:p>ON (V)</text:p>
            </chart:title>
            <chart:grid chart:style-name="ch5" chart:class="major"/>
          </chart:axis>
          <chart:axis chart:dimension="y" chart:name="primary-y" chart:style-name="ch3">
            <chart:title svg:x="0.451cm" svg:y="6.097cm" chart:style-name="ch6">
              <text:p>1V5 Current (mA)</text:p>
            </chart:title>
            <chart:grid chart:style-name="ch5" chart:class="major"/>
          </chart:axis>
          <chart:series chart:style-name="ch7" chart:values-cell-range-address="IC_vs_ON.C4:IC_vs_ON.C29" chart:class="chart:scatter">
            <chart:domain table:cell-range-address="IC_vs_ON.B4:IC_vs_ON.B29"/>
            <chart:data-point chart:repeated="26"/>
          </chart:series>
          <chart:wall chart:style-name="ch8"/>
          <chart:floor chart:style-name="ch9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B</text:p>
              </table:table-cell>
              <table:table-cell office:value-type="string">
                <text:p>Column C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0">
                <text:p>0</text:p>
                <draw:g>
                  <svg:desc>IC_vs_ON.B4:IC_vs_ON.B29</svg:desc>
                </draw:g>
              </table:table-cell>
              <table:table-cell office:value-type="float" office:value="0">
                <text:p>0</text:p>
                <draw:g>
                  <svg:desc>IC_vs_ON.C4:IC_vs_ON.C29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0.1">
                <text:p>0.1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0.2">
                <text:p>0.2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0.3">
                <text:p>0.3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0.4">
                <text:p>0.4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0.5">
                <text:p>0.5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0.6">
                <text:p>0.6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0.7">
                <text:p>0.7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0.8">
                <text:p>0.8</text:p>
              </table:table-cell>
              <table:table-cell office:value-type="float" office:value="0.1">
                <text:p>0.1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0.9">
                <text:p>0.9</text:p>
              </table:table-cell>
              <table:table-cell office:value-type="float" office:value="0.2">
                <text:p>0.2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1">
                <text:p>1</text:p>
              </table:table-cell>
              <table:table-cell office:value-type="float" office:value="0.32">
                <text:p>0.32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1.2">
                <text:p>1.2</text:p>
              </table:table-cell>
              <table:table-cell office:value-type="float" office:value="0.56">
                <text:p>0.56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1.4">
                <text:p>1.4</text:p>
              </table:table-cell>
              <table:table-cell office:value-type="float" office:value="0.81">
                <text:p>0.81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1.6">
                <text:p>1.6</text:p>
              </table:table-cell>
              <table:table-cell office:value-type="float" office:value="1.04">
                <text:p>1.04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1.8">
                <text:p>1.8</text:p>
              </table:table-cell>
              <table:table-cell office:value-type="float" office:value="1.3">
                <text:p>1.3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2">
                <text:p>2</text:p>
              </table:table-cell>
              <table:table-cell office:value-type="float" office:value="1.55">
                <text:p>1.55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2.2">
                <text:p>2.2</text:p>
              </table:table-cell>
              <table:table-cell office:value-type="float" office:value="1.74">
                <text:p>1.74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2.4">
                <text:p>2.4</text:p>
              </table:table-cell>
              <table:table-cell office:value-type="float" office:value="1.99">
                <text:p>1.99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2.6">
                <text:p>2.6</text:p>
              </table:table-cell>
              <table:table-cell office:value-type="float" office:value="2.24">
                <text:p>2.24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2.8">
                <text:p>2.8</text:p>
              </table:table-cell>
              <table:table-cell office:value-type="float" office:value="2.48">
                <text:p>2.48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3">
                <text:p>3</text:p>
              </table:table-cell>
              <table:table-cell office:value-type="float" office:value="2.73">
                <text:p>2.73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3.2">
                <text:p>3.2</text:p>
              </table:table-cell>
              <table:table-cell office:value-type="float" office:value="2.98">
                <text:p>2.98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3.4">
                <text:p>3.4</text:p>
              </table:table-cell>
              <table:table-cell office:value-type="float" office:value="3.22">
                <text:p>3.22</text:p>
              </table:table-cell>
            </table:table-row>
            <table:table-row>
              <table:table-cell office:value-type="string">
                <text:p>24</text:p>
              </table:table-cell>
              <table:table-cell office:value-type="float" office:value="3.6">
                <text:p>3.6</text:p>
              </table:table-cell>
              <table:table-cell office:value-type="float" office:value="3.47">
                <text:p>3.47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3.8">
                <text:p>3.8</text:p>
              </table:table-cell>
              <table:table-cell office:value-type="float" office:value="3.71">
                <text:p>3.71</text:p>
              </table:table-cell>
            </table:table-row>
            <table:table-row>
              <table:table-cell office:value-type="string">
                <text:p>26</text:p>
              </table:table-cell>
              <table:table-cell office:value-type="float" office:value="4">
                <text:p>4</text:p>
              </table:table-cell>
              <table:table-cell office:value-type="float" office:value="3.96">
                <text:p>3.96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OpenOffice/4.1.15$Unix OpenOffice.org_project/4115m2$Build-9813</meta:generator>
  </office:meta>
</office:document-meta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>
  <office:styles/>
</office:document-styles>
</file>

<file path=Object 2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>
  <office:automatic-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style:style style:name="ch1" style:family="chart">
      <style:graphic-properties draw:stroke="none"/>
    </style:style>
    <style:style style:name="ch2" style:family="chart">
      <style:graphic-properties svg:stroke-color="#b3b3b3" draw:fill="solid" draw:fill-color="#ffffff"/>
      <style:text-properties fo:font-size="10pt" style:font-size-asian="10pt" style:font-size-complex="10pt"/>
    </style:style>
    <style:style style:name="ch3" style:family="chart">
      <style:chart-properties chart:include-hidden-cells="false" chart:treat-empty-cells="ignore" chart:right-angled-axes="true"/>
    </style:style>
    <style:style style:name="ch4" style:family="chart" style:data-style-name="N0">
      <style:chart-properties chart:display-label="true" chart:logarithmic="false" chart:minimum="-200" chart:maximum="200" chart:reverse-direction="false" text:line-break="false" chart:axis-position="-30"/>
      <style:graphic-properties svg:stroke-color="#b3b3b3"/>
      <style:text-properties fo:font-size="10pt" style:font-size-asian="10pt" style:font-size-complex="10pt"/>
    </style:style>
    <style:style style:name="ch5" style:family="chart">
      <style:chart-properties chart:auto-position="true" style:rotation-angle="0"/>
      <style:text-properties fo:font-size="12pt" style:font-size-asian="9pt" style:font-size-complex="9pt"/>
    </style:style>
    <style:style style:name="ch6" style:family="chart">
      <style:graphic-properties svg:stroke-color="#b3b3b3"/>
    </style:style>
    <style:style style:name="ch7" style:family="chart" style:data-style-name="N1">
      <style:chart-properties chart:display-label="true" chart:logarithmic="false" chart:minimum="-30" chart:maximum="5" chart:origin="-30" chart:reverse-direction="false" text:line-break="false" chart:link-data-style-to-source="false" chart:axis-position="-200"/>
      <style:graphic-properties svg:stroke-color="#b3b3b3"/>
      <style:text-properties fo:font-size="10pt" style:font-size-asian="10pt" style:font-size-complex="10pt"/>
    </style:style>
    <style:style style:name="ch8" style:family="chart">
      <style:chart-properties chart:auto-position="true" style:rotation-angle="90"/>
      <style:text-properties fo:font-size="12pt" style:font-size-asian="9pt" style:font-size-complex="9pt"/>
    </style:style>
    <style:style style:name="ch9" style:family="chart" style:data-style-name="N1">
      <style:chart-properties chart:symbol-type="none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10" style:family="chart" style:data-style-name="N1">
      <style:chart-properties chart:symbol-type="none"/>
      <style:graphic-properties svg:stroke-width="0.08cm" svg:stroke-color="#ff420e" draw:fill-color="#ff420e" dr3d:edge-rounding="5%"/>
      <style:text-properties fo:font-size="10pt" style:font-size-asian="10pt" style:font-size-complex="10pt"/>
    </style:style>
    <style:style style:name="ch11" style:family="chart" style:data-style-name="N1">
      <style:chart-properties chart:symbol-type="none"/>
      <style:graphic-properties svg:stroke-width="0.08cm" svg:stroke-color="#ffd320" draw:fill-color="#ffd320" dr3d:edge-rounding="5%"/>
      <style:text-properties fo:font-size="10pt" style:font-size-asian="10pt" style:font-size-complex="10pt"/>
    </style:style>
    <style:style style:name="ch12" style:family="chart" style:data-style-name="N1">
      <style:chart-properties chart:symbol-type="none"/>
      <style:graphic-properties svg:stroke-width="0.08cm" svg:stroke-color="#579d1c" draw:fill-color="#579d1c"/>
      <style:text-properties fo:font-size="10pt" style:font-size-asian="10pt" style:font-size-complex="10pt"/>
    </style:style>
    <style:style style:name="ch13" style:family="chart" style:data-style-name="N1">
      <style:chart-properties chart:symbol-type="none"/>
      <style:graphic-properties svg:stroke-width="0.08cm" svg:stroke-color="#7e0021" draw:fill-color="#7e0021"/>
      <style:text-properties fo:font-size="10pt" style:font-size-asian="10pt" style:font-size-complex="10pt"/>
    </style:style>
    <style:style style:name="ch14" style:family="chart" style:data-style-name="N1">
      <style:chart-properties chart:symbol-type="none"/>
      <style:graphic-properties svg:stroke-width="0.08cm" svg:stroke-color="#83caff" draw:fill-color="#83caff"/>
      <style:text-properties fo:font-size="10pt" style:font-size-asian="10pt" style:font-size-complex="10pt"/>
    </style:style>
    <style:style style:name="ch15" style:family="chart">
      <style:graphic-properties draw:stroke="solid" svg:stroke-color="#b3b3b3" draw:fill="none" draw:fill-color="#e6e6e6"/>
    </style:style>
    <style:style style:name="ch16" style:family="chart">
      <style:graphic-properties svg:stroke-color="#b3b3b3" draw:fill-color="#cccccc"/>
    </style:style>
  </office:automatic-styles>
  <office:body>
    <office:chart>
      <chart:chart svg:width="14.253cm" svg:height="9.906cm" xlink:href=".." xlink:type="simple" chart:class="chart:scatter" chart:style-name="ch1">
        <chart:legend svg:x="2.08cm" svg:y="6.162cm" style:legend-expansion="custom" chartooo:width="4.609cm" chartooo:height="1.535cm" style:legend-expansion-aspect-ratio="3.00260586319218" chart:style-name="ch2"/>
        <chart:plot-area chart:style-name="ch3" table:cell-range-address="Collector.J11:Collector.P100 Collector.K10:Collector.P10" chart:data-source-has-labels="row" svg:x="1.089cm" svg:y="0.446cm" svg:width="12.623cm" svg:height="8.128cm">
          <chartooo:coordinate-region svg:x="1.856cm" svg:y="0.646cm" svg:width="11.557cm" svg:height="7.282cm"/>
          <chart:axis chart:dimension="x" chart:name="primary-x" chart:style-name="ch4">
            <chart:title svg:x="5.25cm" svg:y="8.772cm" chart:style-name="ch5">
              <text:p>Shunt Reluctance (jΩ)</text:p>
            </chart:title>
            <chart:grid chart:style-name="ch6" chart:class="major"/>
          </chart:axis>
          <chart:axis chart:dimension="y" chart:name="primary-y" chart:style-name="ch7">
            <chart:title svg:x="0.074cm" svg:y="6.67cm" chart:style-name="ch8">
              <text:p>Antenna Power (dBm)</text:p>
            </chart:title>
            <chart:grid chart:style-name="ch6" chart:class="major"/>
          </chart:axis>
          <chart:series chart:style-name="ch9" chart:values-cell-range-address="Collector.K11:Collector.K100" chart:label-cell-address="Collector.K10:Collector.K10" chart:class="chart:scatter">
            <chart:domain table:cell-range-address="Collector.J11:Collector.J100"/>
            <chart:data-point chart:repeated="90"/>
          </chart:series>
          <chart:series chart:style-name="ch10" chart:values-cell-range-address="Collector.L11:Collector.L100" chart:label-cell-address="Collector.L10:Collector.L10" chart:class="chart:scatter">
            <chart:data-point chart:repeated="90"/>
          </chart:series>
          <chart:series chart:style-name="ch11" chart:values-cell-range-address="Collector.M11:Collector.M100" chart:label-cell-address="Collector.M10:Collector.M10" chart:class="chart:scatter">
            <chart:data-point chart:repeated="90"/>
          </chart:series>
          <chart:series chart:style-name="ch12" chart:values-cell-range-address="Collector.N11:Collector.N100" chart:label-cell-address="Collector.N10:Collector.N10" chart:class="chart:scatter">
            <chart:data-point chart:repeated="90"/>
          </chart:series>
          <chart:series chart:style-name="ch13" chart:values-cell-range-address="Collector.O11:Collector.O100" chart:label-cell-address="Collector.O10:Collector.O10" chart:class="chart:scatter">
            <chart:data-point chart:repeated="90"/>
          </chart:series>
          <chart:series chart:style-name="ch14" chart:values-cell-range-address="Collector.P11:Collector.P100" chart:label-cell-address="Collector.P10:Collector.P10" chart:class="chart:scatter">
            <chart:data-point chart:repeated="90"/>
          </chart:series>
          <chart:wall chart:style-name="ch15"/>
          <chart:floor chart:style-name="ch16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7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J</text:p>
              </table:table-cell>
              <table:table-cell office:value-type="string">
                <text:p>75-0j</text:p>
                <draw:g>
                  <svg:desc>Collector.K10:Collector.K10</svg:desc>
                </draw:g>
              </table:table-cell>
              <table:table-cell office:value-type="string">
                <text:p>50-50j</text:p>
                <draw:g>
                  <svg:desc>Collector.L10:Collector.L10</svg:desc>
                </draw:g>
              </table:table-cell>
              <table:table-cell office:value-type="string">
                <text:p>30-100j</text:p>
                <draw:g>
                  <svg:desc>Collector.M10:Collector.M10</svg:desc>
                </draw:g>
              </table:table-cell>
              <table:table-cell office:value-type="string">
                <text:p>25+50j</text:p>
                <draw:g>
                  <svg:desc>Collector.N10:Collector.N10</svg:desc>
                </draw:g>
              </table:table-cell>
              <table:table-cell office:value-type="string">
                <text:p>10-100j</text:p>
                <draw:g>
                  <svg:desc>Collector.O10:Collector.O10</svg:desc>
                </draw:g>
              </table:table-cell>
              <table:table-cell office:value-type="string">
                <text:p>10-50j</text:p>
                <draw:g>
                  <svg:desc>Collector.P10:Collector.P10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-200">
                <text:p>-200</text:p>
                <draw:g>
                  <svg:desc>Collector.J11:Collector.J100</svg:desc>
                </draw:g>
              </table:table-cell>
              <table:table-cell office:value-type="float" office:value="1.87883449127192">
                <text:p>1.87883449127192</text:p>
                <draw:g>
                  <svg:desc>Collector.K11:Collector.K100</svg:desc>
                </draw:g>
              </table:table-cell>
              <table:table-cell office:value-type="float" office:value="1.96775539705993">
                <text:p>1.96775539705993</text:p>
                <draw:g>
                  <svg:desc>Collector.L11:Collector.L100</svg:desc>
                </draw:g>
              </table:table-cell>
              <table:table-cell office:value-type="float" office:value="-0.125621778693078">
                <text:p>-0.125621778693078</text:p>
                <draw:g>
                  <svg:desc>Collector.M11:Collector.M100</svg:desc>
                </draw:g>
              </table:table-cell>
              <table:table-cell office:value-type="float" office:value="-1.5502900789382">
                <text:p>-1.5502900789382</text:p>
                <draw:g>
                  <svg:desc>Collector.N11:Collector.N100</svg:desc>
                </draw:g>
              </table:table-cell>
              <table:table-cell office:value-type="float" office:value="-3.61802658314866">
                <text:p>-3.61802658314866</text:p>
                <draw:g>
                  <svg:desc>Collector.O11:Collector.O100</svg:desc>
                </draw:g>
              </table:table-cell>
              <table:table-cell office:value-type="float" office:value="-1.54074117514817">
                <text:p>-1.54074117514817</text:p>
                <draw:g>
                  <svg:desc>Collector.P11:Collector.P100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-195">
                <text:p>-195</text:p>
              </table:table-cell>
              <table:table-cell office:value-type="float" office:value="1.88885721571869">
                <text:p>1.88885721571869</text:p>
              </table:table-cell>
              <table:table-cell office:value-type="float" office:value="1.95807160489958">
                <text:p>1.95807160489958</text:p>
              </table:table-cell>
              <table:table-cell office:value-type="float" office:value="-0.14301870578646">
                <text:p>-0.14301870578646</text:p>
              </table:table-cell>
              <table:table-cell office:value-type="float" office:value="-1.52187566439561">
                <text:p>-1.52187566439561</text:p>
              </table:table-cell>
              <table:table-cell office:value-type="float" office:value="-3.64435881044758">
                <text:p>-3.64435881044758</text:p>
              </table:table-cell>
              <table:table-cell office:value-type="float" office:value="-1.57677831468504">
                <text:p>-1.57677831468504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-190">
                <text:p>-190</text:p>
              </table:table-cell>
              <table:table-cell office:value-type="float" office:value="1.89919405534589">
                <text:p>1.89919405534589</text:p>
              </table:table-cell>
              <table:table-cell office:value-type="float" office:value="1.94757992106704">
                <text:p>1.94757992106704</text:p>
              </table:table-cell>
              <table:table-cell office:value-type="float" office:value="-0.161974971626684">
                <text:p>-0.161974971626684</text:p>
              </table:table-cell>
              <table:table-cell office:value-type="float" office:value="-1.49194556462462">
                <text:p>-1.49194556462462</text:p>
              </table:table-cell>
              <table:table-cell office:value-type="float" office:value="-3.67279572514297">
                <text:p>-3.67279572514297</text:p>
              </table:table-cell>
              <table:table-cell office:value-type="float" office:value="-1.61475989613838">
                <text:p>-1.61475989613838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-185">
                <text:p>-185</text:p>
              </table:table-cell>
              <table:table-cell office:value-type="float" office:value="1.90985094599886">
                <text:p>1.90985094599886</text:p>
              </table:table-cell>
              <table:table-cell office:value-type="float" office:value="1.93619246953806">
                <text:p>1.93619246953806</text:p>
              </table:table-cell>
              <table:table-cell office:value-type="float" office:value="-0.182660905747789">
                <text:p>-0.182660905747789</text:p>
              </table:table-cell>
              <table:table-cell office:value-type="float" office:value="-1.46037629331824">
                <text:p>-1.46037629331824</text:p>
              </table:table-cell>
              <table:table-cell office:value-type="float" office:value="-3.70355097042862">
                <text:p>-3.70355097042862</text:p>
              </table:table-cell>
              <table:table-cell office:value-type="float" office:value="-1.65484307121592">
                <text:p>-1.65484307121592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-180">
                <text:p>-180</text:p>
              </table:table-cell>
              <table:table-cell office:value-type="float" office:value="1.9208320794269">
                <text:p>1.9208320794269</text:p>
              </table:table-cell>
              <table:table-cell office:value-type="float" office:value="1.92380941284471">
                <text:p>1.92380941284471</text:p>
              </table:table-cell>
              <table:table-cell office:value-type="float" office:value="-0.205269361431328">
                <text:p>-0.205269361431328</text:p>
              </table:table-cell>
              <table:table-cell office:value-type="float" office:value="-1.42703073434499">
                <text:p>-1.42703073434499</text:p>
              </table:table-cell>
              <table:table-cell office:value-type="float" office:value="-3.73686467082045">
                <text:p>-3.73686467082045</text:p>
              </table:table-cell>
              <table:table-cell office:value-type="float" office:value="-1.69720199425692">
                <text:p>-1.69720199425692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-175">
                <text:p>-175</text:p>
              </table:table-cell>
              <table:table-cell office:value-type="float" office:value="1.93213928141202">
                <text:p>1.93213928141202</text:p>
              </table:table-cell>
              <table:table-cell office:value-type="float" office:value="1.91031698232639">
                <text:p>1.91031698232639</text:p>
              </table:table-cell>
              <table:table-cell office:value-type="float" office:value="-0.230019227900471">
                <text:p>-0.230019227900471</text:p>
              </table:table-cell>
              <table:table-cell office:value-type="float" office:value="-1.39175623741865">
                <text:p>-1.39175623741865</text:p>
              </table:table-cell>
              <table:table-cell office:value-type="float" office:value="-3.77300730175607">
                <text:p>-3.77300730175607</text:p>
              </table:table-cell>
              <table:table-cell office:value-type="float" office:value="-1.74203014052005">
                <text:p>-1.74203014052005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-170">
                <text:p>-170</text:p>
              </table:table-cell>
              <table:table-cell office:value-type="float" office:value="1.94377121032429">
                <text:p>1.94377121032429</text:p>
              </table:table-cell>
              <table:table-cell office:value-type="float" office:value="1.89558512589123">
                <text:p>1.89558512589123</text:p>
              </table:table-cell>
              <table:table-cell office:value-type="float" office:value="-0.257159572605979">
                <text:p>-0.257159572605979</text:p>
              </table:table-cell>
              <table:table-cell office:value-type="float" office:value="-1.35438239217973">
                <text:p>-1.35438239217973</text:p>
              </table:table-cell>
              <table:table-cell office:value-type="float" office:value="-3.81228420729916">
                <text:p>-3.81228420729916</text:p>
              </table:table-cell>
              <table:table-cell office:value-type="float" office:value="-1.78954300823766">
                <text:p>-1.78954300823766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-165">
                <text:p>-165</text:p>
              </table:table-cell>
              <table:table-cell office:value-type="float" office:value="1.95572232268062">
                <text:p>1.95572232268062</text:p>
              </table:table-cell>
              <table:table-cell office:value-type="float" office:value="1.87946468742519">
                <text:p>1.87946468742519</text:p>
              </table:table-cell>
              <table:table-cell office:value-type="float" office:value="-0.28697454088397">
                <text:p>-0.28697454088397</text:p>
              </table:table-cell>
              <table:table-cell office:value-type="float" office:value="-1.31471841745501">
                <text:p>-1.31471841745501</text:p>
              </table:table-cell>
              <table:table-cell office:value-type="float" office:value="-3.85504088754315">
                <text:p>-3.85504088754315</text:p>
              </table:table-cell>
              <table:table-cell office:value-type="float" office:value="-1.83998127966291">
                <text:p>-1.83998127966291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-160">
                <text:p>-160</text:p>
              </table:table-cell>
              <table:table-cell office:value-type="float" office:value="1.96798153508124">
                <text:p>1.96798153508124</text:p>
              </table:table-cell>
              <table:table-cell office:value-type="float" office:value="1.86178401005416">
                <text:p>1.86178401005416</text:p>
              </table:table-cell>
              <table:table-cell office:value-type="float" office:value="-0.319789168660797">
                <text:p>-0.319789168660797</text:p>
              </table:table-cell>
              <table:table-cell office:value-type="float" office:value="-1.27255008851718">
                <text:p>-1.27255008851718</text:p>
              </table:table-cell>
              <table:table-cell office:value-type="float" office:value="-3.90166920238582">
                <text:p>-3.90166920238582</text:p>
              </table:table-cell>
              <table:table-cell office:value-type="float" office:value="-1.89361453349467">
                <text:p>-1.89361453349467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-155">
                <text:p>-155</text:p>
              </table:table-cell>
              <table:table-cell office:value-type="float" office:value="1.98053048862341">
                <text:p>1.98053048862341</text:p>
              </table:table-cell>
              <table:table-cell office:value-type="float" office:value="1.8423448272398">
                <text:p>1.8423448272398</text:p>
              </table:table-cell>
              <table:table-cell office:value-type="float" office:value="-0.355976299146166">
                <text:p>-0.355976299146166</text:p>
              </table:table-cell>
              <table:table-cell office:value-type="float" office:value="-1.22763610794477">
                <text:p>-1.22763610794477</text:p>
              </table:table-cell>
              <table:table-cell office:value-type="float" office:value="-3.95261466902615">
                <text:p>-3.95261466902615</text:p>
              </table:table-cell>
              <table:table-cell office:value-type="float" office:value="-1.95074562272131">
                <text:p>-1.95074562272131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-150">
                <text:p>-150</text:p>
              </table:table-cell>
              <table:table-cell office:value-type="float" office:value="1.9933412901923">
                <text:p>1.9933412901923</text:p>
              </table:table-cell>
              <table:table-cell office:value-type="float" office:value="1.82091726917047">
                <text:p>1.82091726917047</text:p>
              </table:table-cell>
              <table:table-cell office:value-type="float" office:value="-0.395964838363983">
                <text:p>-0.395964838363983</text:p>
              </table:table-cell>
              <table:table-cell office:value-type="float" office:value="-1.17970380444737">
                <text:p>-1.17970380444737</text:p>
              </table:table-cell>
              <table:table-cell office:value-type="float" office:value="-4.00838506816868">
                <text:p>-4.00838506816868</text:p>
              </table:table-cell>
              <table:table-cell office:value-type="float" office:value="-2.01171585942055">
                <text:p>-2.01171585942055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-145">
                <text:p>-145</text:p>
              </table:table-cell>
              <table:table-cell office:value-type="float" office:value="2.0063735615557">
                <text:p>2.0063735615557</text:p>
              </table:table-cell>
              <table:table-cell office:value-type="float" office:value="1.79723376438509">
                <text:p>1.79723376438509</text:p>
              </table:table-cell>
              <table:table-cell office:value-type="float" office:value="-0.44024963917297">
                <text:p>-0.44024963917297</text:p>
              </table:table-cell>
              <table:table-cell office:value-type="float" office:value="-1.12844401793677">
                <text:p>-1.12844401793677</text:p>
              </table:table-cell>
              <table:table-cell office:value-type="float" office:value="-4.06956062021252">
                <text:p>-4.06956062021252</text:p>
              </table:table-cell>
              <table:table-cell office:value-type="float" office:value="-2.0769111831847">
                <text:p>-2.0769111831847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-140">
                <text:p>-140</text:p>
              </table:table-cell>
              <table:table-cell office:value-type="float" office:value="2.0195705671347">
                <text:p>2.0195705671347</text:p>
              </table:table-cell>
              <table:table-cell office:value-type="float" office:value="1.77098155436695">
                <text:p>1.77098155436695</text:p>
              </table:table-cell>
              <table:table-cell office:value-type="float" office:value="-0.48940337199307">
                <text:p>-0.48940337199307</text:p>
              </table:table-cell>
              <table:table-cell office:value-type="float" office:value="-1.07350499732014">
                <text:p>-1.07350499732014</text:p>
              </table:table-cell>
              <table:table-cell office:value-type="float" office:value="-4.13680604982237">
                <text:p>-4.13680604982237</text:p>
              </table:table-cell>
              <table:table-cell office:value-type="float" office:value="-2.1467695350315">
                <text:p>-2.1467695350315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-135">
                <text:p>-135</text:p>
              </table:table-cell>
              <table:table-cell office:value-type="float" office:value="2.03285410773436">
                <text:p>2.03285410773436</text:p>
              </table:table-cell>
              <table:table-cell office:value-type="float" office:value="1.74179345693877">
                <text:p>1.74179345693877</text:p>
              </table:table-cell>
              <table:table-cell office:value-type="float" office:value="-0.544090826438926">
                <text:p>-0.544090826438926</text:p>
              </table:table-cell>
              <table:table-cell office:value-type="float" office:value="-1.01448509921478">
                <text:p>-1.01448509921478</text:p>
              </table:table-cell>
              <table:table-cell office:value-type="float" office:value="-4.21088492801269">
                <text:p>-4.21088492801269</text:p>
              </table:table-cell>
              <table:table-cell office:value-type="float" office:value="-2.22178971720468">
                <text:p>-2.22178971720468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-130">
                <text:p>-130</text:p>
              </table:table-cell>
              <table:table-cell office:value-type="float" office:value="2.04611775025549">
                <text:p>2.04611775025549</text:p>
              </table:table-cell>
              <table:table-cell office:value-type="float" office:value="1.70923640577045">
                <text:p>1.70923640577045</text:p>
              </table:table-cell>
              <table:table-cell office:value-type="float" office:value="-0.605086196154956">
                <text:p>-0.605086196154956</text:p>
              </table:table-cell>
              <table:table-cell office:value-type="float" office:value="-0.950924030750398">
                <text:p>-0.950924030750398</text:p>
              </table:table-cell>
              <table:table-cell office:value-type="float" office:value="-4.29267676884089">
                <text:p>-4.29267676884089</text:p>
              </table:table-cell>
              <table:table-cell office:value-type="float" office:value="-2.30254209568998">
                <text:p>-2.30254209568998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-125">
                <text:p>-125</text:p>
              </table:table-cell>
              <table:table-cell office:value-type="float" office:value="2.0592177975617">
                <text:p>2.0592177975617</text:p>
              </table:table-cell>
              <table:table-cell office:value-type="float" office:value="1.67279714861076">
                <text:p>1.67279714861076</text:p>
              </table:table-cell>
              <table:table-cell office:value-type="float" office:value="-0.673294035377087">
                <text:p>-0.673294035377087</text:p>
              </table:table-cell>
              <table:table-cell office:value-type="float" office:value="-0.882292328738643">
                <text:p>-0.882292328738643</text:p>
              </table:table-cell>
              <table:table-cell office:value-type="float" office:value="-4.38319746777296">
                <text:p>-4.38319746777296</text:p>
              </table:table-cell>
              <table:table-cell office:value-type="float" office:value="-2.3896816028423">
                <text:p>-2.3896816028423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-120">
                <text:p>-120</text:p>
              </table:table-cell>
              <table:table-cell office:value-type="float" office:value="2.07196116613572">
                <text:p>2.07196116613572</text:p>
              </table:table-cell>
              <table:table-cell office:value-type="float" office:value="1.63186429264625">
                <text:p>1.63186429264625</text:p>
              </table:table-cell>
              <table:table-cell office:value-type="float" office:value="-0.749774747923562">
                <text:p>-0.749774747923562</text:p>
              </table:table-cell>
              <table:table-cell office:value-type="float" office:value="-0.807978714323657">
                <text:p>-0.807978714323657</text:p>
              </table:table-cell>
              <table:table-cell office:value-type="float" office:value="-4.48362380716108">
                <text:p>-4.48362380716108</text:p>
              </table:table-cell>
              <table:table-cell office:value-type="float" office:value="-2.4839636310276">
                <text:p>-2.4839636310276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-115">
                <text:p>-115</text:p>
              </table:table-cell>
              <table:table-cell office:value-type="float" office:value="2.08408899888245">
                <text:p>2.08408899888245</text:p>
              </table:table-cell>
              <table:table-cell office:value-type="float" office:value="1.58570562298509">
                <text:p>1.58570562298509</text:p>
              </table:table-cell>
              <table:table-cell office:value-type="float" office:value="-0.835775687660395">
                <text:p>-0.835775687660395</text:p>
              </table:table-cell>
              <table:table-cell office:value-type="float" office:value="-0.727274915977287">
                <text:p>-0.727274915977287</text:p>
              </table:table-cell>
              <table:table-cell office:value-type="float" office:value="-4.59532292986846">
                <text:p>-4.59532292986846</text:p>
              </table:table-cell>
              <table:table-cell office:value-type="float" office:value="-2.5862635870845">
                <text:p>-2.5862635870845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-110">
                <text:p>-110</text:p>
              </table:table-cell>
              <table:table-cell office:value-type="float" office:value="2.0952543466362">
                <text:p>2.0952543466362</text:p>
              </table:table-cell>
              <table:table-cell office:value-type="float" office:value="1.53343926326817">
                <text:p>1.53343926326817</text:p>
              </table:table-cell>
              <table:table-cell office:value-type="float" office:value="-0.93276922757271">
                <text:p>-0.93276922757271</text:p>
              </table:table-cell>
              <table:table-cell office:value-type="float" office:value="-0.63935753511746">
                <text:p>-0.63935753511746</text:p>
              </table:table-cell>
              <table:table-cell office:value-type="float" office:value="-4.71988790732549">
                <text:p>-4.71988790732549</text:p>
              </table:table-cell>
              <table:table-cell office:value-type="float" office:value="-2.69760111958481">
                <text:p>-2.69760111958481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-105">
                <text:p>-105</text:p>
              </table:table-cell>
              <table:table-cell office:value-type="float" office:value="2.10499152905688">
                <text:p>2.10499152905688</text:p>
              </table:table-cell>
              <table:table-cell office:value-type="float" office:value="1.47399675829875">
                <text:p>1.47399675829875</text:p>
              </table:table-cell>
              <table:table-cell office:value-type="float" office:value="-1.04249951083789">
                <text:p>-1.04249951083789</text:p>
              </table:table-cell>
              <table:table-cell office:value-type="float" office:value="-0.543266581920338">
                <text:p>-0.543266581920338</text:p>
              </table:table-cell>
              <table:table-cell office:value-type="float" office:value="-4.85918082129582">
                <text:p>-4.85918082129582</text:p>
              </table:table-cell>
              <table:table-cell office:value-type="float" office:value="-2.8191703623257">
                <text:p>-2.8191703623257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-100">
                <text:p>-100</text:p>
              </table:table-cell>
              <table:table-cell office:value-type="float" office:value="2.11267371827362">
                <text:p>2.11267371827362</text:p>
              </table:table-cell>
              <table:table-cell office:value-type="float" office:value="1.40607548360392">
                <text:p>1.40607548360392</text:p>
              </table:table-cell>
              <table:table-cell office:value-type="float" office:value="-1.1670400575438">
                <text:p>-1.1670400575438</text:p>
              </table:table-cell>
              <table:table-cell office:value-type="float" office:value="-0.437880525920263">
                <text:p>-0.437880525920263</text:p>
              </table:table-cell>
              <table:table-cell office:value-type="float" office:value="-5.01538516653503">
                <text:p>-5.01538516653503</text:p>
              </table:table-cell>
              <table:table-cell office:value-type="float" office:value="-2.95237799661971">
                <text:p>-2.95237799661971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-95">
                <text:p>-95</text:p>
              </table:table-cell>
              <table:table-cell office:value-type="float" office:value="2.11745369981285">
                <text:p>2.11745369981285</text:p>
              </table:table-cell>
              <table:table-cell office:value-type="float" office:value="1.3280768484008">
                <text:p>1.3280768484008</text:p>
              </table:table-cell>
              <table:table-cell office:value-type="float" office:value="-1.30886500247074">
                <text:p>-1.30886500247074</text:p>
              </table:table-cell>
              <table:table-cell office:value-type="float" office:value="-0.321888275948533">
                <text:p>-0.321888275948533</text:p>
              </table:table-cell>
              <table:table-cell office:value-type="float" office:value="-5.19106990644288">
                <text:p>-5.19106990644288</text:p>
              </table:table-cell>
              <table:table-cell office:value-type="float" office:value="-3.09889157938672">
                <text:p>-3.09889157938672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-90">
                <text:p>-90</text:p>
              </table:table-cell>
              <table:table-cell office:value-type="float" office:value="2.11818038274128">
                <text:p>2.11818038274128</text:p>
              </table:table-cell>
              <table:table-cell office:value-type="float" office:value="1.23802544353836">
                <text:p>1.23802544353836</text:p>
              </table:table-cell>
              <table:table-cell office:value-type="float" office:value="-1.47093753987087">
                <text:p>-1.47093753987087</text:p>
              </table:table-cell>
              <table:table-cell office:value-type="float" office:value="-0.193759817314491">
                <text:p>-0.193759817314491</text:p>
              </table:table-cell>
              <table:table-cell office:value-type="float" office:value="-5.38926824300549">
                <text:p>-5.38926824300549</text:p>
              </table:table-cell>
              <table:table-cell office:value-type="float" office:value="-3.26070150183318">
                <text:p>-3.26070150183318</text:p>
              </table:table-cell>
            </table:table-row>
            <table:table-row>
              <table:table-cell office:value-type="string">
                <text:p>24</text:p>
              </table:table-cell>
              <table:table-cell office:value-type="float" office:value="-85">
                <text:p>-85</text:p>
              </table:table-cell>
              <table:table-cell office:value-type="float" office:value="2.1132800364457">
                <text:p>2.1132800364457</text:p>
              </table:table-cell>
              <table:table-cell office:value-type="float" office:value="1.13346242836886">
                <text:p>1.13346242836886</text:p>
              </table:table-cell>
              <table:table-cell office:value-type="float" office:value="-1.65682024205101">
                <text:p>-1.65682024205101</text:p>
              </table:table-cell>
              <table:table-cell office:value-type="float" office:value="-0.0517201039453231">
                <text:p>-0.0517201039453231</text:p>
              </table:table-cell>
              <table:table-cell office:value-type="float" office:value="-5.61357520625574">
                <text:p>-5.61357520625574</text:p>
              </table:table-cell>
              <table:table-cell office:value-type="float" office:value="-3.44020127182611">
                <text:p>-3.44020127182611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-80">
                <text:p>-80</text:p>
              </table:table-cell>
              <table:table-cell office:value-type="float" office:value="2.1005857879711">
                <text:p>2.1005857879711</text:p>
              </table:table-cell>
              <table:table-cell office:value-type="float" office:value="1.01130380240463">
                <text:p>1.01130380240463</text:p>
              </table:table-cell>
              <table:table-cell office:value-type="float" office:value="-1.87081345378148">
                <text:p>-1.87081345378148</text:p>
              </table:table-cell>
              <table:table-cell office:value-type="float" office:value="0.106263053481725">
                <text:p>0.106263053481725</text:p>
              </table:table-cell>
              <table:table-cell office:value-type="float" office:value="-5.86826971308819">
                <text:p>-5.86826971308819</text:p>
              </table:table-cell>
              <table:table-cell office:value-type="float" office:value="-3.64029277050106">
                <text:p>-3.64029277050106</text:p>
              </table:table-cell>
            </table:table-row>
            <table:table-row>
              <table:table-cell office:value-type="string">
                <text:p>26</text:p>
              </table:table-cell>
              <table:table-cell office:value-type="float" office:value="-75">
                <text:p>-75</text:p>
              </table:table-cell>
              <table:table-cell office:value-type="float" office:value="2.077090667918">
                <text:p>2.077090667918</text:p>
              </table:table-cell>
              <table:table-cell office:value-type="float" office:value="0.867650393394656">
                <text:p>0.867650393394656</text:p>
              </table:table-cell>
              <table:table-cell office:value-type="float" office:value="-2.11813021424151">
                <text:p>-2.11813021424151</text:p>
              </table:table-cell>
              <table:table-cell office:value-type="float" office:value="0.282453255295219">
                <text:p>0.282453255295219</text:p>
              </table:table-cell>
              <table:table-cell office:value-type="float" office:value="-6.15846911058841">
                <text:p>-6.15846911058841</text:p>
              </table:table-cell>
              <table:table-cell office:value-type="float" office:value="-3.86452607703787">
                <text:p>-3.86452607703787</text:p>
              </table:table-cell>
            </table:table-row>
            <table:table-row>
              <table:table-cell office:value-type="string">
                <text:p>27</text:p>
              </table:table-cell>
              <table:table-cell office:value-type="float" office:value="-70">
                <text:p>-70</text:p>
              </table:table-cell>
              <table:table-cell office:value-type="float" office:value="2.03858706812498">
                <text:p>2.03858706812498</text:p>
              </table:table-cell>
              <table:table-cell office:value-type="float" office:value="0.69753082974612">
                <text:p>0.69753082974612</text:p>
              </table:table-cell>
              <table:table-cell office:value-type="float" office:value="-2.4051196132217">
                <text:p>-2.4051196132217</text:p>
              </table:table-cell>
              <table:table-cell office:value-type="float" office:value="0.479229931940794">
                <text:p>0.479229931940794</text:p>
              </table:table-cell>
              <table:table-cell office:value-type="float" office:value="-6.49032796761276">
                <text:p>-6.49032796761276</text:p>
              </table:table-cell>
              <table:table-cell office:value-type="float" office:value="-4.11728798377853">
                <text:p>-4.11728798377853</text:p>
              </table:table-cell>
            </table:table-row>
            <table:table-row>
              <table:table-cell office:value-type="string">
                <text:p>28</text:p>
              </table:table-cell>
              <table:table-cell office:value-type="float" office:value="-65">
                <text:p>-65</text:p>
              </table:table-cell>
              <table:table-cell office:value-type="float" office:value="1.97913701995506">
                <text:p>1.97913701995506</text:p>
              </table:table-cell>
              <table:table-cell office:value-type="float" office:value="0.494550514446843">
                <text:p>0.494550514446843</text:p>
              </table:table-cell>
              <table:table-cell office:value-type="float" office:value="-2.7395560660282">
                <text:p>-2.7395560660282</text:p>
              </table:table-cell>
              <table:table-cell office:value-type="float" office:value="0.698769659821876">
                <text:p>0.698769659821876</text:p>
              </table:table-cell>
              <table:table-cell office:value-type="float" office:value="-6.87129902029359">
                <text:p>-6.87129902029359</text:p>
              </table:table-cell>
              <table:table-cell office:value-type="float" office:value="-4.40406047355378">
                <text:p>-4.40406047355378</text:p>
              </table:table-cell>
            </table:table-row>
            <table:table-row>
              <table:table-cell office:value-type="string">
                <text:p>29</text:p>
              </table:table-cell>
              <table:table-cell office:value-type="float" office:value="-60">
                <text:p>-60</text:p>
              </table:table-cell>
              <table:table-cell office:value-type="float" office:value="1.89029108616991">
                <text:p>1.89029108616991</text:p>
              </table:table-cell>
              <table:table-cell office:value-type="float" office:value="0.25040709866319">
                <text:p>0.25040709866319</text:p>
              </table:table-cell>
              <table:table-cell office:value-type="float" office:value="-3.13102144738279">
                <text:p>-3.13102144738279</text:p>
              </table:table-cell>
              <table:table-cell office:value-type="float" office:value="0.942275998735827">
                <text:p>0.942275998735827</text:p>
              </table:table-cell>
              <table:table-cell office:value-type="float" office:value="-7.31048456987925">
                <text:p>-7.31048456987925</text:p>
              </table:table-cell>
              <table:table-cell office:value-type="float" office:value="-4.73178206023721">
                <text:p>-4.73178206023721</text:p>
              </table:table-cell>
            </table:table-row>
            <table:table-row>
              <table:table-cell office:value-type="string">
                <text:p>30</text:p>
              </table:table-cell>
              <table:table-cell office:value-type="float" office:value="-55">
                <text:p>-55</text:p>
              </table:table-cell>
              <table:table-cell office:value-type="float" office:value="1.75993735973749">
                <text:p>1.75993735973749</text:p>
              </table:table-cell>
              <table:table-cell office:value-type="float" office:value="-0.0457866765386948">
                <text:p>-0.0457866765386948</text:p>
              </table:table-cell>
              <table:table-cell office:value-type="float" office:value="-3.59142379410348">
                <text:p>-3.59142379410348</text:p>
              </table:table-cell>
              <table:table-cell office:value-type="float" office:value="1.2082086958104">
                <text:p>1.2082086958104</text:p>
              </table:table-cell>
              <table:table-cell office:value-type="float" office:value="-7.81912478932925">
                <text:p>-7.81912478932925</text:p>
              </table:table-cell>
              <table:table-cell office:value-type="float" office:value="-5.10936446698343">
                <text:p>-5.10936446698343</text:p>
              </table:table-cell>
            </table:table-row>
            <table:table-row>
              <table:table-cell office:value-type="string">
                <text:p>31</text:p>
              </table:table-cell>
              <table:table-cell office:value-type="float" office:value="-50">
                <text:p>-50</text:p>
              </table:table-cell>
              <table:table-cell office:value-type="float" office:value="1.57061760365431">
                <text:p>1.57061760365431</text:p>
              </table:table-cell>
              <table:table-cell office:value-type="float" office:value="-0.408464165142786">
                <text:p>-0.408464165142786</text:p>
              </table:table-cell>
              <table:table-cell office:value-type="float" office:value="-4.13572726974554">
                <text:p>-4.13572726974554</text:p>
              </table:table-cell>
              <table:table-cell office:value-type="float" office:value="1.48829951549356">
                <text:p>1.48829951549356</text:p>
              </table:table-cell>
              <table:table-cell office:value-type="float" office:value="-8.41130221072659">
                <text:p>-8.41130221072659</text:p>
              </table:table-cell>
              <table:table-cell office:value-type="float" office:value="-5.54845139462376">
                <text:p>-5.54845139462376</text:p>
              </table:table-cell>
            </table:table-row>
            <table:table-row>
              <table:table-cell office:value-type="string">
                <text:p>32</text:p>
              </table:table-cell>
              <table:table-cell office:value-type="float" office:value="-45">
                <text:p>-45</text:p>
              </table:table-cell>
              <table:table-cell office:value-type="float" office:value="1.29710432119322">
                <text:p>1.29710432119322</text:p>
              </table:table-cell>
              <table:table-cell office:value-type="float" office:value="-0.856997995597144">
                <text:p>-0.856997995597144</text:p>
              </table:table-cell>
              <table:table-cell office:value-type="float" office:value="-4.78302762269128">
                <text:p>-4.78302762269128</text:p>
              </table:table-cell>
              <table:table-cell office:value-type="float" office:value="1.7587617545719">
                <text:p>1.7587617545719</text:p>
              </table:table-cell>
              <table:table-cell office:value-type="float" office:value="-9.10500328524013">
                <text:p>-9.10500328524013</text:p>
              </table:table-cell>
              <table:table-cell office:value-type="float" office:value="-6.06456901116472">
                <text:p>-6.06456901116472</text:p>
              </table:table-cell>
            </table:table-row>
            <table:table-row>
              <table:table-cell office:value-type="string">
                <text:p>33</text:p>
              </table:table-cell>
              <table:table-cell office:value-type="float" office:value="-40">
                <text:p>-40</text:p>
              </table:table-cell>
              <table:table-cell office:value-type="float" office:value="0.90301231129775">
                <text:p>0.90301231129775</text:p>
              </table:table-cell>
              <table:table-cell office:value-type="float" office:value="-1.4177809185512">
                <text:p>-1.4177809185512</text:p>
              </table:table-cell>
              <table:table-cell office:value-type="float" office:value="-5.55822671377606">
                <text:p>-5.55822671377606</text:p>
              </table:table-cell>
              <table:table-cell office:value-type="float" office:value="1.96179068288158">
                <text:p>1.96179068288158</text:p>
              </table:table-cell>
              <table:table-cell office:value-type="float" office:value="-9.92379908256702">
                <text:p>-9.92379908256702</text:p>
              </table:table-cell>
              <table:table-cell office:value-type="float" office:value="-6.67893962423022">
                <text:p>-6.67893962423022</text:p>
              </table:table-cell>
            </table:table-row>
            <table:table-row>
              <table:table-cell office:value-type="string">
                <text:p>34</text:p>
              </table:table-cell>
              <table:table-cell office:value-type="float" office:value="-35">
                <text:p>-35</text:p>
              </table:table-cell>
              <table:table-cell office:value-type="float" office:value="0.336239781238928">
                <text:p>0.336239781238928</text:p>
              </table:table-cell>
              <table:table-cell office:value-type="float" office:value="-2.12747543142331">
                <text:p>-2.12747543142331</text:p>
              </table:table-cell>
              <table:table-cell office:value-type="float" office:value="-6.49481152008176">
                <text:p>-6.49481152008176</text:p>
              </table:table-cell>
              <table:table-cell office:value-type="float" office:value="1.97161321089363">
                <text:p>1.97161321089363</text:p>
              </table:table-cell>
              <table:table-cell office:value-type="float" office:value="-10.899659725685">
                <text:p>-10.899659725685</text:p>
              </table:table-cell>
              <table:table-cell office:value-type="float" office:value="-7.42148201993724">
                <text:p>-7.42148201993724</text:p>
              </table:table-cell>
            </table:table-row>
            <table:table-row>
              <table:table-cell office:value-type="string">
                <text:p>35</text:p>
              </table:table-cell>
              <table:table-cell office:value-type="float" office:value="-30">
                <text:p>-30</text:p>
              </table:table-cell>
              <table:table-cell office:value-type="float" office:value="-0.476999069474986">
                <text:p>-0.476999069474986</text:p>
              </table:table-cell>
              <table:table-cell office:value-type="float" office:value="-3.03843493774084">
                <text:p>-3.03843493774084</text:p>
              </table:table-cell>
              <table:table-cell office:value-type="float" office:value="-7.63981159975986">
                <text:p>-7.63981159975986</text:p>
              </table:table-cell>
              <table:table-cell office:value-type="float" office:value="1.55395584178531">
                <text:p>1.55395584178531</text:p>
              </table:table-cell>
              <table:table-cell office:value-type="float" office:value="-12.0779841212265">
                <text:p>-12.0779841212265</text:p>
              </table:table-cell>
              <table:table-cell office:value-type="float" office:value="-8.33608654571925">
                <text:p>-8.33608654571925</text:p>
              </table:table-cell>
            </table:table-row>
            <table:table-row>
              <table:table-cell office:value-type="string">
                <text:p>36</text:p>
              </table:table-cell>
              <table:table-cell office:value-type="float" office:value="-25">
                <text:p>-25</text:p>
              </table:table-cell>
              <table:table-cell office:value-type="float" office:value="-1.64050771319706">
                <text:p>-1.64050771319706</text:p>
              </table:table-cell>
              <table:table-cell office:value-type="float" office:value="-4.22863951649478">
                <text:p>-4.22863951649478</text:p>
              </table:table-cell>
              <table:table-cell office:value-type="float" office:value="-9.06341639099165">
                <text:p>-9.06341639099165</text:p>
              </table:table-cell>
              <table:table-cell office:value-type="float" office:value="0.382321428943044">
                <text:p>0.382321428943044</text:p>
              </table:table-cell>
              <table:table-cell office:value-type="float" office:value="-13.5273289141119">
                <text:p>-13.5273289141119</text:p>
              </table:table-cell>
              <table:table-cell office:value-type="float" office:value="-9.4906503575337">
                <text:p>-9.4906503575337</text:p>
              </table:table-cell>
            </table:table-row>
            <table:table-row>
              <table:table-cell office:value-type="string">
                <text:p>37</text:p>
              </table:table-cell>
              <table:table-cell office:value-type="float" office:value="-20">
                <text:p>-20</text:p>
              </table:table-cell>
              <table:table-cell office:value-type="float" office:value="-3.303555201295">
                <text:p>-3.303555201295</text:p>
              </table:table-cell>
              <table:table-cell office:value-type="float" office:value="-5.82237262118294">
                <text:p>-5.82237262118294</text:p>
              </table:table-cell>
              <table:table-cell office:value-type="float" office:value="-10.8796865172126">
                <text:p>-10.8796865172126</text:p>
              </table:table-cell>
              <table:table-cell office:value-type="float" office:value="-1.81224358931872">
                <text:p>-1.81224358931872</text:p>
              </table:table-cell>
              <table:table-cell office:value-type="float" office:value="-15.3602646928436">
                <text:p>-15.3602646928436</text:p>
              </table:table-cell>
              <table:table-cell office:value-type="float" office:value="-10.9982938377285">
                <text:p>-10.9982938377285</text:p>
              </table:table-cell>
            </table:table-row>
            <table:table-row>
              <table:table-cell office:value-type="string">
                <text:p>38</text:p>
              </table:table-cell>
              <table:table-cell office:value-type="float" office:value="-15">
                <text:p>-15</text:p>
              </table:table-cell>
              <table:table-cell office:value-type="float" office:value="-5.703050455754">
                <text:p>-5.703050455754</text:p>
              </table:table-cell>
              <table:table-cell office:value-type="float" office:value="-8.04109842102676">
                <text:p>-8.04109842102676</text:p>
              </table:table-cell>
              <table:table-cell office:value-type="float" office:value="-13.2980516605334">
                <text:p>-13.2980516605334</text:p>
              </table:table-cell>
              <table:table-cell office:value-type="float" office:value="-5.13330137949075">
                <text:p>-5.13330137949075</text:p>
              </table:table-cell>
              <table:table-cell office:value-type="float" office:value="-17.7850348731397">
                <text:p>-17.7850348731397</text:p>
              </table:table-cell>
              <table:table-cell office:value-type="float" office:value="-13.0694137435825">
                <text:p>-13.0694137435825</text:p>
              </table:table-cell>
            </table:table-row>
            <table:table-row>
              <table:table-cell office:value-type="string">
                <text:p>39</text:p>
              </table:table-cell>
              <table:table-cell office:value-type="float" office:value="-10">
                <text:p>-10</text:p>
              </table:table-cell>
              <table:table-cell office:value-type="float" office:value="-9.31373882127686">
                <text:p>-9.31373882127686</text:p>
              </table:table-cell>
              <table:table-cell office:value-type="float" office:value="-11.3621791754197">
                <text:p>-11.3621791754197</text:p>
              </table:table-cell>
              <table:table-cell office:value-type="float" office:value="-16.783375424494">
                <text:p>-16.783375424494</text:p>
              </table:table-cell>
              <table:table-cell office:value-type="float" office:value="-9.78637376310619">
                <text:p>-9.78637376310619</text:p>
              </table:table-cell>
              <table:table-cell office:value-type="float" office:value="-21.2657706926304">
                <text:p>-21.2657706926304</text:p>
              </table:table-cell>
              <table:table-cell office:value-type="float" office:value="-16.1722886448288">
                <text:p>-16.1722886448288</text:p>
              </table:table-cell>
            </table:table-row>
            <table:table-row>
              <table:table-cell office:value-type="string">
                <text:p>40</text:p>
              </table:table-cell>
              <table:table-cell office:value-type="float" office:value="-7">
                <text:p>-7</text:p>
              </table:table-cell>
              <table:table-cell office:value-type="float" office:value="-12.5517226173197">
                <text:p>-12.5517226173197</text:p>
              </table:table-cell>
              <table:table-cell office:value-type="float" office:value="-14.3830653917068">
                <text:p>-14.3830653917068</text:p>
              </table:table-cell>
              <table:table-cell office:value-type="float" office:value="-19.8811118764707">
                <text:p>-19.8811118764707</text:p>
              </table:table-cell>
              <table:table-cell office:value-type="float" office:value="-13.6173923691151">
                <text:p>-13.6173923691151</text:p>
              </table:table-cell>
              <table:table-cell office:value-type="float" office:value="-24.3553817518993">
                <text:p>-24.3553817518993</text:p>
              </table:table-cell>
              <table:table-cell office:value-type="float" office:value="-19.0261489297993">
                <text:p>-19.0261489297993</text:p>
              </table:table-cell>
            </table:table-row>
            <table:table-row>
              <table:table-cell office:value-type="string">
                <text:p>41</text:p>
              </table:table-cell>
              <table:table-cell office:value-type="float" office:value="7">
                <text:p>7</text:p>
              </table:table-cell>
              <table:table-cell office:value-type="float" office:value="-13.841356545677">
                <text:p>-13.841356545677</text:p>
              </table:table-cell>
              <table:table-cell office:value-type="float" office:value="-14.4908904557634">
                <text:p>-14.4908904557634</text:p>
              </table:table-cell>
              <table:table-cell office:value-type="float" office:value="-20.0897192628802">
                <text:p>-20.0897192628802</text:p>
              </table:table-cell>
              <table:table-cell office:value-type="float" office:value="-16.8648691662555">
                <text:p>-16.8648691662555</text:p>
              </table:table-cell>
              <table:table-cell office:value-type="float" office:value="-24.4767590498908">
                <text:p>-24.4767590498908</text:p>
              </table:table-cell>
              <table:table-cell office:value-type="float" office:value="-18.0243491365682">
                <text:p>-18.0243491365682</text:p>
              </table:table-cell>
            </table:table-row>
            <table:table-row>
              <table:table-cell office:value-type="string">
                <text:p>42</text:p>
              </table:table-cell>
              <table:table-cell office:value-type="float" office:value="10">
                <text:p>10</text:p>
              </table:table-cell>
              <table:table-cell office:value-type="float" office:value="-11.1037939023178">
                <text:p>-11.1037939023178</text:p>
              </table:table-cell>
              <table:table-cell office:value-type="float" office:value="-11.5127560223291">
                <text:p>-11.5127560223291</text:p>
              </table:table-cell>
              <table:table-cell office:value-type="float" office:value="-17.0783872329027">
                <text:p>-17.0783872329027</text:p>
              </table:table-cell>
              <table:table-cell office:value-type="float" office:value="-14.3819238884671">
                <text:p>-14.3819238884671</text:p>
              </table:table-cell>
              <table:table-cell office:value-type="float" office:value="-21.4378183754597">
                <text:p>-21.4378183754597</text:p>
              </table:table-cell>
              <table:table-cell office:value-type="float" office:value="-14.7564727616536">
                <text:p>-14.7564727616536</text:p>
              </table:table-cell>
            </table:table-row>
            <table:table-row>
              <table:table-cell office:value-type="string">
                <text:p>43</text:p>
              </table:table-cell>
              <table:table-cell office:value-type="float" office:value="15">
                <text:p>15</text:p>
              </table:table-cell>
              <table:table-cell office:value-type="float" office:value="-8.20960754625221">
                <text:p>-8.20960754625221</text:p>
              </table:table-cell>
              <table:table-cell office:value-type="float" office:value="-8.25517916420834">
                <text:p>-8.25517916420834</text:p>
              </table:table-cell>
              <table:table-cell office:value-type="float" office:value="-13.7299113813504">
                <text:p>-13.7299113813504</text:p>
              </table:table-cell>
              <table:table-cell office:value-type="float" office:value="-11.8182734494048">
                <text:p>-11.8182734494048</text:p>
              </table:table-cell>
              <table:table-cell office:value-type="float" office:value="-18.0382783300168">
                <text:p>-18.0382783300168</text:p>
              </table:table-cell>
              <table:table-cell office:value-type="float" office:value="-11.0008779113068">
                <text:p>-11.0008779113068</text:p>
              </table:table-cell>
            </table:table-row>
            <table:table-row>
              <table:table-cell office:value-type="string">
                <text:p>44</text:p>
              </table:table-cell>
              <table:table-cell office:value-type="float" office:value="20">
                <text:p>20</text:p>
              </table:table-cell>
              <table:table-cell office:value-type="float" office:value="-6.35223879022321">
                <text:p>-6.35223879022321</text:p>
              </table:table-cell>
              <table:table-cell office:value-type="float" office:value="-6.08837852379991">
                <text:p>-6.08837852379991</text:p>
              </table:table-cell>
              <table:table-cell office:value-type="float" office:value="-11.4366980378524">
                <text:p>-11.4366980378524</text:p>
              </table:table-cell>
              <table:table-cell office:value-type="float" office:value="-10.2002027214337">
                <text:p>-10.2002027214337</text:p>
              </table:table-cell>
              <table:table-cell office:value-type="float" office:value="-15.6893015192526">
                <text:p>-15.6893015192526</text:p>
              </table:table-cell>
              <table:table-cell office:value-type="float" office:value="-8.3394934224825">
                <text:p>-8.3394934224825</text:p>
              </table:table-cell>
            </table:table-row>
            <table:table-row>
              <table:table-cell office:value-type="string">
                <text:p>45</text:p>
              </table:table-cell>
              <table:table-cell office:value-type="float" office:value="25">
                <text:p>25</text:p>
              </table:table-cell>
              <table:table-cell office:value-type="float" office:value="-5.05305630529758">
                <text:p>-5.05305630529758</text:p>
              </table:table-cell>
              <table:table-cell office:value-type="float" office:value="-4.53437530925711">
                <text:p>-4.53437530925711</text:p>
              </table:table-cell>
              <table:table-cell office:value-type="float" office:value="-9.73159446674869">
                <text:p>-9.73159446674869</text:p>
              </table:table-cell>
              <table:table-cell office:value-type="float" office:value="-9.07351311370224">
                <text:p>-9.07351311370224</text:p>
              </table:table-cell>
              <table:table-cell office:value-type="float" office:value="-13.9255467936915">
                <text:p>-13.9255467936915</text:p>
              </table:table-cell>
              <table:table-cell office:value-type="float" office:value="-6.31846247476873">
                <text:p>-6.31846247476873</text:p>
              </table:table-cell>
            </table:table-row>
            <table:table-row>
              <table:table-cell office:value-type="string">
                <text:p>46</text:p>
              </table:table-cell>
              <table:table-cell office:value-type="float" office:value="30">
                <text:p>30</text:p>
              </table:table-cell>
              <table:table-cell office:value-type="float" office:value="-4.09577037290453">
                <text:p>-4.09577037290453</text:p>
              </table:table-cell>
              <table:table-cell office:value-type="float" office:value="-3.37244121015087">
                <text:p>-3.37244121015087</text:p>
              </table:table-cell>
              <table:table-cell office:value-type="float" office:value="-8.40390096516843">
                <text:p>-8.40390096516843</text:p>
              </table:table-cell>
              <table:table-cell office:value-type="float" office:value="-8.24028034947965">
                <text:p>-8.24028034947965</text:p>
              </table:table-cell>
              <table:table-cell office:value-type="float" office:value="-12.5379601911933">
                <text:p>-12.5379601911933</text:p>
              </table:table-cell>
              <table:table-cell office:value-type="float" office:value="-4.7364688353835">
                <text:p>-4.7364688353835</text:p>
              </table:table-cell>
            </table:table-row>
            <table:table-row>
              <table:table-cell office:value-type="string">
                <text:p>47</text:p>
              </table:table-cell>
              <table:table-cell office:value-type="float" office:value="35">
                <text:p>35</text:p>
              </table:table-cell>
              <table:table-cell office:value-type="float" office:value="-3.36439874653564">
                <text:p>-3.36439874653564</text:p>
              </table:table-cell>
              <table:table-cell office:value-type="float" office:value="-2.47982562109292">
                <text:p>-2.47982562109292</text:p>
              </table:table-cell>
              <table:table-cell office:value-type="float" office:value="-7.33922875282573">
                <text:p>-7.33922875282573</text:p>
              </table:table-cell>
              <table:table-cell office:value-type="float" office:value="-7.59791099928625">
                <text:p>-7.59791099928625</text:p>
              </table:table-cell>
              <table:table-cell office:value-type="float" office:value="-11.4135549281213">
                <text:p>-11.4135549281213</text:p>
              </table:table-cell>
              <table:table-cell office:value-type="float" office:value="-3.48353208890365">
                <text:p>-3.48353208890365</text:p>
              </table:table-cell>
            </table:table-row>
            <table:table-row>
              <table:table-cell office:value-type="string">
                <text:p>48</text:p>
              </table:table-cell>
              <table:table-cell office:value-type="float" office:value="40">
                <text:p>40</text:p>
              </table:table-cell>
              <table:table-cell office:value-type="float" office:value="-2.7900915355443">
                <text:p>-2.7900915355443</text:p>
              </table:table-cell>
              <table:table-cell office:value-type="float" office:value="-1.78038467835037">
                <text:p>-1.78038467835037</text:p>
              </table:table-cell>
              <table:table-cell office:value-type="float" office:value="-6.46783505641518">
                <text:p>-6.46783505641518</text:p>
              </table:table-cell>
              <table:table-cell office:value-type="float" office:value="-7.08718515526976">
                <text:p>-7.08718515526976</text:p>
              </table:table-cell>
              <table:table-cell office:value-type="float" office:value="-10.4837118929235">
                <text:p>-10.4837118929235</text:p>
              </table:table-cell>
              <table:table-cell office:value-type="float" office:value="-2.48920611258667">
                <text:p>-2.48920611258667</text:p>
              </table:table-cell>
            </table:table-row>
            <table:table-row>
              <table:table-cell office:value-type="string">
                <text:p>49</text:p>
              </table:table-cell>
              <table:table-cell office:value-type="float" office:value="45">
                <text:p>45</text:p>
              </table:table-cell>
              <table:table-cell office:value-type="float" office:value="-2.32912954484568">
                <text:p>-2.32912954484568</text:p>
              </table:table-cell>
              <table:table-cell office:value-type="float" office:value="-1.22356804973407">
                <text:p>-1.22356804973407</text:p>
              </table:table-cell>
              <table:table-cell office:value-type="float" office:value="-5.74370349187722">
                <text:p>-5.74370349187722</text:p>
              </table:table-cell>
              <table:table-cell office:value-type="float" office:value="-6.67128352677455">
                <text:p>-6.67128352677455</text:p>
              </table:table-cell>
              <table:table-cell office:value-type="float" office:value="-9.70326011662299">
                <text:p>-9.70326011662299</text:p>
              </table:table-cell>
              <table:table-cell office:value-type="float" office:value="-1.70243838605146">
                <text:p>-1.70243838605146</text:p>
              </table:table-cell>
            </table:table-row>
            <table:table-row>
              <table:table-cell office:value-type="string">
                <text:p>50</text:p>
              </table:table-cell>
              <table:table-cell office:value-type="float" office:value="50">
                <text:p>50</text:p>
              </table:table-cell>
              <table:table-cell office:value-type="float" office:value="-1.95237635989504">
                <text:p>-1.95237635989504</text:p>
              </table:table-cell>
              <table:table-cell office:value-type="float" office:value="-0.77430311767031">
                <text:p>-0.77430311767031</text:p>
              </table:table-cell>
              <table:table-cell office:value-type="float" office:value="-5.13471851295634">
                <text:p>-5.13471851295634</text:p>
              </table:table-cell>
              <table:table-cell office:value-type="float" office:value="-6.32602200203214">
                <text:p>-6.32602200203214</text:p>
              </table:table-cell>
              <table:table-cell office:value-type="float" office:value="-9.04067484734012">
                <text:p>-9.04067484734012</text:p>
              </table:table-cell>
              <table:table-cell office:value-type="float" office:value="-1.08312101101171">
                <text:p>-1.08312101101171</text:p>
              </table:table-cell>
            </table:table-row>
            <table:table-row>
              <table:table-cell office:value-type="string">
                <text:p>51</text:p>
              </table:table-cell>
              <table:table-cell office:value-type="float" office:value="55">
                <text:p>55</text:p>
              </table:table-cell>
              <table:table-cell office:value-type="float" office:value="-1.63968463737139">
                <text:p>-1.63968463737139</text:p>
              </table:table-cell>
              <table:table-cell office:value-type="float" office:value="-0.407507722518771">
                <text:p>-0.407507722518771</text:p>
              </table:table-cell>
              <table:table-cell office:value-type="float" office:value="-4.61752715377639">
                <text:p>-4.61752715377639</text:p>
              </table:table-cell>
              <table:table-cell office:value-type="float" office:value="-6.03482503536751">
                <text:p>-6.03482503536751</text:p>
              </table:table-cell>
              <table:table-cell office:value-type="float" office:value="-8.47297589877259">
                <text:p>-8.47297589877259</text:p>
              </table:table-cell>
              <table:table-cell office:value-type="float" office:value="-0.598478010596341">
                <text:p>-0.598478010596341</text:p>
              </table:table-cell>
            </table:table-row>
            <table:table-row>
              <table:table-cell office:value-type="string">
                <text:p>52</text:p>
              </table:table-cell>
              <table:table-cell office:value-type="float" office:value="60">
                <text:p>60</text:p>
              </table:table-cell>
              <table:table-cell office:value-type="float" office:value="-1.37670598112514">
                <text:p>-1.37670598112514</text:p>
              </table:table-cell>
              <table:table-cell office:value-type="float" office:value="-0.104841731886072">
                <text:p>-0.104841731886072</text:p>
              </table:table-cell>
              <table:table-cell office:value-type="float" office:value="-4.1746196760824">
                <text:p>-4.1746196760824</text:p>
              </table:table-cell>
              <table:table-cell office:value-type="float" office:value="-5.78593731702256">
                <text:p>-5.78593731702256</text:p>
              </table:table-cell>
              <table:table-cell office:value-type="float" office:value="-7.98284954939241">
                <text:p>-7.98284954939241</text:p>
              </table:table-cell>
              <table:table-cell office:value-type="float" office:value="-0.221449031637777">
                <text:p>-0.221449031637777</text:p>
              </table:table-cell>
            </table:table-row>
            <table:table-row>
              <table:table-cell office:value-type="string">
                <text:p>53</text:p>
              </table:table-cell>
              <table:table-cell office:value-type="float" office:value="65">
                <text:p>65</text:p>
              </table:table-cell>
              <table:table-cell office:value-type="float" office:value="-1.15296939211695">
                <text:p>-1.15296939211695</text:p>
              </table:table-cell>
              <table:table-cell office:value-type="float" office:value="0.147340494369875">
                <text:p>0.147340494369875</text:p>
              </table:table-cell>
              <table:table-cell office:value-type="float" office:value="-3.79255695334772">
                <text:p>-3.79255695334772</text:p>
              </table:table-cell>
              <table:table-cell office:value-type="float" office:value="-5.57078428798736">
                <text:p>-5.57078428798736</text:p>
              </table:table-cell>
              <table:table-cell office:value-type="float" office:value="-7.55691616134846">
                <text:p>-7.55691616134846</text:p>
              </table:table-cell>
              <table:table-cell office:value-type="float" office:value="0.0701874977500316">
                <text:p>0.0701874977500316</text:p>
              </table:table-cell>
            </table:table-row>
            <table:table-row>
              <table:table-cell office:value-type="string">
                <text:p>54</text:p>
              </table:table-cell>
              <table:table-cell office:value-type="float" office:value="70">
                <text:p>70</text:p>
              </table:table-cell>
              <table:table-cell office:value-type="float" office:value="-0.960673365072244">
                <text:p>-0.960673365072244</text:p>
              </table:table-cell>
              <table:table-cell office:value-type="float" office:value="0.359339505126131">
                <text:p>0.359339505126131</text:p>
              </table:table-cell>
              <table:table-cell office:value-type="float" office:value="-3.46083421529746">
                <text:p>-3.46083421529746</text:p>
              </table:table-cell>
              <table:table-cell office:value-type="float" office:value="-5.38296192902681">
                <text:p>-5.38296192902681</text:p>
              </table:table-cell>
              <table:table-cell office:value-type="float" office:value="-7.18462987357097">
                <text:p>-7.18462987357097</text:p>
              </table:table-cell>
              <table:table-cell office:value-type="float" office:value="0.294472037279125">
                <text:p>0.294472037279125</text:p>
              </table:table-cell>
            </table:table-row>
            <table:table-row>
              <table:table-cell office:value-type="string">
                <text:p>55</text:p>
              </table:table-cell>
              <table:table-cell office:value-type="float" office:value="75">
                <text:p>75</text:p>
              </table:table-cell>
              <table:table-cell office:value-type="float" office:value="-0.793899962430832">
                <text:p>-0.793899962430832</text:p>
              </table:table-cell>
              <table:table-cell office:value-type="float" office:value="0.539029013653808">
                <text:p>0.539029013653808</text:p>
              </table:table-cell>
              <table:table-cell office:value-type="float" office:value="-3.17111964391579">
                <text:p>-3.17111964391579</text:p>
              </table:table-cell>
              <table:table-cell office:value-type="float" office:value="-5.21758978198723">
                <text:p>-5.21758978198723</text:p>
              </table:table-cell>
              <table:table-cell office:value-type="float" office:value="-6.85754740488476">
                <text:p>-6.85754740488476</text:p>
              </table:table-cell>
              <table:table-cell office:value-type="float" office:value="0.465873487764373">
                <text:p>0.465873487764373</text:p>
              </table:table-cell>
            </table:table-row>
            <table:table-row>
              <table:table-cell office:value-type="string">
                <text:p>56</text:p>
              </table:table-cell>
              <table:table-cell office:value-type="float" office:value="80">
                <text:p>80</text:p>
              </table:table-cell>
              <table:table-cell office:value-type="float" office:value="-0.648088592354724">
                <text:p>-0.648088592354724</text:p>
              </table:table-cell>
              <table:table-cell office:value-type="float" office:value="0.692495812862332">
                <text:p>0.692495812862332</text:p>
              </table:table-cell>
              <table:table-cell office:value-type="float" office:value="-2.91672529915073">
                <text:p>-2.91672529915073</text:p>
              </table:table-cell>
              <table:table-cell office:value-type="float" office:value="-5.0708829161267">
                <text:p>-5.0708829161267</text:p>
              </table:table-cell>
              <table:table-cell office:value-type="float" office:value="-6.56882319302043">
                <text:p>-6.56882319302043</text:p>
              </table:table-cell>
              <table:table-cell office:value-type="float" office:value="0.595875663948438">
                <text:p>0.595875663948438</text:p>
              </table:table-cell>
            </table:table-row>
            <table:table-row>
              <table:table-cell office:value-type="string">
                <text:p>57</text:p>
              </table:table-cell>
              <table:table-cell office:value-type="float" office:value="85">
                <text:p>85</text:p>
              </table:table-cell>
              <table:table-cell office:value-type="float" office:value="-0.519674984194567">
                <text:p>-0.519674984194567</text:p>
              </table:table-cell>
              <table:table-cell office:value-type="float" office:value="0.824494054547627">
                <text:p>0.824494054547627</text:p>
              </table:table-cell>
              <table:table-cell office:value-type="float" office:value="-2.69222844262279">
                <text:p>-2.69222844262279</text:p>
              </table:table-cell>
              <table:table-cell office:value-type="float" office:value="-4.93986076961715">
                <text:p>-4.93986076961715</text:p>
              </table:table-cell>
              <table:table-cell office:value-type="float" office:value="-6.31284938091468">
                <text:p>-6.31284938091468</text:p>
              </table:table-cell>
              <table:table-cell office:value-type="float" office:value="0.693521460911098">
                <text:p>0.693521460911098</text:p>
              </table:table-cell>
            </table:table-row>
            <table:table-row>
              <table:table-cell office:value-type="string">
                <text:p>58</text:p>
              </table:table-cell>
              <table:table-cell office:value-type="float" office:value="90">
                <text:p>90</text:p>
              </table:table-cell>
              <table:table-cell office:value-type="float" office:value="-0.405838213643073">
                <text:p>-0.405838213643073</text:p>
              </table:table-cell>
              <table:table-cell office:value-type="float" office:value="0.938772663633342">
                <text:p>0.938772663633342</text:p>
              </table:table-cell>
              <table:table-cell office:value-type="float" office:value="-2.49319389363246">
                <text:p>-2.49319389363246</text:p>
              </table:table-cell>
              <table:table-cell office:value-type="float" office:value="-4.82214427210845">
                <text:p>-4.82214427210845</text:p>
              </table:table-cell>
              <table:table-cell office:value-type="float" office:value="-6.08499205776922">
                <text:p>-6.08499205776922</text:p>
              </table:table-cell>
              <table:table-cell office:value-type="float" office:value="0.765893905136747">
                <text:p>0.765893905136747</text:p>
              </table:table-cell>
            </table:table-row>
            <table:table-row>
              <table:table-cell office:value-type="string">
                <text:p>59</text:p>
              </table:table-cell>
              <table:table-cell office:value-type="float" office:value="95">
                <text:p>95</text:p>
              </table:table-cell>
              <table:table-cell office:value-type="float" office:value="-0.304320113326165">
                <text:p>-0.304320113326165</text:p>
              </table:table-cell>
              <table:table-cell office:value-type="float" office:value="1.03831439051771">
                <text:p>1.03831439051771</text:p>
              </table:table-cell>
              <table:table-cell office:value-type="float" office:value="-2.31596641102733">
                <text:p>-2.31596641102733</text:p>
              </table:table-cell>
              <table:table-cell office:value-type="float" office:value="-4.71581146809089">
                <text:p>-4.71581146809089</text:p>
              </table:table-cell>
              <table:table-cell office:value-type="float" office:value="-5.88139361729868">
                <text:p>-5.88139361729868</text:p>
              </table:table-cell>
              <table:table-cell office:value-type="float" office:value="0.818523964192077">
                <text:p>0.818523964192077</text:p>
              </table:table-cell>
            </table:table-row>
            <table:table-row>
              <table:table-cell office:value-type="string">
                <text:p>60</text:p>
              </table:table-cell>
              <table:table-cell office:value-type="float" office:value="100">
                <text:p>100</text:p>
              </table:table-cell>
              <table:table-cell office:value-type="float" office:value="-0.2132942034318">
                <text:p>-0.2132942034318</text:p>
              </table:table-cell>
              <table:table-cell office:value-type="float" office:value="1.12551236148888">
                <text:p>1.12551236148888</text:p>
              </table:table-cell>
              <table:table-cell office:value-type="float" office:value="-2.15751289945489">
                <text:p>-2.15751289945489</text:p>
              </table:table-cell>
              <table:table-cell office:value-type="float" office:value="-4.61929283735729">
                <text:p>-4.61929283735729</text:p>
              </table:table-cell>
              <table:table-cell office:value-type="float" office:value="-5.6988218626313">
                <text:p>-5.6988218626313</text:p>
              </table:table-cell>
              <table:table-cell office:value-type="float" office:value="0.855725328216201">
                <text:p>0.855725328216201</text:p>
              </table:table-cell>
            </table:table-row>
            <table:table-row>
              <table:table-cell office:value-type="string">
                <text:p>61</text:p>
              </table:table-cell>
              <table:table-cell office:value-type="float" office:value="105">
                <text:p>105</text:p>
              </table:table-cell>
              <table:table-cell office:value-type="float" office:value="-0.131269134979492">
                <text:p>-0.131269134979492</text:p>
              </table:table-cell>
              <table:table-cell office:value-type="float" office:value="1.20230183564222">
                <text:p>1.20230183564222</text:p>
              </table:table-cell>
              <table:table-cell office:value-type="float" office:value="-2.01530085083876">
                <text:p>-2.01530085083876</text:p>
              </table:table-cell>
              <table:table-cell office:value-type="float" office:value="-4.531294124427">
                <text:p>-4.531294124427</text:p>
              </table:table-cell>
              <table:table-cell office:value-type="float" office:value="-5.53455299701854">
                <text:p>-5.53455299701854</text:p>
              </table:table-cell>
              <table:table-cell office:value-type="float" office:value="0.880862894904124">
                <text:p>0.880862894904124</text:p>
              </table:table-cell>
            </table:table-row>
            <table:table-row>
              <table:table-cell office:value-type="string">
                <text:p>62</text:p>
              </table:table-cell>
              <table:table-cell office:value-type="float" office:value="110">
                <text:p>110</text:p>
              </table:table-cell>
              <table:table-cell office:value-type="float" office:value="-0.0570165901580307">
                <text:p>-0.0570165901580307</text:p>
              </table:table-cell>
              <table:table-cell office:value-type="float" office:value="1.27025948683745">
                <text:p>1.27025948683745</text:p>
              </table:table-cell>
              <table:table-cell office:value-type="float" office:value="-1.88720362422752">
                <text:p>-1.88720362422752</text:p>
              </table:table-cell>
              <table:table-cell office:value-type="float" office:value="-4.45073859139262">
                <text:p>-4.45073859139262</text:p>
              </table:table-cell>
              <table:table-cell office:value-type="float" office:value="-5.38627970727863">
                <text:p>-5.38627970727863</text:p>
              </table:table-cell>
              <table:table-cell office:value-type="float" office:value="0.89656460139533">
                <text:p>0.89656460139533</text:p>
              </table:table-cell>
            </table:table-row>
            <table:table-row>
              <table:table-cell office:value-type="string">
                <text:p>63</text:p>
              </table:table-cell>
              <table:table-cell office:value-type="float" office:value="115">
                <text:p>115</text:p>
              </table:table-cell>
              <table:table-cell office:value-type="float" office:value="0.0104832232637255">
                <text:p>0.0104832232637255</text:p>
              </table:table-cell>
              <table:table-cell office:value-type="float" office:value="1.33067889432018">
                <text:p>1.33067889432018</text:p>
              </table:table-cell>
              <table:table-cell office:value-type="float" office:value="-1.77142591100467">
                <text:p>-1.77142591100467</text:p>
              </table:table-cell>
              <table:table-cell office:value-type="float" office:value="-4.37672321801059">
                <text:p>-4.37672321801059</text:p>
              </table:table-cell>
              <table:table-cell office:value-type="float" office:value="-5.25203816819684">
                <text:p>-5.25203816819684</text:p>
              </table:table-cell>
              <table:table-cell office:value-type="float" office:value="0.904886743407692">
                <text:p>0.904886743407692</text:p>
              </table:table-cell>
            </table:table-row>
            <table:table-row>
              <table:table-cell office:value-type="string">
                <text:p>64</text:p>
              </table:table-cell>
              <table:table-cell office:value-type="float" office:value="120">
                <text:p>120</text:p>
              </table:table-cell>
              <table:table-cell office:value-type="float" office:value="0.0720832459176378">
                <text:p>0.0720832459176378</text:p>
              </table:table-cell>
              <table:table-cell office:value-type="float" office:value="1.38462843478987">
                <text:p>1.38462843478987</text:p>
              </table:table-cell>
              <table:table-cell office:value-type="float" office:value="-1.66644457964961">
                <text:p>-1.66644457964961</text:p>
              </table:table-cell>
              <table:table-cell office:value-type="float" office:value="-4.30848507039834">
                <text:p>-4.30848507039834</text:p>
              </table:table-cell>
              <table:table-cell office:value-type="float" office:value="-5.1301495343752">
                <text:p>-5.1301495343752</text:p>
              </table:table-cell>
              <table:table-cell office:value-type="float" office:value="0.907442115166562">
                <text:p>0.907442115166562</text:p>
              </table:table-cell>
            </table:table-row>
            <table:table-row>
              <table:table-cell office:value-type="string">
                <text:p>65</text:p>
              </table:table-cell>
              <table:table-cell office:value-type="float" office:value="125">
                <text:p>125</text:p>
              </table:table-cell>
              <table:table-cell office:value-type="float" office:value="0.128501764257736">
                <text:p>0.128501764257736</text:p>
              </table:table-cell>
              <table:table-cell office:value-type="float" office:value="1.43299603876359">
                <text:p>1.43299603876359</text:p>
              </table:table-cell>
              <table:table-cell office:value-type="float" office:value="-1.57096136894734">
                <text:p>-1.57096136894734</text:p>
              </table:table-cell>
              <table:table-cell office:value-type="float" office:value="-4.2453751867238">
                <text:p>-4.2453751867238</text:p>
              </table:table-cell>
              <table:table-cell office:value-type="float" office:value="-5.01917266961451">
                <text:p>-5.01917266961451</text:p>
              </table:table-cell>
              <table:table-cell office:value-type="float" office:value="0.905498954769285">
                <text:p>0.905498954769285</text:p>
              </table:table-cell>
            </table:table-row>
            <table:table-row>
              <table:table-cell office:value-type="string">
                <text:p>66</text:p>
              </table:table-cell>
              <table:table-cell office:value-type="float" office:value="130">
                <text:p>130</text:p>
              </table:table-cell>
              <table:table-cell office:value-type="float" office:value="0.180347527794704">
                <text:p>0.180347527794704</text:p>
              </table:table-cell>
              <table:table-cell office:value-type="float" office:value="1.47652405849684">
                <text:p>1.47652405849684</text:p>
              </table:table-cell>
              <table:table-cell office:value-type="float" office:value="-1.48386479727965">
                <text:p>-1.48386479727965</text:p>
              </table:table-cell>
              <table:table-cell office:value-type="float" office:value="-4.18683809041197">
                <text:p>-4.18683809041197</text:p>
              </table:table-cell>
              <table:table-cell office:value-type="float" office:value="-4.91786568948024">
                <text:p>-4.91786568948024</text:p>
              </table:table-cell>
              <table:table-cell office:value-type="float" office:value="0.900057228268348">
                <text:p>0.900057228268348</text:p>
              </table:table-cell>
            </table:table-row>
            <table:table-row>
              <table:table-cell office:value-type="string">
                <text:p>67</text:p>
              </table:table-cell>
              <table:table-cell office:value-type="float" office:value="135">
                <text:p>135</text:p>
              </table:table-cell>
              <table:table-cell office:value-type="float" office:value="0.22813951961634">
                <text:p>0.22813951961634</text:p>
              </table:table-cell>
              <table:table-cell office:value-type="float" office:value="1.5158366315634">
                <text:p>1.5158366315634</text:p>
              </table:table-cell>
              <table:table-cell office:value-type="float" office:value="-1.40419930112776">
                <text:p>-1.40419930112776</text:p>
              </table:table-cell>
              <table:table-cell office:value-type="float" office:value="-4.13239556548153">
                <text:p>-4.13239556548153</text:p>
              </table:table-cell>
              <table:table-cell office:value-type="float" office:value="-4.82515448116251">
                <text:p>-4.82515448116251</text:p>
              </table:table-cell>
              <table:table-cell office:value-type="float" office:value="0.891907448852679">
                <text:p>0.891907448852679</text:p>
              </table:table-cell>
            </table:table-row>
            <table:table-row>
              <table:table-cell office:value-type="string">
                <text:p>68</text:p>
              </table:table-cell>
              <table:table-cell office:value-type="float" office:value="140">
                <text:p>140</text:p>
              </table:table-cell>
              <table:table-cell office:value-type="float" office:value="0.272322648923395">
                <text:p>0.272322648923395</text:p>
              </table:table-cell>
              <table:table-cell office:value-type="float" office:value="1.55146130537735">
                <text:p>1.55146130537735</text:p>
              </table:table-cell>
              <table:table-cell office:value-type="float" office:value="-1.33114008697579">
                <text:p>-1.33114008697579</text:p>
              </table:table-cell>
              <table:table-cell office:value-type="float" office:value="-4.08163369457635">
                <text:p>-4.08163369457635</text:p>
              </table:table-cell>
              <table:table-cell office:value-type="float" office:value="-4.74010679233217">
                <text:p>-4.74010679233217</text:p>
              </table:table-cell>
              <table:table-cell office:value-type="float" office:value="0.881676089226733">
                <text:p>0.881676089226733</text:p>
              </table:table-cell>
            </table:table-row>
            <table:table-row>
              <table:table-cell office:value-type="string">
                <text:p>69</text:p>
              </table:table-cell>
              <table:table-cell office:value-type="float" office:value="145">
                <text:p>145</text:p>
              </table:table-cell>
              <table:table-cell office:value-type="float" office:value="0.313280304317942">
                <text:p>0.313280304317942</text:p>
              </table:table-cell>
              <table:table-cell office:value-type="float" office:value="1.58384624030906">
                <text:p>1.58384624030906</text:p>
              </table:table-cell>
              <table:table-cell office:value-type="float" office:value="-1.26397252931284">
                <text:p>-1.26397252931284</text:p>
              </table:table-cell>
              <table:table-cell office:value-type="float" office:value="-4.03419241940462">
                <text:p>-4.03419241940462</text:p>
              </table:table-cell>
              <table:table-cell office:value-type="float" office:value="-4.66191079668448">
                <text:p>-4.66191079668448</text:p>
              </table:table-cell>
              <table:table-cell office:value-type="float" office:value="0.869860719517656">
                <text:p>0.869860719517656</text:p>
              </table:table-cell>
            </table:table-row>
            <table:table-row>
              <table:table-cell office:value-type="string">
                <text:p>70</text:p>
              </table:table-cell>
              <table:table-cell office:value-type="float" office:value="150">
                <text:p>150</text:p>
              </table:table-cell>
              <table:table-cell office:value-type="float" office:value="0.351344469488831">
                <text:p>0.351344469488831</text:p>
              </table:table-cell>
              <table:table-cell office:value-type="float" office:value="1.61337398250737">
                <text:p>1.61337398250737</text:p>
              </table:table-cell>
              <table:table-cell office:value-type="float" office:value="-1.20207520835198">
                <text:p>-1.20207520835198</text:p>
              </table:table-cell>
              <table:table-cell office:value-type="float" office:value="-3.98975706920769">
                <text:p>-3.98975706920769</text:p>
              </table:table-cell>
              <table:table-cell office:value-type="float" office:value="-4.58985728083489">
                <text:p>-4.58985728083489</text:p>
              </table:table-cell>
              <table:table-cell office:value-type="float" office:value="0.85685727120484">
                <text:p>0.85685727120484</text:p>
              </table:table-cell>
            </table:table-row>
            <table:table-row>
              <table:table-cell office:value-type="string">
                <text:p>71</text:p>
              </table:table-cell>
              <table:table-cell office:value-type="float" office:value="155">
                <text:p>155</text:p>
              </table:table-cell>
              <table:table-cell office:value-type="float" office:value="0.386803930713755">
                <text:p>0.386803930713755</text:p>
              </table:table-cell>
              <table:table-cell office:value-type="float" office:value="1.64037255741936">
                <text:p>1.64037255741936</text:p>
              </table:table-cell>
              <table:table-cell office:value-type="float" office:value="-1.14490587846004">
                <text:p>-1.14490587846004</text:p>
              </table:table-cell>
              <table:table-cell office:value-type="float" office:value="-3.94805143785913">
                <text:p>-3.94805143785913</text:p>
              </table:table-cell>
              <table:table-cell office:value-type="float" office:value="-4.52332477722663">
                <text:p>-4.52332477722663</text:p>
              </table:table-cell>
              <table:table-cell office:value-type="float" office:value="0.84298125939875">
                <text:p>0.84298125939875</text:p>
              </table:table-cell>
            </table:table-row>
            <table:table-row>
              <table:table-cell office:value-type="string">
                <text:p>72</text:p>
              </table:table-cell>
              <table:table-cell office:value-type="float" office:value="160">
                <text:p>160</text:p>
              </table:table-cell>
              <table:table-cell office:value-type="float" office:value="0.419910979202893">
                <text:p>0.419910979202893</text:p>
              </table:table-cell>
              <table:table-cell office:value-type="float" office:value="1.66512445707362">
                <text:p>1.66512445707362</text:p>
              </table:table-cell>
              <table:table-cell office:value-type="float" office:value="-1.09198980896383">
                <text:p>-1.09198980896383</text:p>
              </table:table-cell>
              <table:table-cell office:value-type="float" office:value="-3.90883208929163">
                <text:p>-3.90883208929163</text:p>
              </table:table-cell>
              <table:table-cell office:value-type="float" office:value="-4.46176710594466">
                <text:p>-4.46176710594466</text:p>
              </table:table-cell>
              <table:table-cell office:value-type="float" office:value="0.828484359712402">
                <text:p>0.828484359712402</text:p>
              </table:table-cell>
            </table:table-row>
            <table:table-row>
              <table:table-cell office:value-type="string">
                <text:p>73</text:p>
              </table:table-cell>
              <table:table-cell office:value-type="float" office:value="165">
                <text:p>165</text:p>
              </table:table-cell>
              <table:table-cell office:value-type="float" office:value="0.450886917655389">
                <text:p>0.450886917655389</text:p>
              </table:table-cell>
              <table:table-cell office:value-type="float" office:value="1.68787396138341">
                <text:p>1.68787396138341</text:p>
              </table:table-cell>
              <table:table-cell office:value-type="float" office:value="-1.04291005495165">
                <text:p>-1.04291005495165</text:p>
              </table:table-cell>
              <table:table-cell office:value-type="float" office:value="-3.87188364446185">
                <text:p>-3.87188364446185</text:p>
              </table:table-cell>
              <table:table-cell office:value-type="float" office:value="-4.40470289551753">
                <text:p>-4.40470289551753</text:p>
              </table:table-cell>
              <table:table-cell office:value-type="float" office:value="0.813567403593841">
                <text:p>0.813567403593841</text:p>
              </table:table-cell>
            </table:table-row>
            <table:table-row>
              <table:table-cell office:value-type="string">
                <text:p>74</text:p>
              </table:table-cell>
              <table:table-cell office:value-type="float" office:value="170">
                <text:p>170</text:p>
              </table:table-cell>
              <table:table-cell office:value-type="float" office:value="0.479926610377135">
                <text:p>0.479926610377135</text:p>
              </table:table-cell>
              <table:table-cell office:value-type="float" office:value="1.70883313389531">
                <text:p>1.70883313389531</text:p>
              </table:table-cell>
              <table:table-cell office:value-type="float" office:value="-0.997299305573477">
                <text:p>-0.997299305573477</text:p>
              </table:table-cell>
              <table:table-cell office:value-type="float" office:value="-3.83701485812666">
                <text:p>-3.83701485812666</text:p>
              </table:table-cell>
              <table:table-cell office:value-type="float" office:value="-4.35170673659902">
                <text:p>-4.35170673659902</text:p>
              </table:table-cell>
              <table:table-cell office:value-type="float" office:value="0.798390603641274">
                <text:p>0.798390603641274</text:p>
              </table:table-cell>
            </table:table-row>
            <table:table-row>
              <table:table-cell office:value-type="string">
                <text:p>75</text:p>
              </table:table-cell>
              <table:table-cell office:value-type="float" office:value="175">
                <text:p>175</text:p>
              </table:table-cell>
              <table:table-cell office:value-type="float" office:value="0.507202263508011">
                <text:p>0.507202263508011</text:p>
              </table:table-cell>
              <table:table-cell office:value-type="float" office:value="1.72818675685848">
                <text:p>1.72818675685848</text:p>
              </table:table-cell>
              <table:table-cell office:value-type="float" office:value="-0.954833027481791">
                <text:p>-0.954833027481791</text:p>
              </table:table-cell>
              <table:table-cell office:value-type="float" office:value="-3.80405533532364">
                <text:p>-3.80405533532364</text:p>
              </table:table-cell>
              <table:table-cell office:value-type="float" office:value="-4.30240168843834">
                <text:p>-4.30240168843834</text:p>
              </table:table-cell>
              <table:table-cell office:value-type="float" office:value="0.783081629159249">
                <text:p>0.783081629159249</text:p>
              </table:table-cell>
            </table:table-row>
            <table:table-row>
              <table:table-cell office:value-type="string">
                <text:p>76</text:p>
              </table:table-cell>
              <table:table-cell office:value-type="float" office:value="180">
                <text:p>180</text:p>
              </table:table-cell>
              <table:table-cell office:value-type="float" office:value="0.532866581773163">
                <text:p>0.532866581773163</text:p>
              </table:table-cell>
              <table:table-cell office:value-type="float" office:value="1.74609641294261">
                <text:p>1.74609641294261</text:p>
              </table:table-cell>
              <table:table-cell office:value-type="float" office:value="-0.915223676116475">
                <text:p>-0.915223676116475</text:p>
              </table:table-cell>
              <table:table-cell office:value-type="float" office:value="-3.77285276917519">
                <text:p>-3.77285276917519</text:p>
              </table:table-cell>
              <table:table-cell office:value-type="float" office:value="-4.25645291038906">
                <text:p>-4.25645291038906</text:p>
              </table:table-cell>
              <table:table-cell office:value-type="float" office:value="0.767742007264216">
                <text:p>0.767742007264216</text:p>
              </table:table-cell>
            </table:table-row>
            <table:table-row>
              <table:table-cell office:value-type="string">
                <text:p>77</text:p>
              </table:table-cell>
              <table:table-cell office:value-type="float" office:value="185">
                <text:p>185</text:p>
              </table:table-cell>
              <table:table-cell office:value-type="float" office:value="0.557055417435367">
                <text:p>0.557055417435367</text:p>
              </table:table-cell>
              <table:table-cell office:value-type="float" office:value="1.76270387682293">
                <text:p>1.76270387682293</text:p>
              </table:table-cell>
              <table:table-cell office:value-type="float" office:value="-0.878215791005425">
                <text:p>-0.878215791005425</text:p>
              </table:table-cell>
              <table:table-cell office:value-type="float" office:value="-3.74327060601448">
                <text:p>-3.74327060601448</text:p>
              </table:table-cell>
              <table:table-cell office:value-type="float" office:value="-4.21356223244911">
                <text:p>-4.21356223244911</text:p>
              </table:table-cell>
              <table:table-cell office:value-type="float" office:value="0.752452214881874">
                <text:p>0.752452214881874</text:p>
              </table:table-cell>
            </table:table-row>
            <table:table-row>
              <table:table-cell office:value-type="string">
                <text:p>78</text:p>
              </table:table-cell>
              <table:table-cell office:value-type="float" office:value="190">
                <text:p>190</text:p>
              </table:table-cell>
              <table:table-cell office:value-type="float" office:value="0.579890003415507">
                <text:p>0.579890003415507</text:p>
              </table:table-cell>
              <table:table-cell office:value-type="float" office:value="1.7781339458381">
                <text:p>1.7781339458381</text:p>
              </table:table-cell>
              <table:table-cell office:value-type="float" office:value="-0.843581825747901">
                <text:p>-0.843581825747901</text:p>
              </table:table-cell>
              <table:table-cell office:value-type="float" office:value="-3.71518606270579">
                <text:p>-3.71518606270579</text:p>
              </table:table-cell>
              <table:table-cell office:value-type="float" office:value="-4.1734635122906">
                <text:p>-4.1734635122906</text:p>
              </table:table-cell>
              <table:table-cell office:value-type="float" office:value="0.737275743396431">
                <text:p>0.737275743396431</text:p>
              </table:table-cell>
            </table:table-row>
            <table:table-row>
              <table:table-cell office:value-type="string">
                <text:p>79</text:p>
              </table:table-cell>
              <table:table-cell office:value-type="float" office:value="195">
                <text:p>195</text:p>
              </table:table-cell>
              <table:table-cell office:value-type="float" office:value="0.60147884413396">
                <text:p>0.60147884413396</text:p>
              </table:table-cell>
              <table:table-cell office:value-type="float" office:value="1.79249681254581">
                <text:p>1.79249681254581</text:p>
              </table:table-cell>
              <table:table-cell office:value-type="float" office:value="-0.811118590856537">
                <text:p>-0.811118590856537</text:p>
              </table:table-cell>
              <table:table-cell office:value-type="float" office:value="-3.68848843574827">
                <text:p>-3.68848843574827</text:p>
              </table:table-cell>
              <table:table-cell office:value-type="float" office:value="-4.1359186531991">
                <text:p>-4.1359186531991</text:p>
              </table:table-cell>
              <table:table-cell office:value-type="float" office:value="0.722262354024877">
                <text:p>0.722262354024877</text:p>
              </table:table-cell>
            </table:table-row>
            <table:table-row>
              <table:table-cell office:value-type="string">
                <text:p>80</text:p>
              </table:table-cell>
              <table:table-cell office:value-type="float" office:value="200">
                <text:p>200</text:p>
              </table:table-cell>
              <table:table-cell office:value-type="float" office:value="0.621919323232114">
                <text:p>0.621919323232114</text:p>
              </table:table-cell>
              <table:table-cell office:value-type="float" office:value="1.80589006142619">
                <text:p>1.80589006142619</text:p>
              </table:table-cell>
              <table:table-cell office:value-type="float" office:value="-0.780644209673562">
                <text:p>-0.780644209673562</text:p>
              </table:table-cell>
              <table:table-cell office:value-type="float" office:value="-3.66307765330493">
                <text:p>-3.66307765330493</text:p>
              </table:table-cell>
              <table:table-cell office:value-type="float" office:value="-4.10071417915958">
                <text:p>-4.10071417915958</text:p>
              </table:table-cell>
              <table:table-cell office:value-type="float" office:value="0.707450693319396">
                <text:p>0.707450693319396</text:p>
              </table:table-cell>
            </table:table-row>
            <table:table-row>
              <table:table-cell office:value-type="string">
                <text:p>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OpenOffice/4.1.15$Unix OpenOffice.org_project/4115m2$Build-9813</meta:generator>
  </office:meta>
</office:document-meta>
</file>

<file path=Object 2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>
  <office:styles/>
</office:document-styles>
</file>

<file path=Object 3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>
  <office:automatic-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style:style style:name="ch1" style:family="chart">
      <style:graphic-properties draw:stroke="none"/>
    </style:style>
    <style:style style:name="ch2" style:family="chart">
      <style:graphic-properties svg:stroke-color="#b3b3b3" draw:fill="solid" draw:fill-color="#ffffff"/>
      <style:text-properties fo:font-size="10pt" style:font-size-asian="10pt" style:font-size-complex="10pt"/>
    </style:style>
    <style:style style:name="ch3" style:family="chart">
      <style:chart-properties chart:include-hidden-cells="false" chart:treat-empty-cells="ignore" chart:right-angled-axes="true"/>
    </style:style>
    <style:style style:name="ch4" style:family="chart" style:data-style-name="N0">
      <style:chart-properties chart:display-label="true" chart:logarithmic="false" chart:minimum="-200" chart:maximum="200" chart:interval-major="40" chart:reverse-direction="false" text:line-break="false" chart:axis-position="-30"/>
      <style:graphic-properties svg:stroke-color="#b3b3b3"/>
      <style:text-properties fo:font-size="10pt" style:font-size-asian="10pt" style:font-size-complex="10pt"/>
    </style:style>
    <style:style style:name="ch5" style:family="chart">
      <style:chart-properties style:rotation-angle="0"/>
      <style:text-properties fo:font-size="10pt" style:font-size-asian="9pt" style:font-size-complex="9pt"/>
    </style:style>
    <style:style style:name="ch6" style:family="chart">
      <style:graphic-properties svg:stroke-color="#b3b3b3"/>
    </style:style>
    <style:style style:name="ch7" style:family="chart" style:data-style-name="N1">
      <style:chart-properties chart:display-label="true" chart:logarithmic="false" chart:minimum="-30" chart:maximum="5" chart:origin="-30" chart:reverse-direction="false" text:line-break="false" chart:link-data-style-to-source="false" chart:axis-position="-200"/>
      <style:graphic-properties svg:stroke-color="#b3b3b3"/>
      <style:text-properties fo:font-size="10pt" style:font-size-asian="10pt" style:font-size-complex="10pt"/>
    </style:style>
    <style:style style:name="ch8" style:family="chart">
      <style:chart-properties style:rotation-angle="90"/>
      <style:text-properties fo:font-size="10pt" style:font-size-asian="9pt" style:font-size-complex="9pt"/>
    </style:style>
    <style:style style:name="ch9" style:family="chart" style:data-style-name="N1">
      <style:chart-properties chart:display-label="true" chart:logarithmic="false" chart:minimum="0" chart:maximum="35" chart:interval-major="5" chart:reverse-direction="false" text:line-break="false" chart:link-data-style-to-source="false" chart:axis-position="end"/>
      <style:graphic-properties svg:stroke-color="#b3b3b3"/>
      <style:text-properties fo:font-size="10pt" style:font-size-asian="10pt" style:font-size-complex="10pt"/>
    </style:style>
    <style:style style:name="ch10" style:family="chart">
      <style:chart-properties chart:auto-position="true" style:rotation-angle="90"/>
      <style:text-properties fo:font-size="10pt" style:font-size-asian="9pt" style:font-size-complex="9pt"/>
    </style:style>
    <style:style style:name="ch11" style:family="chart" style:data-style-name="N1">
      <style:chart-properties chart:symbol-type="none"/>
      <style:graphic-properties svg:stroke-width="0.08cm" svg:stroke-color="#ffd320" draw:fill-color="#ffd320"/>
      <style:text-properties fo:font-size="10pt" style:font-size-asian="10pt" style:font-size-complex="10pt"/>
    </style:style>
    <style:style style:name="ch12" style:family="chart" style:data-style-name="N1">
      <style:chart-properties chart:symbol-type="none"/>
      <style:graphic-properties svg:stroke-width="0.08cm" svg:stroke-color="#ff420e" draw:fill-color="#ff420e"/>
      <style:text-properties fo:font-size="10pt" style:font-size-asian="10pt" style:font-size-complex="10pt"/>
    </style:style>
    <style:style style:name="ch13" style:family="chart" style:data-style-name="N1">
      <style:chart-properties chart:symbol-type="none"/>
      <style:graphic-properties svg:stroke-width="0.08cm" svg:stroke-color="#83caff" draw:fill-color="#83caff"/>
      <style:text-properties fo:font-size="10pt" style:font-size-asian="10pt" style:font-size-complex="10pt"/>
    </style:style>
    <style:style style:name="ch14" style:family="chart">
      <style:graphic-properties draw:stroke="solid" svg:stroke-color="#b3b3b3" draw:fill="none" draw:fill-color="#e6e6e6"/>
    </style:style>
    <style:style style:name="ch15" style:family="chart">
      <style:graphic-properties svg:stroke-color="#b3b3b3" draw:fill-color="#cccccc"/>
    </style:style>
  </office:automatic-styles>
  <office:body>
    <office:chart>
      <chart:chart svg:width="11.554cm" svg:height="7.687cm" xlink:href=".." xlink:type="simple" chart:class="chart:scatter" chart:style-name="ch1">
        <chart:legend svg:x="2.573cm" svg:y="0.164cm" style:legend-expansion="custom" chartooo:width="6.277cm" chartooo:height="0.561cm" style:legend-expansion-aspect-ratio="11.1889483065954" chart:style-name="ch2"/>
        <chart:plot-area chart:style-name="ch3" table:cell-range-address="Collector.B11:Collector.B90 Collector.E9:Collector.F9 Collector.E11:Collector.F90 Collector.H9:Collector.H9 Collector.H11:Collector.H90" chart:data-source-has-labels="row" svg:x="0.736cm" svg:y="0.716cm" svg:width="9.933cm" svg:height="6.075cm">
          <chartooo:coordinate-region svg:x="1.503cm" svg:y="0.916cm" svg:width="8.517cm" svg:height="5.229cm"/>
          <chart:axis chart:dimension="x" chart:name="primary-x" chart:style-name="ch4">
            <chart:title svg:x="3.834cm" svg:y="6.949cm" chart:style-name="ch5">
              <text:p>Shunt Reluctance (jΩ)</text:p>
            </chart:title>
            <chart:grid chart:style-name="ch6" chart:class="major"/>
          </chart:axis>
          <chart:axis chart:dimension="y" chart:name="primary-y" chart:style-name="ch7">
            <chart:title svg:x="0.079cm" svg:y="4.946cm" chart:style-name="ch8">
              <text:p>Antenna Power (dBm)</text:p>
            </chart:title>
            <chart:grid chart:style-name="ch6" chart:class="major"/>
          </chart:axis>
          <chart:axis chart:dimension="y" chart:name="secondary-y" chart:style-name="ch9">
            <chart:title svg:x="10.901cm" svg:y="5.038cm" chart:style-name="ch10">
              <text:p>Current (mApp)</text:p>
            </chart:title>
          </chart:axis>
          <chart:series chart:attached-axis="secondary-y" chart:style-name="ch11" chart:values-cell-range-address="Collector.E11:Collector.E90" chart:label-cell-address="Collector.E9:Collector.E9" chart:class="chart:scatter">
            <chart:domain table:cell-range-address="Collector.B11:Collector.B90"/>
            <chart:data-point chart:repeated="80"/>
          </chart:series>
          <chart:series chart:attached-axis="secondary-y" chart:style-name="ch12" chart:values-cell-range-address="Collector.F11:Collector.F90" chart:label-cell-address="Collector.F9:Collector.F9" chart:class="chart:scatter">
            <chart:data-point chart:repeated="80"/>
          </chart:series>
          <chart:series chart:attached-axis="primary-y" chart:style-name="ch13" chart:values-cell-range-address="Collector.H11:Collector.H90" chart:label-cell-address="Collector.H9:Collector.H9" chart:class="chart:scatter">
            <chart:data-point chart:repeated="80"/>
          </chart:series>
          <chart:wall chart:style-name="ch14"/>
          <chart:floor chart:style-name="ch15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4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B</text:p>
              </table:table-cell>
              <table:table-cell office:value-type="string">
                <text:p>I_drv</text:p>
                <draw:g>
                  <svg:desc>Collector.E9:Collector.E9</svg:desc>
                </draw:g>
              </table:table-cell>
              <table:table-cell office:value-type="string">
                <text:p>I_ant</text:p>
                <draw:g>
                  <svg:desc>Collector.F9:Collector.F9</svg:desc>
                </draw:g>
              </table:table-cell>
              <table:table-cell office:value-type="string">
                <text:p>P_ant</text:p>
                <draw:g>
                  <svg:desc>Collector.H9:Collector.H9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-200">
                <text:p>-200</text:p>
                <draw:g>
                  <svg:desc>Collector.B11:Collector.B90</svg:desc>
                </draw:g>
              </table:table-cell>
              <table:table-cell office:value-type="float" office:value="27.9882705999213">
                <text:p>27.9882705999213</text:p>
                <draw:g>
                  <svg:desc>Collector.E11:Collector.E90</svg:desc>
                </draw:g>
              </table:table-cell>
              <table:table-cell office:value-type="float" office:value="18.6484896708305">
                <text:p>18.6484896708305</text:p>
                <draw:g>
                  <svg:desc>Collector.F11:Collector.F90</svg:desc>
                </draw:g>
              </table:table-cell>
              <table:table-cell office:value-type="float" office:value="-3.61802658314866">
                <text:p>-3.61802658314866</text:p>
                <draw:g>
                  <svg:desc>Collector.H11:Collector.H90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-195">
                <text:p>-195</text:p>
              </table:table-cell>
              <table:table-cell office:value-type="float" office:value="28.1425753243999">
                <text:p>28.1425753243999</text:p>
              </table:table-cell>
              <table:table-cell office:value-type="float" office:value="18.5920403380196">
                <text:p>18.5920403380196</text:p>
              </table:table-cell>
              <table:table-cell office:value-type="float" office:value="-3.64435881044758">
                <text:p>-3.64435881044758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-190">
                <text:p>-190</text:p>
              </table:table-cell>
              <table:table-cell office:value-type="float" office:value="28.3013825686667">
                <text:p>28.3013825686667</text:p>
              </table:table-cell>
              <table:table-cell office:value-type="float" office:value="18.5312710018415">
                <text:p>18.5312710018415</text:p>
              </table:table-cell>
              <table:table-cell office:value-type="float" office:value="-3.67279572514297">
                <text:p>-3.67279572514297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-185">
                <text:p>-185</text:p>
              </table:table-cell>
              <table:table-cell office:value-type="float" office:value="28.4647748211283">
                <text:p>28.4647748211283</text:p>
              </table:table-cell>
              <table:table-cell office:value-type="float" office:value="18.465770980565">
                <text:p>18.465770980565</text:p>
              </table:table-cell>
              <table:table-cell office:value-type="float" office:value="-3.70355097042862">
                <text:p>-3.70355097042862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-180">
                <text:p>-180</text:p>
              </table:table-cell>
              <table:table-cell office:value-type="float" office:value="28.6328173718593">
                <text:p>28.6328173718593</text:p>
              </table:table-cell>
              <table:table-cell office:value-type="float" office:value="18.3950833479129">
                <text:p>18.3950833479129</text:p>
              </table:table-cell>
              <table:table-cell office:value-type="float" office:value="-3.73686467082045">
                <text:p>-3.73686467082045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-175">
                <text:p>-175</text:p>
              </table:table-cell>
              <table:table-cell office:value-type="float" office:value="28.8055532409051">
                <text:p>28.8055532409051</text:p>
              </table:table-cell>
              <table:table-cell office:value-type="float" office:value="18.3186990724407">
                <text:p>18.3186990724407</text:p>
              </table:table-cell>
              <table:table-cell office:value-type="float" office:value="-3.77300730175607">
                <text:p>-3.77300730175607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-170">
                <text:p>-170</text:p>
              </table:table-cell>
              <table:table-cell office:value-type="float" office:value="28.982996995805">
                <text:p>28.982996995805</text:p>
              </table:table-cell>
              <table:table-cell office:value-type="float" office:value="18.2360503712494">
                <text:p>18.2360503712494</text:p>
              </table:table-cell>
              <table:table-cell office:value-type="float" office:value="-3.81228420729916">
                <text:p>-3.81228420729916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-165">
                <text:p>-165</text:p>
              </table:table-cell>
              <table:table-cell office:value-type="float" office:value="29.1651272290856">
                <text:p>29.1651272290856</text:p>
              </table:table-cell>
              <table:table-cell office:value-type="float" office:value="18.146503178491">
                <text:p>18.146503178491</text:p>
              </table:table-cell>
              <table:table-cell office:value-type="float" office:value="-3.85504088754315">
                <text:p>-3.85504088754315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-160">
                <text:p>-160</text:p>
              </table:table-cell>
              <table:table-cell office:value-type="float" office:value="29.3518774215184">
                <text:p>29.3518774215184</text:p>
              </table:table-cell>
              <table:table-cell office:value-type="float" office:value="18.0493486214528">
                <text:p>18.0493486214528</text:p>
              </table:table-cell>
              <table:table-cell office:value-type="float" office:value="-3.90166920238582">
                <text:p>-3.90166920238582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-155">
                <text:p>-155</text:p>
              </table:table-cell>
              <table:table-cell office:value-type="float" office:value="29.5431248644293">
                <text:p>29.5431248644293</text:p>
              </table:table-cell>
              <table:table-cell office:value-type="float" office:value="17.9437933913464">
                <text:p>17.9437933913464</text:p>
              </table:table-cell>
              <table:table-cell office:value-type="float" office:value="-3.95261466902615">
                <text:p>-3.95261466902615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-150">
                <text:p>-150</text:p>
              </table:table-cell>
              <table:table-cell office:value-type="float" office:value="29.7386772537722">
                <text:p>29.7386772537722</text:p>
              </table:table-cell>
              <table:table-cell office:value-type="float" office:value="17.8289488938522">
                <text:p>17.8289488938522</text:p>
              </table:table-cell>
              <table:table-cell office:value-type="float" office:value="-4.00838506816868">
                <text:p>-4.00838506816868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-145">
                <text:p>-145</text:p>
              </table:table-cell>
              <table:table-cell office:value-type="float" office:value="29.9382564999293">
                <text:p>29.9382564999293</text:p>
              </table:table-cell>
              <table:table-cell office:value-type="float" office:value="17.7038190683172">
                <text:p>17.7038190683172</text:p>
              </table:table-cell>
              <table:table-cell office:value-type="float" office:value="-4.06956062021252">
                <text:p>-4.06956062021252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-140">
                <text:p>-140</text:p>
              </table:table-cell>
              <table:table-cell office:value-type="float" office:value="30.1414792209349">
                <text:p>30.1414792209349</text:p>
              </table:table-cell>
              <table:table-cell office:value-type="float" office:value="17.5672867775778">
                <text:p>17.5672867775778</text:p>
              </table:table-cell>
              <table:table-cell office:value-type="float" office:value="-4.13680604982237">
                <text:p>-4.13680604982237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-135">
                <text:p>-135</text:p>
              </table:table-cell>
              <table:table-cell office:value-type="float" office:value="30.3478333050109">
                <text:p>30.3478333050109</text:p>
              </table:table-cell>
              <table:table-cell office:value-type="float" office:value="17.4180986973849">
                <text:p>17.4180986973849</text:p>
              </table:table-cell>
              <table:table-cell office:value-type="float" office:value="-4.21088492801269">
                <text:p>-4.21088492801269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-130">
                <text:p>-130</text:p>
              </table:table-cell>
              <table:table-cell office:value-type="float" office:value="30.5566498449571">
                <text:p>30.5566498449571</text:p>
              </table:table-cell>
              <table:table-cell office:value-type="float" office:value="17.2548486818238">
                <text:p>17.2548486818238</text:p>
              </table:table-cell>
              <table:table-cell office:value-type="float" office:value="-4.29267676884089">
                <text:p>-4.29267676884089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-125">
                <text:p>-125</text:p>
              </table:table-cell>
              <table:table-cell office:value-type="float" office:value="30.7670696692833">
                <text:p>30.7670696692833</text:p>
              </table:table-cell>
              <table:table-cell office:value-type="float" office:value="17.0759596578454">
                <text:p>17.0759596578454</text:p>
              </table:table-cell>
              <table:table-cell office:value-type="float" office:value="-4.38319746777296">
                <text:p>-4.38319746777296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-120">
                <text:p>-120</text:p>
              </table:table-cell>
              <table:table-cell office:value-type="float" office:value="30.9780036349904">
                <text:p>30.9780036349904</text:p>
              </table:table-cell>
              <table:table-cell office:value-type="float" office:value="16.8796642199322">
                <text:p>16.8796642199322</text:p>
              </table:table-cell>
              <table:table-cell office:value-type="float" office:value="-4.48362380716108">
                <text:p>-4.48362380716108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-115">
                <text:p>-115</text:p>
              </table:table-cell>
              <table:table-cell office:value-type="float" office:value="31.188085823559">
                <text:p>31.188085823559</text:p>
              </table:table-cell>
              <table:table-cell office:value-type="float" office:value="16.6639842706054">
                <text:p>16.6639842706054</text:p>
              </table:table-cell>
              <table:table-cell office:value-type="float" office:value="-4.59532292986846">
                <text:p>-4.59532292986846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-110">
                <text:p>-110</text:p>
              </table:table-cell>
              <table:table-cell office:value-type="float" office:value="31.3956188237714">
                <text:p>31.3956188237714</text:p>
              </table:table-cell>
              <table:table-cell office:value-type="float" office:value="16.426710303775">
                <text:p>16.426710303775</text:p>
              </table:table-cell>
              <table:table-cell office:value-type="float" office:value="-4.71988790732549">
                <text:p>-4.71988790732549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-105">
                <text:p>-105</text:p>
              </table:table-cell>
              <table:table-cell office:value-type="float" office:value="31.5985104347136">
                <text:p>31.5985104347136</text:p>
              </table:table-cell>
              <table:table-cell office:value-type="float" office:value="16.1653812801502">
                <text:p>16.1653812801502</text:p>
              </table:table-cell>
              <table:table-cell office:value-type="float" office:value="-4.85918082129582">
                <text:p>-4.85918082129582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-100">
                <text:p>-100</text:p>
              </table:table-cell>
              <table:table-cell office:value-type="float" office:value="31.7942014394791">
                <text:p>31.7942014394791</text:p>
              </table:table-cell>
              <table:table-cell office:value-type="float" office:value="15.8772665252165">
                <text:p>15.8772665252165</text:p>
              </table:table-cell>
              <table:table-cell office:value-type="float" office:value="-5.01538516653503">
                <text:p>-5.01538516653503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-95">
                <text:p>-95</text:p>
              </table:table-cell>
              <table:table-cell office:value-type="float" office:value="31.9795846662592">
                <text:p>31.9795846662592</text:p>
              </table:table-cell>
              <table:table-cell office:value-type="float" office:value="15.5593517204273">
                <text:p>15.5593517204273</text:p>
              </table:table-cell>
              <table:table-cell office:value-type="float" office:value="-5.19106990644288">
                <text:p>-5.19106990644288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-90">
                <text:p>-90</text:p>
              </table:table-cell>
              <table:table-cell office:value-type="float" office:value="32.1509164746117">
                <text:p>32.1509164746117</text:p>
              </table:table-cell>
              <table:table-cell office:value-type="float" office:value="15.2083318835973">
                <text:p>15.2083318835973</text:p>
              </table:table-cell>
              <table:table-cell office:value-type="float" office:value="-5.38926824300549">
                <text:p>-5.38926824300549</text:p>
              </table:table-cell>
            </table:table-row>
            <table:table-row>
              <table:table-cell office:value-type="string">
                <text:p>24</text:p>
              </table:table-cell>
              <table:table-cell office:value-type="float" office:value="-85">
                <text:p>-85</text:p>
              </table:table-cell>
              <table:table-cell office:value-type="float" office:value="32.3037232100144">
                <text:p>32.3037232100144</text:p>
              </table:table-cell>
              <table:table-cell office:value-type="float" office:value="14.8206152583983">
                <text:p>14.8206152583983</text:p>
              </table:table-cell>
              <table:table-cell office:value-type="float" office:value="-5.61357520625574">
                <text:p>-5.61357520625574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-80">
                <text:p>-80</text:p>
              </table:table-cell>
              <table:table-cell office:value-type="float" office:value="32.4327072023271">
                <text:p>32.4327072023271</text:p>
              </table:table-cell>
              <table:table-cell office:value-type="float" office:value="14.392343239397">
                <text:p>14.392343239397</text:p>
              </table:table-cell>
              <table:table-cell office:value-type="float" office:value="-5.86826971308819">
                <text:p>-5.86826971308819</text:p>
              </table:table-cell>
            </table:table-row>
            <table:table-row>
              <table:table-cell office:value-type="string">
                <text:p>26</text:p>
              </table:table-cell>
              <table:table-cell office:value-type="float" office:value="-75">
                <text:p>-75</text:p>
              </table:table-cell>
              <table:table-cell office:value-type="float" office:value="32.5316596755813">
                <text:p>32.5316596755813</text:p>
              </table:table-cell>
              <table:table-cell office:value-type="float" office:value="13.9194327777158">
                <text:p>13.9194327777158</text:p>
              </table:table-cell>
              <table:table-cell office:value-type="float" office:value="-6.15846911058841">
                <text:p>-6.15846911058841</text:p>
              </table:table-cell>
            </table:table-row>
            <table:table-row>
              <table:table-cell office:value-type="string">
                <text:p>27</text:p>
              </table:table-cell>
              <table:table-cell office:value-type="float" office:value="-70">
                <text:p>-70</text:p>
              </table:table-cell>
              <table:table-cell office:value-type="float" office:value="32.5933915595223">
                <text:p>32.5933915595223</text:p>
              </table:table-cell>
              <table:table-cell office:value-type="float" office:value="13.397648982418">
                <text:p>13.397648982418</text:p>
              </table:table-cell>
              <table:table-cell office:value-type="float" office:value="-6.49032796761276">
                <text:p>-6.49032796761276</text:p>
              </table:table-cell>
            </table:table-row>
            <table:table-row>
              <table:table-cell office:value-type="string">
                <text:p>28</text:p>
              </table:table-cell>
              <table:table-cell office:value-type="float" office:value="-65">
                <text:p>-65</text:p>
              </table:table-cell>
              <table:table-cell office:value-type="float" office:value="32.6096975755397">
                <text:p>32.6096975755397</text:p>
              </table:table-cell>
              <table:table-cell office:value-type="float" office:value="12.8227165593777">
                <text:p>12.8227165593777</text:p>
              </table:table-cell>
              <table:table-cell office:value-type="float" office:value="-6.87129902029359">
                <text:p>-6.87129902029359</text:p>
              </table:table-cell>
            </table:table-row>
            <table:table-row>
              <table:table-cell office:value-type="string">
                <text:p>29</text:p>
              </table:table-cell>
              <table:table-cell office:value-type="float" office:value="-60">
                <text:p>-60</text:p>
              </table:table-cell>
              <table:table-cell office:value-type="float" office:value="32.5713737699172">
                <text:p>32.5713737699172</text:p>
              </table:table-cell>
              <table:table-cell office:value-type="float" office:value="12.1904788409234">
                <text:p>12.1904788409234</text:p>
              </table:table-cell>
              <table:table-cell office:value-type="float" office:value="-7.31048456987925">
                <text:p>-7.31048456987925</text:p>
              </table:table-cell>
            </table:table-row>
            <table:table-row>
              <table:table-cell office:value-type="string">
                <text:p>30</text:p>
              </table:table-cell>
              <table:table-cell office:value-type="float" office:value="-55">
                <text:p>-55</text:p>
              </table:table-cell>
              <table:table-cell office:value-type="float" office:value="32.4683131163325">
                <text:p>32.4683131163325</text:p>
              </table:table-cell>
              <table:table-cell office:value-type="float" office:value="11.4971117864938">
                <text:p>11.4971117864938</text:p>
              </table:table-cell>
              <table:table-cell office:value-type="float" office:value="-7.81912478932925">
                <text:p>-7.81912478932925</text:p>
              </table:table-cell>
            </table:table-row>
            <table:table-row>
              <table:table-cell office:value-type="string">
                <text:p>31</text:p>
              </table:table-cell>
              <table:table-cell office:value-type="float" office:value="-50">
                <text:p>-50</text:p>
              </table:table-cell>
              <table:table-cell office:value-type="float" office:value="32.289706553413">
                <text:p>32.289706553413</text:p>
              </table:table-cell>
              <table:table-cell office:value-type="float" office:value="10.7393966501803">
                <text:p>10.7393966501803</text:p>
              </table:table-cell>
              <table:table-cell office:value-type="float" office:value="-8.41130221072659">
                <text:p>-8.41130221072659</text:p>
              </table:table-cell>
            </table:table-row>
            <table:table-row>
              <table:table-cell office:value-type="string">
                <text:p>32</text:p>
              </table:table-cell>
              <table:table-cell office:value-type="float" office:value="-45">
                <text:p>-45</text:p>
              </table:table-cell>
              <table:table-cell office:value-type="float" office:value="32.0243758574305">
                <text:p>32.0243758574305</text:p>
              </table:table-cell>
              <table:table-cell office:value-type="float" office:value="9.91504818750708">
                <text:p>9.91504818750708</text:p>
              </table:table-cell>
              <table:table-cell office:value-type="float" office:value="-9.10500328524013">
                <text:p>-9.10500328524013</text:p>
              </table:table-cell>
            </table:table-row>
            <table:table-row>
              <table:table-cell office:value-type="string">
                <text:p>33</text:p>
              </table:table-cell>
              <table:table-cell office:value-type="float" office:value="-40">
                <text:p>-40</text:p>
              </table:table-cell>
              <table:table-cell office:value-type="float" office:value="31.661257590597">
                <text:p>31.661257590597</text:p>
              </table:table-cell>
              <table:table-cell office:value-type="float" office:value="9.0230848089494">
                <text:p>9.0230848089494</text:p>
              </table:table-cell>
              <table:table-cell office:value-type="float" office:value="-9.92379908256702">
                <text:p>-9.92379908256702</text:p>
              </table:table-cell>
            </table:table-row>
            <table:table-row>
              <table:table-cell office:value-type="string">
                <text:p>34</text:p>
              </table:table-cell>
              <table:table-cell office:value-type="float" office:value="-35">
                <text:p>-35</text:p>
              </table:table-cell>
              <table:table-cell office:value-type="float" office:value="31.1900416370801">
                <text:p>31.1900416370801</text:p>
              </table:table-cell>
              <table:table-cell office:value-type="float" office:value="8.06421331458352">
                <text:p>8.06421331458352</text:p>
              </table:table-cell>
              <table:table-cell office:value-type="float" office:value="-10.899659725685">
                <text:p>-10.899659725685</text:p>
              </table:table-cell>
            </table:table-row>
            <table:table-row>
              <table:table-cell office:value-type="string">
                <text:p>35</text:p>
              </table:table-cell>
              <table:table-cell office:value-type="float" office:value="-30">
                <text:p>-30</text:p>
              </table:table-cell>
              <table:table-cell office:value-type="float" office:value="30.6019424023045">
                <text:p>30.6019424023045</text:p>
              </table:table-cell>
              <table:table-cell office:value-type="float" office:value="7.04118552398739">
                <text:p>7.04118552398739</text:p>
              </table:table-cell>
              <table:table-cell office:value-type="float" office:value="-12.0779841212265">
                <text:p>-12.0779841212265</text:p>
              </table:table-cell>
            </table:table-row>
            <table:table-row>
              <table:table-cell office:value-type="string">
                <text:p>36</text:p>
              </table:table-cell>
              <table:table-cell office:value-type="float" office:value="-25">
                <text:p>-25</text:p>
              </table:table-cell>
              <table:table-cell office:value-type="float" office:value="29.8905472362455">
                <text:p>29.8905472362455</text:p>
              </table:table-cell>
              <table:table-cell office:value-type="float" office:value="5.95907083377906">
                <text:p>5.95907083377906</text:p>
              </table:table-cell>
              <table:table-cell office:value-type="float" office:value="-13.5273289141119">
                <text:p>-13.5273289141119</text:p>
              </table:table-cell>
            </table:table-row>
            <table:table-row>
              <table:table-cell office:value-type="string">
                <text:p>37</text:p>
              </table:table-cell>
              <table:table-cell office:value-type="float" office:value="-20">
                <text:p>-20</text:p>
              </table:table-cell>
              <table:table-cell office:value-type="float" office:value="29.0526508136677">
                <text:p>29.0526508136677</text:p>
              </table:table-cell>
              <table:table-cell office:value-type="float" office:value="4.82538265568836">
                <text:p>4.82538265568836</text:p>
              </table:table-cell>
              <table:table-cell office:value-type="float" office:value="-15.3602646928436">
                <text:p>-15.3602646928436</text:p>
              </table:table-cell>
            </table:table-row>
            <table:table-row>
              <table:table-cell office:value-type="string">
                <text:p>38</text:p>
              </table:table-cell>
              <table:table-cell office:value-type="float" office:value="-15">
                <text:p>-15</text:p>
              </table:table-cell>
              <table:table-cell office:value-type="float" office:value="28.0889561182856">
                <text:p>28.0889561182856</text:p>
              </table:table-cell>
              <table:table-cell office:value-type="float" office:value="3.65000323892394">
                <text:p>3.65000323892394</text:p>
              </table:table-cell>
              <table:table-cell office:value-type="float" office:value="-17.7850348731397">
                <text:p>-17.7850348731397</text:p>
              </table:table-cell>
            </table:table-row>
            <table:table-row>
              <table:table-cell office:value-type="string">
                <text:p>39</text:p>
              </table:table-cell>
              <table:table-cell office:value-type="float" office:value="-10">
                <text:p>-10</text:p>
              </table:table-cell>
              <table:table-cell office:value-type="float" office:value="27.0045145290439">
                <text:p>27.0045145290439</text:p>
              </table:table-cell>
              <table:table-cell office:value-type="float" office:value="2.44487386940302">
                <text:p>2.44487386940302</text:p>
              </table:table-cell>
              <table:table-cell office:value-type="float" office:value="-21.2657706926304">
                <text:p>-21.2657706926304</text:p>
              </table:table-cell>
            </table:table-row>
            <table:table-row>
              <table:table-cell office:value-type="string">
                <text:p>40</text:p>
              </table:table-cell>
              <table:table-cell office:value-type="float" office:value="-7">
                <text:p>-7</text:p>
              </table:table-cell>
              <table:table-cell office:value-type="float" office:value="26.2996553104441">
                <text:p>26.2996553104441</text:p>
              </table:table-cell>
              <table:table-cell office:value-type="float" office:value="1.71307314098601">
                <text:p>1.71307314098601</text:p>
              </table:table-cell>
              <table:table-cell office:value-type="float" office:value="-24.3553817518993">
                <text:p>-24.3553817518993</text:p>
              </table:table-cell>
            </table:table-row>
            <table:table-row>
              <table:table-cell office:value-type="string">
                <text:p>41</text:p>
              </table:table-cell>
              <table:table-cell office:value-type="float" office:value="7">
                <text:p>7</text:p>
              </table:table-cell>
              <table:table-cell office:value-type="float" office:value="22.5729442645341">
                <text:p>22.5729442645341</text:p>
              </table:table-cell>
              <table:table-cell office:value-type="float" office:value="1.68930100721693">
                <text:p>1.68930100721693</text:p>
              </table:table-cell>
              <table:table-cell office:value-type="float" office:value="-24.4767590498908">
                <text:p>-24.4767590498908</text:p>
              </table:table-cell>
            </table:table-row>
            <table:table-row>
              <table:table-cell office:value-type="string">
                <text:p>42</text:p>
              </table:table-cell>
              <table:table-cell office:value-type="float" office:value="10">
                <text:p>10</text:p>
              </table:table-cell>
              <table:table-cell office:value-type="float" office:value="21.7050605099814">
                <text:p>21.7050605099814</text:p>
              </table:table-cell>
              <table:table-cell office:value-type="float" office:value="2.39692295566414">
                <text:p>2.39692295566414</text:p>
              </table:table-cell>
              <table:table-cell office:value-type="float" office:value="-21.4378183754597">
                <text:p>-21.4378183754597</text:p>
              </table:table-cell>
            </table:table-row>
            <table:table-row>
              <table:table-cell office:value-type="string">
                <text:p>43</text:p>
              </table:table-cell>
              <table:table-cell office:value-type="float" office:value="15">
                <text:p>15</text:p>
              </table:table-cell>
              <table:table-cell office:value-type="float" office:value="20.2275662588412">
                <text:p>20.2275662588412</text:p>
              </table:table-cell>
              <table:table-cell office:value-type="float" office:value="3.54512111540278">
                <text:p>3.54512111540278</text:p>
              </table:table-cell>
              <table:table-cell office:value-type="float" office:value="-18.0382783300168">
                <text:p>-18.0382783300168</text:p>
              </table:table-cell>
            </table:table-row>
            <table:table-row>
              <table:table-cell office:value-type="string">
                <text:p>44</text:p>
              </table:table-cell>
              <table:table-cell office:value-type="float" office:value="20">
                <text:p>20</text:p>
              </table:table-cell>
              <table:table-cell office:value-type="float" office:value="18.7286554567712">
                <text:p>18.7286554567712</text:p>
              </table:table-cell>
              <table:table-cell office:value-type="float" office:value="4.6460076175867">
                <text:p>4.6460076175867</text:p>
              </table:table-cell>
              <table:table-cell office:value-type="float" office:value="-15.6893015192526">
                <text:p>-15.6893015192526</text:p>
              </table:table-cell>
            </table:table-row>
            <table:table-row>
              <table:table-cell office:value-type="string">
                <text:p>45</text:p>
              </table:table-cell>
              <table:table-cell office:value-type="float" office:value="25">
                <text:p>25</text:p>
              </table:table-cell>
              <table:table-cell office:value-type="float" office:value="17.2272275661334">
                <text:p>17.2272275661334</text:p>
              </table:table-cell>
              <table:table-cell office:value-type="float" office:value="5.69203620498679">
                <text:p>5.69203620498679</text:p>
              </table:table-cell>
              <table:table-cell office:value-type="float" office:value="-13.9255467936915">
                <text:p>-13.9255467936915</text:p>
              </table:table-cell>
            </table:table-row>
            <table:table-row>
              <table:table-cell office:value-type="string">
                <text:p>46</text:p>
              </table:table-cell>
              <table:table-cell office:value-type="float" office:value="30">
                <text:p>30</text:p>
              </table:table-cell>
              <table:table-cell office:value-type="float" office:value="15.7402175794737">
                <text:p>15.7402175794737</text:p>
              </table:table-cell>
              <table:table-cell office:value-type="float" office:value="6.67800875267852">
                <text:p>6.67800875267852</text:p>
              </table:table-cell>
              <table:table-cell office:value-type="float" office:value="-12.5379601911933">
                <text:p>-12.5379601911933</text:p>
              </table:table-cell>
            </table:table-row>
            <table:table-row>
              <table:table-cell office:value-type="string">
                <text:p>47</text:p>
              </table:table-cell>
              <table:table-cell office:value-type="float" office:value="35">
                <text:p>35</text:p>
              </table:table-cell>
              <table:table-cell office:value-type="float" office:value="14.2821062173797">
                <text:p>14.2821062173797</text:p>
              </table:table-cell>
              <table:table-cell office:value-type="float" office:value="7.60093899820661">
                <text:p>7.60093899820661</text:p>
              </table:table-cell>
              <table:table-cell office:value-type="float" office:value="-11.4135549281213">
                <text:p>-11.4135549281213</text:p>
              </table:table-cell>
            </table:table-row>
            <table:table-row>
              <table:table-cell office:value-type="string">
                <text:p>48</text:p>
              </table:table-cell>
              <table:table-cell office:value-type="float" office:value="40">
                <text:p>40</text:p>
              </table:table-cell>
              <table:table-cell office:value-type="float" office:value="12.8647179650857">
                <text:p>12.8647179650857</text:p>
              </table:table-cell>
              <table:table-cell office:value-type="float" office:value="8.45978642171648">
                <text:p>8.45978642171648</text:p>
              </table:table-cell>
              <table:table-cell office:value-type="float" office:value="-10.4837118929235">
                <text:p>-10.4837118929235</text:p>
              </table:table-cell>
            </table:table-row>
            <table:table-row>
              <table:table-cell office:value-type="string">
                <text:p>49</text:p>
              </table:table-cell>
              <table:table-cell office:value-type="float" office:value="45">
                <text:p>45</text:p>
              </table:table-cell>
              <table:table-cell office:value-type="float" office:value="11.4972634967645">
                <text:p>11.4972634967645</text:p>
              </table:table-cell>
              <table:table-cell office:value-type="float" office:value="9.25511858423726">
                <text:p>9.25511858423726</text:p>
              </table:table-cell>
              <table:table-cell office:value-type="float" office:value="-9.70326011662299">
                <text:p>-9.70326011662299</text:p>
              </table:table-cell>
            </table:table-row>
            <table:table-row>
              <table:table-cell office:value-type="string">
                <text:p>50</text:p>
              </table:table-cell>
              <table:table-cell office:value-type="float" office:value="50">
                <text:p>50</text:p>
              </table:table-cell>
              <table:table-cell office:value-type="float" office:value="10.1865687536695">
                <text:p>10.1865687536695</text:p>
              </table:table-cell>
              <table:table-cell office:value-type="float" office:value="9.98875247144529">
                <text:p>9.98875247144529</text:p>
              </table:table-cell>
              <table:table-cell office:value-type="float" office:value="-9.04067484734012">
                <text:p>-9.04067484734012</text:p>
              </table:table-cell>
            </table:table-row>
            <table:table-row>
              <table:table-cell office:value-type="string">
                <text:p>51</text:p>
              </table:table-cell>
              <table:table-cell office:value-type="float" office:value="55">
                <text:p>55</text:p>
              </table:table-cell>
              <table:table-cell office:value-type="float" office:value="8.93743664559433">
                <text:p>8.93743664559433</text:p>
              </table:table-cell>
              <table:table-cell office:value-type="float" office:value="10.6634122278971">
                <text:p>10.6634122278971</text:p>
              </table:table-cell>
              <table:table-cell office:value-type="float" office:value="-8.47297589877259">
                <text:p>-8.47297589877259</text:p>
              </table:table-cell>
            </table:table-row>
            <table:table-row>
              <table:table-cell office:value-type="string">
                <text:p>52</text:p>
              </table:table-cell>
              <table:table-cell office:value-type="float" office:value="60">
                <text:p>60</text:p>
              </table:table-cell>
              <table:table-cell office:value-type="float" office:value="7.75310608343488">
                <text:p>7.75310608343488</text:p>
              </table:table-cell>
              <table:table-cell office:value-type="float" office:value="11.2824265795133">
                <text:p>11.2824265795133</text:p>
              </table:table-cell>
              <table:table-cell office:value-type="float" office:value="-7.98284954939241">
                <text:p>-7.98284954939241</text:p>
              </table:table-cell>
            </table:table-row>
            <table:table-row>
              <table:table-cell office:value-type="string">
                <text:p>53</text:p>
              </table:table-cell>
              <table:table-cell office:value-type="float" office:value="65">
                <text:p>65</text:p>
              </table:table-cell>
              <table:table-cell office:value-type="float" office:value="6.6358073312748">
                <text:p>6.6358073312748</text:p>
              </table:table-cell>
              <table:table-cell office:value-type="float" office:value="11.8494770846238">
                <text:p>11.8494770846238</text:p>
              </table:table-cell>
              <table:table-cell office:value-type="float" office:value="-7.55691616134846">
                <text:p>-7.55691616134846</text:p>
              </table:table-cell>
            </table:table-row>
            <table:table-row>
              <table:table-cell office:value-type="string">
                <text:p>54</text:p>
              </table:table-cell>
              <table:table-cell office:value-type="float" office:value="70">
                <text:p>70</text:p>
              </table:table-cell>
              <table:table-cell office:value-type="float" office:value="5.58747328654918">
                <text:p>5.58747328654918</text:p>
              </table:table-cell>
              <table:table-cell office:value-type="float" office:value="12.3683993655894">
                <text:p>12.3683993655894</text:p>
              </table:table-cell>
              <table:table-cell office:value-type="float" office:value="-7.18462987357097">
                <text:p>-7.18462987357097</text:p>
              </table:table-cell>
            </table:table-row>
            <table:table-row>
              <table:table-cell office:value-type="string">
                <text:p>55</text:p>
              </table:table-cell>
              <table:table-cell office:value-type="float" office:value="75">
                <text:p>75</text:p>
              </table:table-cell>
              <table:table-cell office:value-type="float" office:value="4.61079021834059">
                <text:p>4.61079021834059</text:p>
              </table:table-cell>
              <table:table-cell office:value-type="float" office:value="12.843033732873">
                <text:p>12.843033732873</text:p>
              </table:table-cell>
              <table:table-cell office:value-type="float" office:value="-6.85754740488476">
                <text:p>-6.85754740488476</text:p>
              </table:table-cell>
            </table:table-row>
            <table:table-row>
              <table:table-cell office:value-type="string">
                <text:p>56</text:p>
              </table:table-cell>
              <table:table-cell office:value-type="float" office:value="80">
                <text:p>80</text:p>
              </table:table-cell>
              <table:table-cell office:value-type="float" office:value="3.71106745974486">
                <text:p>3.71106745974486</text:p>
              </table:table-cell>
              <table:table-cell office:value-type="float" office:value="13.2771185745232">
                <text:p>13.2771185745232</text:p>
              </table:table-cell>
              <table:table-cell office:value-type="float" office:value="-6.56882319302043">
                <text:p>-6.56882319302043</text:p>
              </table:table-cell>
            </table:table-row>
            <table:table-row>
              <table:table-cell office:value-type="string">
                <text:p>57</text:p>
              </table:table-cell>
              <table:table-cell office:value-type="float" office:value="85">
                <text:p>85</text:p>
              </table:table-cell>
              <table:table-cell office:value-type="float" office:value="2.90018217669097">
                <text:p>2.90018217669097</text:p>
              </table:table-cell>
              <table:table-cell office:value-type="float" office:value="13.6742187912449">
                <text:p>13.6742187912449</text:p>
              </table:table-cell>
              <table:table-cell office:value-type="float" office:value="-6.31284938091468">
                <text:p>-6.31284938091468</text:p>
              </table:table-cell>
            </table:table-row>
            <table:table-row>
              <table:table-cell office:value-type="string">
                <text:p>58</text:p>
              </table:table-cell>
              <table:table-cell office:value-type="float" office:value="90">
                <text:p>90</text:p>
              </table:table-cell>
              <table:table-cell office:value-type="float" office:value="2.20580887114431">
                <text:p>2.20580887114431</text:p>
              </table:table-cell>
              <table:table-cell office:value-type="float" office:value="14.0376816970883">
                <text:p>14.0376816970883</text:p>
              </table:table-cell>
              <table:table-cell office:value-type="float" office:value="-6.08499205776922">
                <text:p>-6.08499205776922</text:p>
              </table:table-cell>
            </table:table-row>
            <table:table-row>
              <table:table-cell office:value-type="string">
                <text:p>59</text:p>
              </table:table-cell>
              <table:table-cell office:value-type="float" office:value="95">
                <text:p>95</text:p>
              </table:table-cell>
              <table:table-cell office:value-type="float" office:value="1.69124573284735">
                <text:p>1.69124573284735</text:p>
              </table:table-cell>
              <table:table-cell office:value-type="float" office:value="14.3706136161518">
                <text:p>14.3706136161518</text:p>
              </table:table-cell>
              <table:table-cell office:value-type="float" office:value="-5.88139361729868">
                <text:p>-5.88139361729868</text:p>
              </table:table-cell>
            </table:table-row>
            <table:table-row>
              <table:table-cell office:value-type="string">
                <text:p>60</text:p>
              </table:table-cell>
              <table:table-cell office:value-type="float" office:value="100">
                <text:p>100</text:p>
              </table:table-cell>
              <table:table-cell office:value-type="float" office:value="1.46758714962556">
                <text:p>1.46758714962556</text:p>
              </table:table-cell>
              <table:table-cell office:value-type="float" office:value="14.6758714962556">
                <text:p>14.6758714962556</text:p>
              </table:table-cell>
              <table:table-cell office:value-type="float" office:value="-5.6988218626313">
                <text:p>-5.6988218626313</text:p>
              </table:table-cell>
            </table:table-row>
            <table:table-row>
              <table:table-cell office:value-type="string">
                <text:p>61</text:p>
              </table:table-cell>
              <table:table-cell office:value-type="float" office:value="105">
                <text:p>105</text:p>
              </table:table-cell>
              <table:table-cell office:value-type="float" office:value="1.59251323770711">
                <text:p>1.59251323770711</text:p>
              </table:table-cell>
              <table:table-cell office:value-type="float" office:value="14.9560649892418">
                <text:p>14.9560649892418</text:p>
              </table:table-cell>
              <table:table-cell office:value-type="float" office:value="-5.53455299701854">
                <text:p>-5.53455299701854</text:p>
              </table:table-cell>
            </table:table-row>
            <table:table-row>
              <table:table-cell office:value-type="string">
                <text:p>62</text:p>
              </table:table-cell>
              <table:table-cell office:value-type="float" office:value="110">
                <text:p>110</text:p>
              </table:table-cell>
              <table:table-cell office:value-type="float" office:value="1.95593005795534">
                <text:p>1.95593005795534</text:p>
              </table:table-cell>
              <table:table-cell office:value-type="float" office:value="15.213565482575">
                <text:p>15.213565482575</text:p>
              </table:table-cell>
              <table:table-cell office:value-type="float" office:value="-5.38627970727863">
                <text:p>-5.38627970727863</text:p>
              </table:table-cell>
            </table:table-row>
            <table:table-row>
              <table:table-cell office:value-type="string">
                <text:p>63</text:p>
              </table:table-cell>
              <table:table-cell office:value-type="float" office:value="115">
                <text:p>115</text:p>
              </table:table-cell>
              <table:table-cell office:value-type="float" office:value="2.42207130910965">
                <text:p>2.42207130910965</text:p>
              </table:table-cell>
              <table:table-cell office:value-type="float" office:value="15.4505194499982">
                <text:p>15.4505194499982</text:p>
              </table:table-cell>
              <table:table-cell office:value-type="float" office:value="-5.25203816819684">
                <text:p>-5.25203816819684</text:p>
              </table:table-cell>
            </table:table-row>
            <table:table-row>
              <table:table-cell office:value-type="string">
                <text:p>64</text:p>
              </table:table-cell>
              <table:table-cell office:value-type="float" office:value="120">
                <text:p>120</text:p>
              </table:table-cell>
              <table:table-cell office:value-type="float" office:value="2.9197204579798">
                <text:p>2.9197204579798</text:p>
              </table:table-cell>
              <table:table-cell office:value-type="float" office:value="15.6688642064152">
                <text:p>15.6688642064152</text:p>
              </table:table-cell>
              <table:table-cell office:value-type="float" office:value="-5.1301495343752">
                <text:p>-5.1301495343752</text:p>
              </table:table-cell>
            </table:table-row>
            <table:table-row>
              <table:table-cell office:value-type="string">
                <text:p>65</text:p>
              </table:table-cell>
              <table:table-cell office:value-type="float" office:value="125">
                <text:p>125</text:p>
              </table:table-cell>
              <table:table-cell office:value-type="float" office:value="3.4185768732769">
                <text:p>3.4185768732769</text:p>
              </table:table-cell>
              <table:table-cell office:value-type="float" office:value="15.8703447141851">
                <text:p>15.8703447141851</text:p>
              </table:table-cell>
              <table:table-cell office:value-type="float" office:value="-5.01917266961451">
                <text:p>-5.01917266961451</text:p>
              </table:table-cell>
            </table:table-row>
            <table:table-row>
              <table:table-cell office:value-type="string">
                <text:p>66</text:p>
              </table:table-cell>
              <table:table-cell office:value-type="float" office:value="130">
                <text:p>130</text:p>
              </table:table-cell>
              <table:table-cell office:value-type="float" office:value="3.90578521151972">
                <text:p>3.90578521151972</text:p>
              </table:table-cell>
              <table:table-cell office:value-type="float" office:value="16.0565305157463">
                <text:p>16.0565305157463</text:p>
              </table:table-cell>
              <table:table-cell office:value-type="float" office:value="-4.91786568948024">
                <text:p>-4.91786568948024</text:p>
              </table:table-cell>
            </table:table-row>
            <table:table-row>
              <table:table-cell office:value-type="string">
                <text:p>67</text:p>
              </table:table-cell>
              <table:table-cell office:value-type="float" office:value="135">
                <text:p>135</text:p>
              </table:table-cell>
              <table:table-cell office:value-type="float" office:value="4.3758400623113">
                <text:p>4.3758400623113</text:p>
              </table:table-cell>
              <table:table-cell office:value-type="float" office:value="16.2288321851254">
                <text:p>16.2288321851254</text:p>
              </table:table-cell>
              <table:table-cell office:value-type="float" office:value="-4.82515448116251">
                <text:p>-4.82515448116251</text:p>
              </table:table-cell>
            </table:table-row>
            <table:table-row>
              <table:table-cell office:value-type="string">
                <text:p>68</text:p>
              </table:table-cell>
              <table:table-cell office:value-type="float" office:value="140">
                <text:p>140</text:p>
              </table:table-cell>
              <table:table-cell office:value-type="float" office:value="4.82654187962126">
                <text:p>4.82654187962126</text:p>
              </table:table-cell>
              <table:table-cell office:value-type="float" office:value="16.3885169215317">
                <text:p>16.3885169215317</text:p>
              </table:table-cell>
              <table:table-cell office:value-type="float" office:value="-4.74010679233217">
                <text:p>-4.74010679233217</text:p>
              </table:table-cell>
            </table:table-row>
            <table:table-row>
              <table:table-cell office:value-type="string">
                <text:p>69</text:p>
              </table:table-cell>
              <table:table-cell office:value-type="float" office:value="145">
                <text:p>145</text:p>
              </table:table-cell>
              <table:table-cell office:value-type="float" office:value="5.25727770830551">
                <text:p>5.25727770830551</text:p>
              </table:table-cell>
              <table:table-cell office:value-type="float" office:value="16.5367230720667">
                <text:p>16.5367230720667</text:p>
              </table:table-cell>
              <table:table-cell office:value-type="float" office:value="-4.66191079668448">
                <text:p>-4.66191079668448</text:p>
              </table:table-cell>
            </table:table-row>
            <table:table-row>
              <table:table-cell office:value-type="string">
                <text:p>70</text:p>
              </table:table-cell>
              <table:table-cell office:value-type="float" office:value="150">
                <text:p>150</text:p>
              </table:table-cell>
              <table:table-cell office:value-type="float" office:value="5.66823104498906">
                <text:p>5.66823104498906</text:p>
              </table:table-cell>
              <table:table-cell office:value-type="float" office:value="16.6744734842029">
                <text:p>16.6744734842029</text:p>
              </table:table-cell>
              <table:table-cell office:value-type="float" office:value="-4.58985728083489">
                <text:p>-4.58985728083489</text:p>
              </table:table-cell>
            </table:table-row>
            <table:table-row>
              <table:table-cell office:value-type="string">
                <text:p>71</text:p>
              </table:table-cell>
              <table:table-cell office:value-type="float" office:value="155">
                <text:p>155</text:p>
              </table:table-cell>
              <table:table-cell office:value-type="float" office:value="6.05999222974034">
                <text:p>6.05999222974034</text:p>
              </table:table-cell>
              <table:table-cell office:value-type="float" office:value="16.8026876653367">
                <text:p>16.8026876653367</text:p>
              </table:table-cell>
              <table:table-cell office:value-type="float" office:value="-4.52332477722663">
                <text:p>-4.52332477722663</text:p>
              </table:table-cell>
            </table:table-row>
            <table:table-row>
              <table:table-cell office:value-type="string">
                <text:p>72</text:p>
              </table:table-cell>
              <table:table-cell office:value-type="float" office:value="160">
                <text:p>160</text:p>
              </table:table-cell>
              <table:table-cell office:value-type="float" office:value="6.43335500949319">
                <text:p>6.43335500949319</text:p>
              </table:table-cell>
              <table:table-cell office:value-type="float" office:value="16.9221927765844">
                <text:p>16.9221927765844</text:p>
              </table:table-cell>
              <table:table-cell office:value-type="float" office:value="-4.46176710594466">
                <text:p>-4.46176710594466</text:p>
              </table:table-cell>
            </table:table-row>
            <table:table-row>
              <table:table-cell office:value-type="string">
                <text:p>73</text:p>
              </table:table-cell>
              <table:table-cell office:value-type="float" office:value="165">
                <text:p>165</text:p>
              </table:table-cell>
              <table:table-cell office:value-type="float" office:value="6.78920559428148">
                <text:p>6.78920559428148</text:p>
              </table:table-cell>
              <table:table-cell office:value-type="float" office:value="17.0337335187945">
                <text:p>17.0337335187945</text:p>
              </table:table-cell>
              <table:table-cell office:value-type="float" office:value="-4.40470289551753">
                <text:p>-4.40470289551753</text:p>
              </table:table-cell>
            </table:table-row>
            <table:table-row>
              <table:table-cell office:value-type="string">
                <text:p>74</text:p>
              </table:table-cell>
              <table:table-cell office:value-type="float" office:value="170">
                <text:p>170</text:p>
              </table:table-cell>
              <table:table-cell office:value-type="float" office:value="7.12846033600441">
                <text:p>7.12846033600441</text:p>
              </table:table-cell>
              <table:table-cell office:value-type="float" office:value="17.1379809862274">
                <text:p>17.1379809862274</text:p>
              </table:table-cell>
              <table:table-cell office:value-type="float" office:value="-4.35170673659902">
                <text:p>-4.35170673659902</text:p>
              </table:table-cell>
            </table:table-row>
            <table:table-row>
              <table:table-cell office:value-type="string">
                <text:p>75</text:p>
              </table:table-cell>
              <table:table-cell office:value-type="float" office:value="175">
                <text:p>175</text:p>
              </table:table-cell>
              <table:table-cell office:value-type="float" office:value="7.45203019399132">
                <text:p>7.45203019399132</text:p>
              </table:table-cell>
              <table:table-cell office:value-type="float" office:value="17.2355405716984">
                <text:p>17.2355405716984</text:p>
              </table:table-cell>
              <table:table-cell office:value-type="float" office:value="-4.30240168843834">
                <text:p>-4.30240168843834</text:p>
              </table:table-cell>
            </table:table-row>
            <table:table-row>
              <table:table-cell office:value-type="string">
                <text:p>76</text:p>
              </table:table-cell>
              <table:table-cell office:value-type="float" office:value="180">
                <text:p>180</text:p>
              </table:table-cell>
              <table:table-cell office:value-type="float" office:value="7.76080052925579">
                <text:p>7.76080052925579</text:p>
              </table:table-cell>
              <table:table-cell office:value-type="float" office:value="17.3269590092285">
                <text:p>17.3269590092285</text:p>
              </table:table-cell>
              <table:table-cell office:value-type="float" office:value="-4.25645291038906">
                <text:p>-4.25645291038906</text:p>
              </table:table-cell>
            </table:table-row>
            <table:table-row>
              <table:table-cell office:value-type="string">
                <text:p>77</text:p>
              </table:table-cell>
              <table:table-cell office:value-type="float" office:value="185">
                <text:p>185</text:p>
              </table:table-cell>
              <table:table-cell office:value-type="float" office:value="8.05561993526392">
                <text:p>8.05561993526392</text:p>
              </table:table-cell>
              <table:table-cell office:value-type="float" office:value="17.4127306385531">
                <text:p>17.4127306385531</text:p>
              </table:table-cell>
              <table:table-cell office:value-type="float" office:value="-4.21356223244911">
                <text:p>-4.21356223244911</text:p>
              </table:table-cell>
            </table:table-row>
            <table:table-row>
              <table:table-cell office:value-type="string">
                <text:p>78</text:p>
              </table:table-cell>
              <table:table-cell office:value-type="float" office:value="190">
                <text:p>190</text:p>
              </table:table-cell>
              <table:table-cell office:value-type="float" office:value="8.33729451300687">
                <text:p>8.33729451300687</text:p>
              </table:table-cell>
              <table:table-cell office:value-type="float" office:value="17.4933029717291">
                <text:p>17.4933029717291</text:p>
              </table:table-cell>
              <table:table-cell office:value-type="float" office:value="-4.1734635122906">
                <text:p>-4.1734635122906</text:p>
              </table:table-cell>
            </table:table-row>
            <table:table-row>
              <table:table-cell office:value-type="string">
                <text:p>79</text:p>
              </table:table-cell>
              <table:table-cell office:value-type="float" office:value="195">
                <text:p>195</text:p>
              </table:table-cell>
              <table:table-cell office:value-type="float" office:value="8.60658547098658">
                <text:p>8.60658547098658</text:p>
              </table:table-cell>
              <table:table-cell office:value-type="float" office:value="17.5690816365938">
                <text:p>17.5690816365938</text:p>
              </table:table-cell>
              <table:table-cell office:value-type="float" office:value="-4.1359186531991">
                <text:p>-4.1359186531991</text:p>
              </table:table-cell>
            </table:table-row>
            <table:table-row>
              <table:table-cell office:value-type="string">
                <text:p>80</text:p>
              </table:table-cell>
              <table:table-cell office:value-type="float" office:value="200">
                <text:p>200</text:p>
              </table:table-cell>
              <table:table-cell office:value-type="float" office:value="8.86420876488288">
                <text:p>8.86420876488288</text:p>
              </table:table-cell>
              <table:table-cell office:value-type="float" office:value="17.6404347656876">
                <text:p>17.6404347656876</text:p>
              </table:table-cell>
              <table:table-cell office:value-type="float" office:value="-4.10071417915958">
                <text:p>-4.10071417915958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OpenOffice/4.1.15$Unix OpenOffice.org_project/4115m2$Build-9813</meta:generator>
  </office:meta>
</office:document-meta>
</file>

<file path=Object 3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>
  <office:styles>
    <draw:gradient draw:name="Gradient_20_7" draw:display-name="Gradient 7" draw:style="linear" draw:start-color="#000000" draw:end-color="#ffffff" draw:start-intensity="100%" draw:end-intensity="100%" draw:angle="0" draw:border="0%"/>
    <draw:hatch draw:name="Hatch_20_1" draw:display-name="Hatch 1" draw:style="single" draw:color="#000000" draw:distance="0cm" draw:rotation="0"/>
    <draw:stroke-dash draw:name="Dash_20_2" draw:display-name="Dash 2" draw:style="rect" draw:dots1="1" draw:dots1-length="0.02cm" draw:dots2="1" draw:dots2-length="0.02cm" draw:distance="0.02cm"/>
  </office:styles>
</office:document-styles>
</file>